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c-requirements:01-mission-objectives:mo-006:mo-006a"/><text:bookmark-start text:name="__RefHeading___mo-006a_application-independent_testing_1"/><text:bookmark-start text:name="mo-006a_application-independent_testing"/>MO-006a — Application-Independent Testing<text:bookmark-end text:name="__RefHeading___mo-006a_application-independent_testing_1"/><text:bookmark-end text:name="mo-006a_application-independent_testing"/></text:h>
      <text:p text:style-name="Text_20_body"><text:a xlink:type="simple" xlink:href="https://wiki.didosolutions.com/dido/03-dido-te/99-annexes/annex-c-requirements/01-mission-objectives/mo-006/start" text:style-name="Internet_20_link" text:visited-style-name="Visited_20_Internet_20_Link">Go to MO-006 — Application-Independent and Infrastructure-Independent Testing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<text:a xlink:type="simple" xlink:href="https://wiki.didosolutions.com/dido/99_annexes/annex-b-terms-and-definitions/d/dido-te" text:style-name="Internet_20_link" text:visited-style-name="Visited_20_Internet_20_Link">DIDO-TE</text:a> SHALL preserve <text:a xlink:type="simple" xlink:href="https://wiki.didosolutions.com/dido/99_annexes/annex-b-terms-and-definitions/a/application_independence" text:style-name="Internet_20_link" text:visited-style-name="Visited_20_Internet_20_Link">Application Independence</text:a> when testing different application implementations.</text:p>
      <text:h text:style-name="Heading_20_2" text:outline-level="2"><text:bookmark-start text:name="__RefHeading___derived_from_3"/><text:bookmark-start text:name="derived_from"/>Derived From<text:bookmark-end text:name="__RefHeading___derived_from_3"/><text:bookmark-end text:name="derived_from"/></text:h>
      <text:p text:style-name="Text_20_body">MO-006a derives from <text:a xlink:type="simple" xlink:href="https://wiki.didosolutions.com/dido/03-dido-te/99-annexes/annex-c-requirements/01-mission-objectives/mo-006/start" text:style-name="Internet_20_link" text:visited-style-name="Visited_20_Internet_20_Link">MO-006 — Application-Independent and Infrastructure-Independent Testing</text:a>.</text:p>
      <text:p text:style-name="Text_20_body">MO-006a specifies the application-independent portion of MO-006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pplication Independence separates the governing test from the design and implementation choices of a particular application.</text:p>
      <text:p text:style-name="Text_20_body">This separation supports the consistent evaluation and objective comparison of different <text:a xlink:type="simple" xlink:href="https://wiki.didosolutions.com/dido/99_annexes/annex-b-terms-and-definitions/c/candidate_solution" text:style-name="Internet_20_link" text:visited-style-name="Visited_20_Internet_20_Link">Candidate Solutions</text:a>. It also prevents an application-specific assumption from changing the testing intent or favouring one implementation.</text:p>
      <text:p text:style-name="Text_20_body">Application-specific adaptations remain appropriate when execution requires them. Such adaptations preserve the governing:</text:p>
      <text:a xlink:type="simple" xlink:href="https://wiki.didosolutions.com/dido/99_annexes/annex-b-terms-and-definitions/t/test_definition" text:style-name="Internet_20_link" text:visited-style-name="Visited_20_Internet_20_Link">Test Definition</text:a>
      <text:p text:style-name="Text_20_body">Evaluated characteristicsEvaluation method<text:a xlink:type="simple" xlink:href="https://wiki.didosolutions.com/dido/99_annexes/annex-b-terms-and-definitions/a/acceptance_criteria" text:style-name="Internet_20_link" text:visited-style-name="Visited_20_Internet_20_Link">Acceptance Criteria</text:a><text:a xlink:type="simple" xlink:href="https://wiki.didosolutions.com/dido/99_annexes/annex-b-terms-and-definitions/e/evidence" text:style-name="Internet_20_link" text:visited-style-name="Visited_20_Internet_20_Link">Evidence</text:a> obligations<text:a xlink:type="simple" xlink:href="https://wiki.didosolutions.com/dido/99_annexes/annex-b-terms-and-definitions/t/traceability" text:style-name="Internet_20_link" text:visited-style-name="Visited_20_Internet_20_Link">Traceability</text:a>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MO-006a applies to:</text:p>
      <text:p text:style-name="Text_20_body">DIDO-TETest DefinitionsCandidate SolutionsApplication implementationsApplication-specific test adaptationsEvaluation methodsAcceptance CriteriaEvidenceTraceability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confirms that:</text:p>
      <text:p text:style-name="Text_20_body">DIDO-TE applies the governing Test Definition to different application implementationsThe governing testing intent does not depend upon the design or implementation choices of a particular applicationThe evaluated characteristics remain consistent across the tested application implementationsThe evaluation method remains consistent across the tested application implementationsThe Acceptance Criteria remain consistent across the tested application implementationsApplication-specific adaptations preserve the governing Test Definition, evaluated characteristics, evaluation method, Acceptance Criteria, Evidence obligations, and TraceabilityDIDO-TE identifies and records each application-specific adaptationThe recorded Evidence distinguishes application-specific effects from changes to the governing test</text:p>
      <text:h text:style-name="Heading_20_2" text:outline-level="2"><text:bookmark-start text:name="__RefHeading___referenced_by_7"/><text:bookmark-start text:name="referenced_by"/>Referenced By<text:bookmark-end text:name="__RefHeading___referenced_by_7"/><text:bookmark-end text:name="referenced_by"/></text:h>
      <text:p text:style-name="Text_20_body">The following pages reference this requirement:</text:p>
      <text:h text:style-name="Heading_20_2" text:outline-level="2"><text:bookmark-start text:name="__RefHeading___delivery_phase_8"/><text:bookmark-start text:name="delivery_phase"/>Delivery Phase<text:bookmark-end text:name="__RefHeading___delivery_phase_8"/><text:bookmark-end text:name="delivery_phase"/></text:h>
      <text:h text:style-name="Heading_20_2" text:outline-level="2"><text:bookmark-start text:name="__RefHeading___implementation_status_9"/><text:bookmark-start text:name="implementation_status"/>Implementation Status<text:bookmark-end text:name="__RefHeading___implementation_status_9"/><text:bookmark-end text:name="implementation_status"/></text:h>
      <text:h text:style-name="Heading_20_2" text:outline-level="2"><text:bookmark-start text:name="__RefHeading___requirement_status_10"/><text:bookmark-start text:name="requirement_status"/>Requirement Status<text:bookmark-end text:name="__RefHeading___requirement_status_10"/><text:bookmark-end text:name="requirement_status"/></text:h>
      <text:p text:style-name="Horizontal_20_Line"/>
      <text:h text:style-name="Heading_20_2" text:outline-level="2"><text:bookmark-start text:name="__RefHeading___issues_11"/><text:bookmark-start text:name="issues"/>Issues<text:bookmark-end text:name="__RefHeading___issues_11"/><text:bookmark-end text:name="issues"/></text:h>
      <text:p text:style-name="Horizontal_20_Line"/>
      <text:h text:style-name="Heading_20_2" text:outline-level="2"><text:bookmark-start text:name="__RefHeading___notes_for_editors_12"/><text:bookmark-start text:name="notes_for_editors"/>Notes for Editors<text:bookmark-end text:name="__RefHeading___notes_for_editors_12"/><text:bookmark-end text:name="notes_for_editors"/></text:h>
      <text:p text:style-name="Text_20_body">Use the following code to reference the Statement section from another wiki page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{{section&gt;dido:03-dido-te:99-annexes:annex-c-requirements:01-mission-objectives:mo-006:mo-006a#Statement&amp;noheader&amp;nofooter&amp;noeditbtn}}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23:50</meta:creation-date>
    <dc:creator>Generated</dc:creator>
    <dc:date>2026-08-23T22::23:50</dc:date>
    <dc:language>en-US</dc:language>
    <meta:editing-cycles>1</meta:editing-cycles>
    <meta:editing-duration>PT0S</meta:editing-duration>
    <dc:title>dido:03-dido-te:99-annexes:annex-c-requirements:01-mission-objectives:mo-006:mo-006a</dc:title>
  </office:meta>
</office:document-meta>
</file>