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03-dido-te:99-annexes:annex-c-requirements:01-mission-objectives:mo-004:start"/><text:bookmark-start text:name="__RefHeading___mo-004_dido_baseline_comparison_and_validation_1"/><text:bookmark-start text:name="mo-004_dido_baseline_comparison_and_validation"/>MO-004 — DIDO Baseline Comparison and Validation<text:bookmark-end text:name="__RefHeading___mo-004_dido_baseline_comparison_and_validation_1"/><text:bookmark-end text:name="mo-004_dido_baseline_comparison_and_validation"/></text:h>
      <text:p text:style-name="Text_20_body"><text:a xlink:type="simple" xlink:href="https://wiki.didosolutions.com/dido/03-dido-te/99-annexes/annex-c-requirements/01-mission-objectives/start" text:style-name="Internet_20_link" text:visited-style-name="Visited_20_Internet_20_Link">Go to C.1 Mission Objectives</text:a></text:p>
      <text:h text:style-name="Heading_20_2" text:outline-level="2"><text:bookmark-start text:name="__RefHeading___original_requirement_2"/><text:bookmark-start text:name="original_requirement"/>Original Requirement<text:bookmark-end text:name="__RefHeading___original_requirement_2"/><text:bookmark-end text:name="original_requirement"/></text:h>
      <text:p text:style-name="Text_20_body">The DIDO-TE source material states:</text:p>
      <table:table table:style-name="Table_Quotation1">
        <table:table-column/>
        <table:table-row>
          <table:table-cell office:value-type="string" table:style-name="Cell_Quotation1">
            <text:p text:style-name="tablealignleft"> <text:span text:style-name="Emphasis">Creating baseline results using validated nodes and comparing them against tests with modified nodes to identify discrepancies or improvements.</text:span></text:p>
          </table:table-cell>
        </table:table-row>
      </table:table>
      <text:p text:style-name="Text_20_body">The source material further states:</text:p>
      <table:table table:style-name="Table_Quotation1">
        <table:table-column/>
        <table:table-row>
          <table:table-cell office:value-type="string" table:style-name="Cell_Quotation1">
            <text:p text:style-name="tablealignleft"> <text:span text:style-name="Emphasis">This approach ensures that any changes or updates to the system are validated against a known benchmark, enhancing reliability and trust in the distributed system.</text:span></text:p>
          </table:table-cell>
        </table:table-row>
      </table:table>
      <text:h text:style-name="Heading_20_2" text:outline-level="2"><text:bookmark-start text:name="__RefHeading___assessment_of_original_requirement_3"/><text:bookmark-start text:name="assessment_of_original_requirement"/>Assessment of Original Requirement<text:bookmark-end text:name="__RefHeading___assessment_of_original_requirement_3"/><text:bookmark-end text:name="assessment_of_original_requirement"/></text:h>
      <text:p text:style-name="Text_20_body">The Original Requirement preserves mission-level intent for establishing reference results, comparing subsequent <text:a xlink:type="simple" xlink:href="https://wiki.didosolutions.com/dido/99_annexes/annex-b-terms-and-definitions/t/test_result" text:style-name="Internet_20_link" text:visited-style-name="Visited_20_Internet_20_Link">Test Results</text:a> with those reference results, identifying differences, and using the comparison to support <text:a xlink:type="simple" xlink:href="https://wiki.didosolutions.com/dido/99_annexes/annex-b-terms-and-definitions/v/validation" text:style-name="Internet_20_link" text:visited-style-name="Visited_20_Internet_20_Link">Validation</text:a>.</text:p>
      <text:p text:style-name="Text_20_body">The Original Requirement does not express independently interpretable or independently verifiable normative statements.</text:p>
      <text:p text:style-name="Text_20_body">The following Specification Discipline and Authoring findings apply:</text:p>
      <text:p text:style-name="Text_20_body"><text:span text:style-name="Strong_20_Emphasis">Creating</text:span> does not identify an explicit responsible <text:a xlink:type="simple" xlink:href="https://wiki.didosolutions.com/dido/99_annexes/annex-b-terms-and-definitions/a/actor" text:style-name="Internet_20_link" text:visited-style-name="Visited_20_Internet_20_Link">Actor</text:a><text:span text:style-name="Strong_20_Emphasis">Creating</text:span> does not use an explicit normative modal<text:span text:style-name="Strong_20_Emphasis">Baseline results</text:span> does not identify the Test Results selected for inclusion in the <text:a xlink:type="simple" xlink:href="https://wiki.didosolutions.com/dido/99_annexes/annex-b-terms-and-definitions/b/baseline" text:style-name="Internet_20_link" text:visited-style-name="Visited_20_Internet_20_Link">Baseline</text:a><text:span text:style-name="Strong_20_Emphasis">Validated nodes</text:span> does not identify the applicable <text:a xlink:type="simple" xlink:href="https://wiki.didosolutions.com/dido/99_annexes/annex-b-terms-and-definitions/v/validation_criteria" text:style-name="Internet_20_link" text:visited-style-name="Visited_20_Internet_20_Link">Validation Criteria</text:a><text:span text:style-name="Strong_20_Emphasis">Validated nodes</text:span> does not identify the <text:a xlink:type="simple" xlink:href="https://wiki.didosolutions.com/dido/99_annexes/annex-b-terms-and-definitions/v/validation_decision" text:style-name="Internet_20_link" text:visited-style-name="Visited_20_Internet_20_Link">Validation Decision</text:a> establishing the validation status of each <text:a xlink:type="simple" xlink:href="https://wiki.didosolutions.com/dido/99_annexes/annex-b-terms-and-definitions/n/node" text:style-name="Internet_20_link" text:visited-style-name="Visited_20_Internet_20_Link">Node</text:a><text:span text:style-name="Strong_20_Emphasis">Comparing them</text:span> uses an ambiguous pronoun<text:span text:style-name="Strong_20_Emphasis">Tests with modified nodes</text:span> does not identify the selected <text:a xlink:type="simple" xlink:href="https://wiki.didosolutions.com/dido/99_annexes/annex-b-terms-and-definitions/t/test_run" text:style-name="Internet_20_link" text:visited-style-name="Visited_20_Internet_20_Link">Test Runs</text:a>, Test Results, Nodes, Node modifications, or controlling <text:a xlink:type="simple" xlink:href="https://wiki.didosolutions.com/dido/99_annexes/annex-b-terms-and-definitions/c/configuration" text:style-name="Internet_20_link" text:visited-style-name="Visited_20_Internet_20_Link">Configurations</text:a><text:span text:style-name="Strong_20_Emphasis">Identify discrepancies or improvements</text:span> does not identify the characteristics subject to comparison<text:span text:style-name="Strong_20_Emphasis">Discrepancies</text:span> does not identify the difference, measurement, tolerance, or comparison method<text:span text:style-name="Strong_20_Emphasis">Improvements</text:span> does not identify the direction, magnitude, or criteria constituting improvement<text:span text:style-name="Strong_20_Emphasis">Any changes or updates</text:span> is open-ended and does not identify the changes subject to Validation<text:span text:style-name="Strong_20_Emphasis">The system</text:span> does not identify the applicable <text:a xlink:type="simple" xlink:href="https://wiki.didosolutions.com/dido/99_annexes/annex-b-terms-and-definitions/d/distributed_system" text:style-name="Internet_20_link" text:visited-style-name="Visited_20_Internet_20_Link">Distributed System</text:a><text:span text:style-name="Strong_20_Emphasis">Validated against a known benchmark</text:span> does not identify the controlling Baseline, Baseline Version, Validation Criteria, or Acceptance Criteria<text:span text:style-name="Strong_20_Emphasis">Enhancing reliability and trust</text:span> describes an intended benefit rather than an observable DIDO-TE behavior<text:span text:style-name="Strong_20_Emphasis">Trust</text:span> is subjective and does not establish an objectively verifiable outcomeThe source does not distinguish the comparison result from the resulting Validation DecisionThe source does not identify the required <text:a xlink:type="simple" xlink:href="https://wiki.didosolutions.com/dido/99_annexes/annex-b-terms-and-definitions/e/evidence" text:style-name="Internet_20_link" text:visited-style-name="Visited_20_Internet_20_Link">Evidence</text:a>, <text:a xlink:type="simple" xlink:href="https://wiki.didosolutions.com/dido/99_annexes/annex-b-terms-and-definitions/p/provenance" text:style-name="Internet_20_link" text:visited-style-name="Visited_20_Internet_20_Link">Provenance</text:a>, or <text:a xlink:type="simple" xlink:href="https://wiki.didosolutions.com/dido/99_annexes/annex-b-terms-and-definitions/t/traceability" text:style-name="Internet_20_link" text:visited-style-name="Visited_20_Internet_20_Link">Traceability</text:a>The source combines at least two independently verifiable outcomes:</text:p>
      <text:p text:style-name="Text_20_body">Comparison of selected Test Results with the controlling DIDO Baseline Test ResultsProduction of a Validation Decision using the comparison result and applicable Validation CriteriaThese outcomes require separate verification.</text:p>
      <text:p text:style-name="Text_20_body">DIDO-TE can compare selected Test Results with DIDO Baseline Test Results without making a Validation Decision.</text:p>
      <text:p text:style-name="Text_20_body">A Validation Decision requires more than identifying a difference. It requires applicable Validation Criteria and an authorized basis for determining whether the observed difference is acceptable, unacceptable, beneficial, detrimental, or inconclusive.</text:p>
      <text:p text:style-name="Text_20_body">The comparison can identify:</text:p>
      <text:p text:style-name="Text_20_body">EqualityDifferenceDirection of differenceMagnitude of differenceDifference within an applicable toleranceDifference outside an applicable toleranceInsufficient information to complete the comparisonThe Validation Decision can determine:</text:p>
      <text:p text:style-name="Text_20_body">The applicable Validation Criteria are satisfiedThe applicable Validation Criteria are not satisfiedAvailable information is insufficient to make a conclusive decisionThe Original Requirement therefore requires:</text:p>
      <text:p text:style-name="Text_20_body">Identification of <text:a xlink:type="simple" xlink:href="https://wiki.didosolutions.com/dido/99_annexes/annex-b-terms-and-definitions/d/dido-te" text:style-name="Internet_20_link" text:visited-style-name="Visited_20_Internet_20_Link">DIDO-TE</text:a> as the responsible ActorReplacement of nonnormative language with explicit normative obligationsIdentification of the controlling DIDO BaselineIdentification of the controlling DIDO Baseline VersionIdentification of the DIDO Baseline Test ResultsIdentification of the selected comparison Test ResultsIdentification of the characteristics subject to comparisonIdentification of the comparison methodIdentification of the applicable measurement precision and tolerancesSeparation of Baseline comparison from the Validation DecisionIdentification of the applicable Validation CriteriaIdentification of the authorized Actor or process responsible for the Validation DecisionIdentification of the Evidence required to support the comparison and Validation DecisionConfirmation that the derived requirements collectively preserve the complete intent of MO-004The decomposition preserves <text:span text:style-name="Source_20_Text">MO-004</text:span> as the stable parent requirement identifier. Each proposed replacement requirement receives a lettered identifier and a separate leaf requirement page.</text:p>
      <text:h text:style-name="Heading_20_2" text:outline-level="2"><text:bookmark-start text:name="__RefHeading___proposed_statements_4"/><text:bookmark-start text:name="proposed_statements"/>Proposed Statements<text:bookmark-end text:name="__RefHeading___proposed_statements_4"/><text:bookmark-end text:name="proposed_statements"/></text:h>
      <text:p text:style-name="Text_20_body">The Original Requirement is decomposed into the following proposed replacement requirements:</text:p>
      <text:a xlink:type="simple" xlink:href="https://wiki.didosolutions.com/dido/03-dido-te/99-annexes/annex-c-requirements/01-mission-objectives/mo-004/mo-004a" text:style-name="Internet_20_link" text:visited-style-name="Visited_20_Internet_20_Link">MO-004a — DIDO Baseline Comparison</text:a>
      <text:a xlink:type="simple" xlink:href="https://wiki.didosolutions.com/dido/03-dido-te/99-annexes/annex-c-requirements/01-mission-objectives/mo-004/mo-004b" text:style-name="Internet_20_link" text:visited-style-name="Visited_20_Internet_20_Link">MO-004b — Validation Decision Based on DIDO Baseline Comparison</text:a>
      <text:h text:style-name="Heading_20_2" text:outline-level="2"><text:bookmark-start text:name="__RefHeading___requirement_status_5"/><text:bookmark-start text:name="requirement_status"/>Requirement Status<text:bookmark-end text:name="__RefHeading___requirement_status_5"/><text:bookmark-end text:name="requirement_status"/></text:h>
      <text:p text:style-name="Horizontal_20_Line"/>
      <text:h text:style-name="Heading_20_2" text:outline-level="2"><text:bookmark-start text:name="__RefHeading___issues_6"/><text:bookmark-start text:name="issues"/>Issues<text:bookmark-end text:name="__RefHeading___issues_6"/><text:bookmark-end text:name="issues"/></text:h>
      <text:p text:style-name="Text_20_body">The following unresolved issues affect the decomposition of MO-004:</text:p>
      <text:p text:style-name="Horizontal_20_Line"/>
      <text:h text:style-name="Heading_20_2" text:outline-level="2"><text:bookmark-start text:name="__RefHeading___notes_for_editors_7"/><text:bookmark-start text:name="notes_for_editors"/>Notes for Editors<text:bookmark-end text:name="__RefHeading___notes_for_editors_7"/><text:bookmark-end text:name="notes_for_editors"/></text:h>
      <text:p text:style-name="Text_20_body">This page should retain the stable parent requirement identifier <text:span text:style-name="Source_20_Text">MO-004</text:span>.</text:p>
      <text:p text:style-name="Text_20_body">This page is a non-leaf requirement page and retains a trailing <text:span text:style-name="Source_20_Text">:start</text:span> in its namespace.</text:p>
      <text:p text:style-name="Text_20_body">The child requirements are leaf requirement pages and omit a trailing <text:span text:style-name="Source_20_Text">:start</text:span> from their namespaces.</text:p>
      <text:p text:style-name="Text_20_body">This page preserves:</text:p>
      <text:p text:style-name="Text_20_body">The Original RequirementThe assessment of the Original RequirementThe reason for decompositionTraceability to the proposed replacement requirementsThe unresolved cross-cutting issues affecting the decompositionThe supersession decisionMO-004a addresses comparison of selected <text:a xlink:type="simple" xlink:href="https://wiki.didosolutions.com/dido/99_annexes/annex-b-terms-and-definitions/t/test_result" text:style-name="Internet_20_link" text:visited-style-name="Visited_20_Internet_20_Link">Test Results</text:a> with the controlling DIDO <text:a xlink:type="simple" xlink:href="https://wiki.didosolutions.com/dido/99_annexes/annex-b-terms-and-definitions/b/baseline" text:style-name="Internet_20_link" text:visited-style-name="Visited_20_Internet_20_Link">Baseline</text:a> Test Results.</text:p>
      <text:p text:style-name="Text_20_body">MO-004b addresses the <text:a xlink:type="simple" xlink:href="https://wiki.didosolutions.com/dido/99_annexes/annex-b-terms-and-definitions/v/validation_decision" text:style-name="Internet_20_link" text:visited-style-name="Visited_20_Internet_20_Link">Validation Decision</text:a> made using the comparison result and the applicable <text:a xlink:type="simple" xlink:href="https://wiki.didosolutions.com/dido/99_annexes/annex-b-terms-and-definitions/v/validation_criteria" text:style-name="Internet_20_link" text:visited-style-name="Visited_20_Internet_20_Link">Validation Criteria</text:a>.</text:p>
      <text:p text:style-name="Text_20_body">The child requirements must not combine Test Result comparison and the resulting Validation Decision into a single normative Statement.</text:p>
      <text:p text:style-name="Text_20_body">The supporting requirements should define:</text:p>
      <text:p text:style-name="Text_20_body">DIDO Baseline establishmentDIDO Baseline approvalDIDO Baseline VersioningDIDO Baseline Test Result selectionComparison Test Result selectionNode selectionNode modificationTest Definition selectionTest Environment selectionTest Run selectionTest Result characteristics subject to comparisonComparison methodsMeasurement conditionsMeasurement precisionPermitted exclusionsPermitted tolerancesEqualityDifferenceImprovementDegradationInconclusive comparisonValidation CriteriaValidation DecisionsIncomplete Test RunsTest Run Termination ReasonsEvidenceProvenanceTraceabilityMO-004 should not be marked as superseded until the requirement owner:</text:p>
      <text:p text:style-name="Text_20_body">Confirms the authoritative Original Requirement and its controlling citationsApproves the interpretation of DIDO Baseline comparisonApproves the relationship between the comparison result and the Validation DecisionApproves MO-004aApproves MO-004bConfirms that the child requirements collectively preserve the complete approved intent of MO-004Confirms that no additional child requirements are requiredAfter supersession, this page should remain as the parent Traceability record and should continue to preserve the Original Requirement and its assessment.</text:p>
      <text:p text:style-name="Text_20_body">Material changes to the decomposition should update the child requirements, Requirement Status, Issues, source records, and Traceability records.</text:p>
      <text:p text:style-name="Text_20_body">Do not rename this page after an external citation unless a redirect or move plan is in place.</text:p>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3T22::46:14</meta:creation-date>
    <dc:creator>Generated</dc:creator>
    <dc:date>2026-08-23T22::46:14</dc:date>
    <dc:language>en-US</dc:language>
    <meta:editing-cycles>1</meta:editing-cycles>
    <meta:editing-duration>PT0S</meta:editing-duration>
    <dc:title>dido:03-dido-te:99-annexes:annex-c-requirements:01-mission-objectives:mo-004:start</dc:title>
  </office:meta>
</office:document-meta>
</file>