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1-mission-objectives:mo-004:mo-004b"/><text:bookmark-start text:name="__RefHeading___mo-004b_validation_decision_based_on_dido_baseline_comparison_1"/><text:bookmark-start text:name="mo-004b_validation_decision_based_on_dido_baseline_comparison"/>MO-004b — Validation Decision Based on DIDO Baseline Comparison<text:bookmark-end text:name="__RefHeading___mo-004b_validation_decision_based_on_dido_baseline_comparison_1"/><text:bookmark-end text:name="mo-004b_validation_decision_based_on_dido_baseline_comparison"/></text:h>
      <text:p text:style-name="Text_20_body"><text:a xlink:type="simple" xlink:href="https://wiki.didosolutions.com/dido/03-dido-te/99-annexes/annex-c-requirements/01-mission-objectives/mo-004/start" text:style-name="Internet_20_link" text:visited-style-name="Visited_20_Internet_20_Link">Go to MO-004 — DIDO Baseline Comparison and Validation</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d/dido-te" text:style-name="Internet_20_link" text:visited-style-name="Visited_20_Internet_20_Link">DIDO-TE</text:a> SHALL produce a <text:a xlink:type="simple" xlink:href="https://wiki.didosolutions.com/dido/99_annexes/annex-b-terms-and-definitions/v/validation_decision" text:style-name="Internet_20_link" text:visited-style-name="Visited_20_Internet_20_Link">Validation Decision</text:a> by evaluating the result of a selected DIDO <text:a xlink:type="simple" xlink:href="https://wiki.didosolutions.com/dido/99_annexes/annex-b-terms-and-definitions/b/baseline" text:style-name="Internet_20_link" text:visited-style-name="Visited_20_Internet_20_Link">Baseline</text:a> comparison against the applicable <text:a xlink:type="simple" xlink:href="https://wiki.didosolutions.com/dido/99_annexes/annex-b-terms-and-definitions/v/validation_criteria" text:style-name="Internet_20_link" text:visited-style-name="Visited_20_Internet_20_Link">Validation Criteria</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3-dido-te/99-annexes/annex-c-requirements/01-mission-objectives/mo-004/start" text:style-name="Internet_20_link" text:visited-style-name="Visited_20_Internet_20_Link">MO-004 — DIDO Baseline Comparison and Validation</text:a>
      <text:p text:style-name="Text_20_body">The Original Requirement states:</text:p>
      <table:table table:style-name="Table_Quotation1">
        <table:table-column/>
        <table:table-row>
          <table:table-cell office:value-type="string" table:style-name="Cell_Quotation1">
            <text:p text:style-name="tablealignleft"> <text:span text:style-name="Emphasis">Creating baseline results using validated nodes and comparing them against tests with modified nodes to identify discrepancies or improvements.</text:span></text:p>
          </table:table-cell>
        </table:table-row>
      </table:table>
      <text:p text:style-name="Text_20_body">The source material further states:</text:p>
      <table:table table:style-name="Table_Quotation1">
        <table:table-column/>
        <table:table-row>
          <table:table-cell office:value-type="string" table:style-name="Cell_Quotation1">
            <text:p text:style-name="tablealignleft"> <text:span text:style-name="Emphasis">This approach ensures that any changes or updates to the system are validated against a known benchmark, enhancing reliability and trust in the distributed system.</text:span></text:p>
          </table:table-cell>
        </table:table-row>
      </table:table>
      <text:p text:style-name="Text_20_body">MO-004b preserves the portion of the Original Requirement addressing <text:a xlink:type="simple" xlink:href="https://wiki.didosolutions.com/dido/99_annexes/annex-b-terms-and-definitions/v/validation" text:style-name="Internet_20_link" text:visited-style-name="Visited_20_Internet_20_Link">Validation</text:a> based on comparison with a controlling DIDO Baseline.</text:p>
      <text:p text:style-name="Text_20_body">The separate requirement derived from MO-004 addresses:</text:p>
      <text:a xlink:type="simple" xlink:href="https://wiki.didosolutions.com/dido/03-dido-te/99-annexes/annex-c-requirements/01-mission-objectives/mo-004/mo-004a" text:style-name="Internet_20_link" text:visited-style-name="Visited_20_Internet_20_Link">MO-004a — DIDO Baseline Comparison</text:a>
      <text:h text:style-name="Heading_20_2" text:outline-level="2"><text:bookmark-start text:name="__RefHeading___rationale_4"/><text:bookmark-start text:name="rationale"/>Rationale<text:bookmark-end text:name="__RefHeading___rationale_4"/><text:bookmark-end text:name="rationale"/></text:h>
      <text:p text:style-name="Text_20_body">A DIDO <text:a xlink:type="simple" xlink:href="https://wiki.didosolutions.com/dido/99_annexes/annex-b-terms-and-definitions/b/baseline" text:style-name="Internet_20_link" text:visited-style-name="Visited_20_Internet_20_Link">Baseline</text:a> comparison identifies the relationship between a selected <text:a xlink:type="simple" xlink:href="https://wiki.didosolutions.com/dido/99_annexes/annex-b-terms-and-definitions/t/test_result" text:style-name="Internet_20_link" text:visited-style-name="Visited_20_Internet_20_Link">Test Result</text:a> and its corresponding Test Result in the controlling DIDO Baseline.</text:p>
      <text:p text:style-name="Text_20_body">The comparison can identify:</text:p>
      <text:p text:style-name="Text_20_body">EqualityDifferenceDirection of differenceMagnitude of differenceDifference within an applicable toleranceDifference outside an applicable toleranceImprovement according to defined criteriaDegradation according to defined criteriaInsufficient information to complete the comparisonA comparison result does not by itself establish whether the tested subject satisfies its applicable <text:a xlink:type="simple" xlink:href="https://wiki.didosolutions.com/dido/99_annexes/annex-b-terms-and-definitions/v/validation_criteria" text:style-name="Internet_20_link" text:visited-style-name="Visited_20_Internet_20_Link">Validation Criteria</text:a>.</text:p>
      <text:p text:style-name="Text_20_body">A <text:a xlink:type="simple" xlink:href="https://wiki.didosolutions.com/dido/99_annexes/annex-b-terms-and-definitions/v/validation_decision" text:style-name="Internet_20_link" text:visited-style-name="Visited_20_Internet_20_Link">Validation Decision</text:a> evaluates the comparison result against the applicable Validation Criteria and records the resulting determination.</text:p>
      <text:p text:style-name="Text_20_body">The Validation Decision can determine that:</text:p>
      <text:p text:style-name="Text_20_body">The applicable Validation Criteria are satisfiedThe applicable Validation Criteria are not satisfiedAvailable information is insufficient to make a conclusive determinationThe Validation Criteria establish how the comparison result affects the Validation Decision. Different Validation Criteria can produce different Validation Decisions from the same comparison result.</text:p>
      <text:p text:style-name="Text_20_body">For example, a measured difference of five percent can:</text:p>
      <text:p text:style-name="Text_20_body">Satisfy Validation Criteria permitting a ten-percent variationFail to satisfy Validation Criteria permitting a two-percent variationProduce an inconclusive Validation Decision when the required measurement precision is unavailableThe applicable <text:a xlink:type="simple" xlink:href="https://wiki.didosolutions.com/dido/99_annexes/annex-b-terms-and-definitions/a/acceptance_criteria" text:style-name="Internet_20_link" text:visited-style-name="Visited_20_Internet_20_Link">Acceptance Criteria</text:a> identify:</text:p>
      <text:p text:style-name="Text_20_body">The selected DIDO Baseline comparisonThe subject of the Validation DecisionThe applicable Validation CriteriaThe information required to evaluate each Validation CriterionThe permitted Validation Decision outcomesThe rules for combining multiple Validation CriteriaThe treatment of unavailable or insufficient informationThe treatment of conflicting Validation CriteriaThe applicable <text:a xlink:type="simple" xlink:href="https://wiki.didosolutions.com/dido/99_annexes/annex-b-terms-and-definitions/a/authority" text:style-name="Internet_20_link" text:visited-style-name="Visited_20_Internet_20_Link">Authority</text:a>The required <text:a xlink:type="simple" xlink:href="https://wiki.didosolutions.com/dido/99_annexes/annex-b-terms-and-definitions/e/evidence" text:style-name="Internet_20_link" text:visited-style-name="Visited_20_Internet_20_Link">Evidence</text:a>The required <text:a xlink:type="simple" xlink:href="https://wiki.didosolutions.com/dido/99_annexes/annex-b-terms-and-definitions/p/provenance" text:style-name="Internet_20_link" text:visited-style-name="Visited_20_Internet_20_Link">Provenance</text:a>The required <text:a xlink:type="simple" xlink:href="https://wiki.didosolutions.com/dido/99_annexes/annex-b-terms-and-definitions/t/traceability" text:style-name="Internet_20_link" text:visited-style-name="Visited_20_Internet_20_Link">Traceability</text:a>MO-004b requires DIDO-TE to produce a Validation Decision. It does not authorize DIDO-TE to establish or modify the applicable Validation Criteria.</text:p>
      <text:p text:style-name="Text_20_body">The applicable Authority, <text:a xlink:type="simple" xlink:href="https://wiki.didosolutions.com/dido/99_annexes/annex-b-terms-and-definitions/g/governance_policy" text:style-name="Internet_20_link" text:visited-style-name="Visited_20_Internet_20_Link">Governance Policy</text:a>, or other controlling source establishes and approves the Validation Criteria.</text:p>
      <text:p text:style-name="Text_20_body">MO-004b does not require a favorable Validation Decision. A determination that the applicable Validation Criteria are not satisfied or that available information is insufficient is a valid Validation Decision when DIDO-TE applies the controlling Validation Criteria correctly.</text:p>
      <text:p text:style-name="Text_20_body">Separating the Validation Decision from the DIDO Baseline comparison permits independent verification of:</text:p>
      <text:p text:style-name="Text_20_body">The correctness of the comparison performed under MO-004aThe correctness of the Validation Decision produced under MO-004b</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d/dido-te" text:style-name="Internet_20_link" text:visited-style-name="Visited_20_Internet_20_Link">DIDO-TE</text:a>
      <text:p text:style-name="Text_20_body">DIDO <text:a xlink:type="simple" xlink:href="https://wiki.didosolutions.com/dido/99_annexes/annex-b-terms-and-definitions/b/baseline" text:style-name="Internet_20_link" text:visited-style-name="Visited_20_Internet_20_Link">Baselines</text:a>DIDO Baseline VersionsDIDO Baseline comparisonsDIDO Baseline comparison results<text:a xlink:type="simple" xlink:href="https://wiki.didosolutions.com/dido/99_annexes/annex-b-terms-and-definitions/v/validation" text:style-name="Internet_20_link" text:visited-style-name="Visited_20_Internet_20_Link">Validation</text:a><text:a xlink:type="simple" xlink:href="https://wiki.didosolutions.com/dido/99_annexes/annex-b-terms-and-definitions/v/validation_criteria" text:style-name="Internet_20_link" text:visited-style-name="Visited_20_Internet_20_Link">Validation Criteria</text:a><text:a xlink:type="simple" xlink:href="https://wiki.didosolutions.com/dido/99_annexes/annex-b-terms-and-definitions/v/validation_decision" text:style-name="Internet_20_link" text:visited-style-name="Visited_20_Internet_20_Link">Validation Decisions</text:a>Validation subjectsSatisfied Validation CriteriaUnsatisfied Validation CriteriaInconclusive Validation DecisionsConflicting Validation CriteriaUnavailable informationInsufficient information<text:a xlink:type="simple" xlink:href="https://wiki.didosolutions.com/dido/99_annexes/annex-b-terms-and-definitions/a/authority" text:style-name="Internet_20_link" text:visited-style-name="Visited_20_Internet_20_Link">Authorities</text:a><text:a xlink:type="simple" xlink:href="https://wiki.didosolutions.com/dido/99_annexes/annex-b-terms-and-definitions/g/governance_policy" text:style-name="Internet_20_link" text:visited-style-name="Visited_20_Internet_20_Link">Governance Policies</text:a><text:a xlink:type="simple" xlink:href="https://wiki.didosolutions.com/dido/99_annexes/annex-b-terms-and-definitions/a/acceptance_criteria" text:style-name="Internet_20_link" text:visited-style-name="Visited_20_Internet_20_Link">Acceptance Criteria</text:a><text:a xlink:type="simple" xlink:href="https://wiki.didosolutions.com/dido/99_annexes/annex-b-terms-and-definitions/t/test_definition" text:style-name="Internet_20_link" text:visited-style-name="Visited_20_Internet_20_Link">Test Definitions</text:a><text:a xlink:type="simple" xlink:href="https://wiki.didosolutions.com/dido/99_annexes/annex-b-terms-and-definitions/t/test_environment" text:style-name="Internet_20_link" text:visited-style-name="Visited_20_Internet_20_Link">Test Environments</text:a><text:a xlink:type="simple" xlink:href="https://wiki.didosolutions.com/dido/99_annexes/annex-b-terms-and-definitions/t/test_run" text:style-name="Internet_20_link" text:visited-style-name="Visited_20_Internet_20_Link">Test Runs</text:a><text:a xlink:type="simple" xlink:href="https://wiki.didosolutions.com/dido/99_annexes/annex-b-terms-and-definitions/t/test_run_state" text:style-name="Internet_20_link" text:visited-style-name="Visited_20_Internet_20_Link">Test Run States</text:a><text:a xlink:type="simple" xlink:href="https://wiki.didosolutions.com/dido/99_annexes/annex-b-terms-and-definitions/t/test_run_termination_reason" text:style-name="Internet_20_link" text:visited-style-name="Visited_20_Internet_20_Link">Test Run Termination Reasons</text:a><text:a xlink:type="simple" xlink:href="https://wiki.didosolutions.com/dido/99_annexes/annex-b-terms-and-definitions/i/incomplete_test_run" text:style-name="Internet_20_link" text:visited-style-name="Visited_20_Internet_20_Link">Incomplete Test Runs</text:a><text:a xlink:type="simple" xlink:href="https://wiki.didosolutions.com/dido/99_annexes/annex-b-terms-and-definitions/t/test_result" text:style-name="Internet_20_link" text:visited-style-name="Visited_20_Internet_20_Link">Test Results</text:a><text:a xlink:type="simple" xlink:href="https://wiki.didosolutions.com/dido/99_annexes/annex-b-terms-and-definitions/n/node" text:style-name="Internet_20_link" text:visited-style-name="Visited_20_Internet_20_Link">Nodes</text:a><text:a xlink:type="simple" xlink:href="https://wiki.didosolutions.com/dido/99_annexes/annex-b-terms-and-definitions/n/node_set" text:style-name="Internet_20_link" text:visited-style-name="Visited_20_Internet_20_Link">Node Sets</text:a><text:a xlink:type="simple" xlink:href="https://wiki.didosolutions.com/dido/99_annexes/annex-b-terms-and-definitions/c/configuration" text:style-name="Internet_20_link" text:visited-style-name="Visited_20_Internet_20_Link">Configurations</text:a><text:a xlink:type="simple" xlink:href="https://wiki.didosolutions.com/dido/99_annexes/annex-b-terms-and-definitions/v/version" text:style-name="Internet_20_link" text:visited-style-name="Visited_20_Internet_20_Link">Versions</text:a><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selected DIDO <text:a xlink:type="simple" xlink:href="https://wiki.didosolutions.com/dido/99_annexes/annex-b-terms-and-definitions/b/baseline" text:style-name="Internet_20_link" text:visited-style-name="Visited_20_Internet_20_Link">Baseline</text:a> comparison is identifiedThe result of the selected DIDO Baseline comparison is availableThe Test Results participating in the DIDO Baseline comparison are identifiedThe subject of the <text:a xlink:type="simple" xlink:href="https://wiki.didosolutions.com/dido/99_annexes/annex-b-terms-and-definitions/v/validation_decision" text:style-name="Internet_20_link" text:visited-style-name="Visited_20_Internet_20_Link">Validation Decision</text:a> is identifiedThe applicable <text:a xlink:type="simple" xlink:href="https://wiki.didosolutions.com/dido/99_annexes/annex-b-terms-and-definitions/v/validation_criteria" text:style-name="Internet_20_link" text:visited-style-name="Visited_20_Internet_20_Link">Validation Criteria</text:a> are identifiedThe source of each applicable Validation Criterion is identifiedThe applicable <text:a xlink:type="simple" xlink:href="https://wiki.didosolutions.com/dido/99_annexes/annex-b-terms-and-definitions/a/authority" text:style-name="Internet_20_link" text:visited-style-name="Visited_20_Internet_20_Link">Authority</text:a> is identifiedThe applicable <text:a xlink:type="simple" xlink:href="https://wiki.didosolutions.com/dido/99_annexes/annex-b-terms-and-definitions/a/acceptance_criteria" text:style-name="Internet_20_link" text:visited-style-name="Visited_20_Internet_20_Link">Acceptance Criteria</text:a> identify the information required to evaluate each Validation CriterionThe Acceptance Criteria identify the permitted Validation Decision outcomesThe Acceptance Criteria identify the rules for combining multiple Validation CriteriaThe Acceptance Criteria identify the treatment of unavailable informationThe Acceptance Criteria identify the treatment of insufficient informationThe Acceptance Criteria identify the treatment of conflicting Validation CriteriaThe Acceptance Criteria identify the treatment of comparison results derived from <text:a xlink:type="simple" xlink:href="https://wiki.didosolutions.com/dido/99_annexes/annex-b-terms-and-definitions/i/incomplete_test_run" text:style-name="Internet_20_link" text:visited-style-name="Visited_20_Internet_20_Link">Incomplete Test Runs</text:a>DIDO-TE retrieves the result of the selected DIDO Baseline comparisonDIDO-TE evaluates the comparison result against each applicable Validation CriterionDIDO-TE records whether the comparison result satisfies each applicable Validation CriterionDIDO-TE applies the defined rules for combining multiple Validation CriteriaDIDO-TE produces a Validation Decision permitted by the Acceptance CriteriaDIDO-TE identifies the Validation Decision as conclusive or inconclusiveDIDO-TE records the rationale for the Validation DecisionDIDO-TE records each unavailable or insufficient item of information affecting the Validation DecisionDIDO-TE records each conflict among applicable Validation CriteriaDIDO-TE records the Authority and Governance Policies applicable to the Validation DecisionDIDO-TE preserves the <text:a xlink:type="simple" xlink:href="https://wiki.didosolutions.com/dido/99_annexes/annex-b-terms-and-definitions/e/evidence" text:style-name="Internet_20_link" text:visited-style-name="Visited_20_Internet_20_Link">Evidence</text:a> supporting the Validation DecisionThe verification record preserves <text:a xlink:type="simple" xlink:href="https://wiki.didosolutions.com/dido/99_annexes/annex-b-terms-and-definitions/t/traceability" text:style-name="Internet_20_link" text:visited-style-name="Visited_20_Internet_20_Link">Traceability</text:a> among the Acceptance Criteria, applicable Authority, Governance Policies, controlling DIDO Baseline, DIDO Baseline Version, selected DIDO Baseline comparison, comparison result, participating Test Results, applicable Validation Criteria, criterion evaluations, Validation Decision, rationale, and supporting Evidence</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Text_20_body">The following unresolved issues affect this requirement:</text:p>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MO-004b</text:span>.</text:p>
      <text:p text:style-name="Text_20_body">This page is a leaf requirement page and omits a trailing <text:span text:style-name="Source_20_Text">:start</text:span> from its namespace.</text:p>
      <text:p text:style-name="Text_20_body">The parent MO-004 page is a non-leaf page and retains a trailing <text:span text:style-name="Source_20_Text">:start</text:span> in its namespace.</text:p>
      <text:p text:style-name="Text_20_body">Changes to the Statement should preserve:</text:p>
      <text:a xlink:type="simple" xlink:href="https://wiki.didosolutions.com/dido/99_annexes/annex-b-terms-and-definitions/d/dido-te" text:style-name="Internet_20_link" text:visited-style-name="Visited_20_Internet_20_Link">DIDO-TE</text:a>
      <text:p text:style-name="Text_20_body"> as the responsible ActorThe result of a selected DIDO <text:a xlink:type="simple" xlink:href="https://wiki.didosolutions.com/dido/99_annexes/annex-b-terms-and-definitions/b/baseline" text:style-name="Internet_20_link" text:visited-style-name="Visited_20_Internet_20_Link">Baseline</text:a> comparison as the evaluated informationThe applicable <text:a xlink:type="simple" xlink:href="https://wiki.didosolutions.com/dido/99_annexes/annex-b-terms-and-definitions/v/validation_criteria" text:style-name="Internet_20_link" text:visited-style-name="Visited_20_Internet_20_Link">Validation Criteria</text:a> as the controlling evaluation rulesA <text:a xlink:type="simple" xlink:href="https://wiki.didosolutions.com/dido/99_annexes/annex-b-terms-and-definitions/v/validation_decision" text:style-name="Internet_20_link" text:visited-style-name="Visited_20_Internet_20_Link">Validation Decision</text:a> as the required outcomeThe Acceptance Criteria should identify:</text:p>
      <text:p text:style-name="Text_20_body">The selected DIDO Baseline comparisonThe result of the selected DIDO Baseline comparisonThe participating Test ResultsThe subject of the Validation DecisionThe applicable Validation CriteriaThe source of each Validation CriterionThe applicable AuthorityThe applicable Governance PoliciesThe permitted Validation Decision outcomesThe information required to evaluate each Validation CriterionThe rules for combining multiple Validation CriteriaThe treatment of unavailable informationThe treatment of insufficient informationThe treatment of conflicting Validation CriteriaThe treatment of comparison results derived from Incomplete Test RunsThe required rationaleThe required EvidenceThe required ProvenanceThe required TraceabilityMO-004b does not establish or modify the applicable Validation Criteria.</text:p>
      <text:p text:style-name="Text_20_body">MO-004b does not require a favorable Validation Decision.</text:p>
      <text:p text:style-name="Text_20_body">A determination that the applicable Validation Criteria are not satisfied is a valid Validation Decision when DIDO-TE applies the controlling Validation Criteria correctly.</text:p>
      <text:p text:style-name="Text_20_body">An inconclusive Validation Decision is valid when the Acceptance Criteria permit that outcome and the information required for a conclusive decision is unavailable, insufficient, invalid, or conflicting.</text:p>
      <text:p text:style-name="Text_20_body">MO-004b does not perform the DIDO Baseline comparison. MO-004a addresses that outcome.</text:p>
      <text:p text:style-name="Text_20_body">Material changes should receive review and should update the verification criteria, source records, parent decomposition record, and Issues section.</text:p>
      <text:p text:style-name="Text_20_body">To reference this requirement Statement from another Wiki page, insert:</text:p>
      <table:table table:style-name="Table">
        <table:table-column table:style-name="odt_auto_style_table_column_3_1"/>
        <table:table-row>
          <table:table-cell office:value-type="string" table:style-name="tablecell">
            <text:p text:style-name="Preformatted_20_Text">{{section&gt;dido:03-dido-te:99-annexes:annex-c-requirements:01-mission-objectives:mo-004:mo-004b#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29:22</meta:creation-date>
    <dc:creator>Generated</dc:creator>
    <dc:date>2026-08-22T16::29:22</dc:date>
    <dc:language>en-US</dc:language>
    <meta:editing-cycles>1</meta:editing-cycles>
    <meta:editing-duration>PT0S</meta:editing-duration>
    <dc:title>dido:03-dido-te:99-annexes:annex-c-requirements:01-mission-objectives:mo-004:mo-004b</dc:title>
  </office:meta>
</office:document-meta>
</file>