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4:mo-004a"/><text:bookmark-start text:name="__RefHeading___mo-004a_dido_baseline_comparison_1"/><text:bookmark-start text:name="mo-004a_dido_baseline_comparison"/>MO-004a — DIDO Baseline Comparison<text:bookmark-end text:name="__RefHeading___mo-004a_dido_baseline_comparison_1"/><text:bookmark-end text:name="mo-004a_dido_baseline_comparison"/></text:h>
      <text:p text:style-name="Text_20_body"><text:a xlink:type="simple" xlink:href="https://wiki.didosolutions.com/dido/03-dido-te/99-annexes/annex-c-requirements/01-mission-objectives/mo-004/start" text:style-name="Internet_20_link" text:visited-style-name="Visited_20_Internet_20_Link">Go to MO-004 — DIDO Baseline Comparison and Valid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compare a selected <text:a xlink:type="simple" xlink:href="https://wiki.didosolutions.com/dido/99_annexes/annex-b-terms-and-definitions/t/test_result" text:style-name="Internet_20_link" text:visited-style-name="Visited_20_Internet_20_Link">Test Result</text:a> with its corresponding Test Result in the controlling DIDO <text:a xlink:type="simple" xlink:href="https://wiki.didosolutions.com/dido/99_annexes/annex-b-terms-and-definitions/b/baseline" text:style-name="Internet_20_link" text:visited-style-name="Visited_20_Internet_20_Link">Baseline</text:a> according to th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3-dido-te/99-annexes/annex-c-requirements/01-mission-objectives/mo-004/start" text:style-name="Internet_20_link" text:visited-style-name="Visited_20_Internet_20_Link">MO-004 — DIDO Baseline Comparison and Validation</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eating baseline results using validated nodes and comparing them against tests with modified nodes to identify discrepancies or improvements.</text:span></text:p>
          </table:table-cell>
        </table:table-row>
      </table:table>
      <text:p text:style-name="Text_20_body">The source material further states:</text:p>
      <table:table table:style-name="Table_Quotation1">
        <table:table-column/>
        <table:table-row>
          <table:table-cell office:value-type="string" table:style-name="Cell_Quotation1">
            <text:p text:style-name="tablealignleft"> <text:span text:style-name="Emphasis">This approach ensures that any changes or updates to the system are validated against a known benchmark, enhancing reliability and trust in the distributed system.</text:span></text:p>
          </table:table-cell>
        </table:table-row>
      </table:table>
      <text:p text:style-name="Text_20_body">MO-004a preserves the portion of the Original Requirement addressing comparison of selected Test Results with Test Results in a controlling DIDO Baseline.</text:p>
      <text:p text:style-name="Text_20_body">The separate requirement derived from MO-004 addresses:</text:p>
      <text:a xlink:type="simple" xlink:href="https://wiki.didosolutions.com/dido/03-dido-te/99-annexes/annex-c-requirements/01-mission-objectives/mo-004/mo-004b" text:style-name="Internet_20_link" text:visited-style-name="Visited_20_Internet_20_Link">MO-004b — Validation Decision Based on DIDO Baseline Comparison</text:a>
      <text:h text:style-name="Heading_20_2" text:outline-level="2"><text:bookmark-start text:name="__RefHeading___rationale_4"/><text:bookmark-start text:name="rationale"/>Rationale<text:bookmark-end text:name="__RefHeading___rationale_4"/><text:bookmark-end text:name="rationale"/></text:h>
      <text:p text:style-name="Text_20_body">A DIDO <text:a xlink:type="simple" xlink:href="https://wiki.didosolutions.com/dido/99_annexes/annex-b-terms-and-definitions/b/baseline" text:style-name="Internet_20_link" text:visited-style-name="Visited_20_Internet_20_Link">Baseline</text:a> provides an approved reference for evaluating the behavior, characteristics, and outcomes of a selected <text:a xlink:type="simple" xlink:href="https://wiki.didosolutions.com/dido/99_annexes/annex-b-terms-and-definitions/d/distributed_system" text:style-name="Internet_20_link" text:visited-style-name="Visited_20_Internet_20_Link">Distributed System</text:a>.</text:p>
      <text:p text:style-name="Text_20_body">Comparison with the controlling DIDO Baseline permits an organization to identify:</text:p>
      <text:p text:style-name="Text_20_body">EqualityDifferenceDirection of differenceMagnitude of differenceDifference within an applicable toleranceDifference outside an applicable toleranceImprovement according to defined criteriaDegradation according to defined criteriaInsufficient information to complete the comparisonA comparison requires DIDO-TE to identify both:</text:p>
      <text:p text:style-name="Text_20_body">The selected <text:a xlink:type="simple" xlink:href="https://wiki.didosolutions.com/dido/99_annexes/annex-b-terms-and-definitions/t/test_result" text:style-name="Internet_20_link" text:visited-style-name="Visited_20_Internet_20_Link">Test Result</text:a>The corresponding Test Result in the controlling DIDO BaselineThe Test Results correspond when the <text:a xlink:type="simple" xlink:href="https://wiki.didosolutions.com/dido/99_annexes/annex-b-terms-and-definitions/a/acceptance_criteria" text:style-name="Internet_20_link" text:visited-style-name="Visited_20_Internet_20_Link">Acceptance Criteria</text:a> establish that they represent the same characteristic, measurement, observation, event, output, or other comparison subject under the applicable comparison conditions.</text:p>
      <text:p text:style-name="Text_20_body">The Acceptance Criteria establish:</text:p>
      <text:p text:style-name="Text_20_body">The controlling DIDO BaselineThe controlling DIDO Baseline <text:a xlink:type="simple" xlink:href="https://wiki.didosolutions.com/dido/99_annexes/annex-b-terms-and-definitions/v/version" text:style-name="Internet_20_link" text:visited-style-name="Visited_20_Internet_20_Link">Version</text:a>The Test Result selected for comparisonThe corresponding Test Result in the controlling DIDO BaselineThe characteristic subject to comparisonThe comparison methodThe measurement conditionsThe measurement unitsThe required measurement precisionThe permitted tolerancesThe permitted exclusionsThe treatment of missing valuesThe treatment of invalid valuesThe treatment of nondeterministic behaviorThe classifications assigned to comparison outcomesThe treatment of Test Results produced by <text:a xlink:type="simple" xlink:href="https://wiki.didosolutions.com/dido/99_annexes/annex-b-terms-and-definitions/i/incomplete_test_run" text:style-name="Internet_20_link" text:visited-style-name="Visited_20_Internet_20_Link">Incomplete Test Runs</text:a>The comparison can be:</text:p>
      <text:p text:style-name="Text_20_body">QuantitativeQualitativeStructuralBehavioralTemporalSemanticBinaryStatisticalAnother comparison method established by the Acceptance CriteriaMO-004a requires comparison but does not require DIDO-TE to determine whether the comparison outcome satisfies applicable <text:a xlink:type="simple" xlink:href="https://wiki.didosolutions.com/dido/99_annexes/annex-b-terms-and-definitions/v/validation_criteria" text:style-name="Internet_20_link" text:visited-style-name="Visited_20_Internet_20_Link">Validation Criteria</text:a>.</text:p>
      <text:p text:style-name="Text_20_body">MO-004b addresses the resulting <text:a xlink:type="simple" xlink:href="https://wiki.didosolutions.com/dido/99_annexes/annex-b-terms-and-definitions/v/validation_decision" text:style-name="Internet_20_link" text:visited-style-name="Visited_20_Internet_20_Link">Validation Decision</text:a>.</text:p>
      <text:p text:style-name="Text_20_body">Separating comparison from the Validation Decision permits:</text:p>
      <text:p text:style-name="Text_20_body">One comparison outcome to support multiple Validation DecisionsDifferent Validation Criteria to evaluate the same comparison outcomeAn authorized Actor to review the comparison before making a Validation DecisionDIDO-TE to preserve a comparison outcome even when the available information is insufficient for a conclusive Validation Decis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DIDO <text:a xlink:type="simple" xlink:href="https://wiki.didosolutions.com/dido/99_annexes/annex-b-terms-and-definitions/b/baseline" text:style-name="Internet_20_link" text:visited-style-name="Visited_20_Internet_20_Link">Baselines</text:a>DIDO Baseline VersionsSelected <text:a xlink:type="simple" xlink:href="https://wiki.didosolutions.com/dido/99_annexes/annex-b-terms-and-definitions/t/test_result" text:style-name="Internet_20_link" text:visited-style-name="Visited_20_Internet_20_Link">Test Results</text:a>Corresponding Test ResultsTest Result characteristicsComparison methodsComparison conditionsMeasurement unitsMeasurement precisionPermitted tolerancesPermitted exclusionsEqualityDifferenceDirection of differenceMagnitude of differenceImprovementDegradationInconclusive comparisonsMissing valuesInvalid valuesNondeterministic behavior<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environment" text:style-name="Internet_20_link" text:visited-style-name="Visited_20_Internet_20_Link">Test Environment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un_state" text:style-name="Internet_20_link" text:visited-style-name="Visited_20_Internet_20_Link">Test Run States</text:a><text:a xlink:type="simple" xlink:href="https://wiki.didosolutions.com/dido/99_annexes/annex-b-terms-and-definitions/t/test_run_termination_reason" text:style-name="Internet_20_link" text:visited-style-name="Visited_20_Internet_20_Link">Test Run Termination Reasons</text:a><text:a xlink:type="simple" xlink:href="https://wiki.didosolutions.com/dido/99_annexes/annex-b-terms-and-definitions/i/incomplete_test_run" text:style-name="Internet_20_link" text:visited-style-name="Visited_20_Internet_20_Link">Incomplete Test Runs</text:a><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c/configuration" text:style-name="Internet_20_link" text:visited-style-name="Visited_20_Internet_20_Link">Configurations</text:a><text:a xlink:type="simple" xlink:href="https://wiki.didosolutions.com/dido/99_annexes/annex-b-terms-and-definitions/v/version" text:style-name="Internet_20_link" text:visited-style-name="Visited_20_Internet_20_Link">Versions</text:a><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ing DIDO <text:a xlink:type="simple" xlink:href="https://wiki.didosolutions.com/dido/99_annexes/annex-b-terms-and-definitions/b/baseline" text:style-name="Internet_20_link" text:visited-style-name="Visited_20_Internet_20_Link">Baseline</text:a> is identifiedThe controlling DIDO Baseline <text:a xlink:type="simple" xlink:href="https://wiki.didosolutions.com/dido/99_annexes/annex-b-terms-and-definitions/v/version" text:style-name="Internet_20_link" text:visited-style-name="Visited_20_Internet_20_Link">Version</text:a> is identifiedThe selected <text:a xlink:type="simple" xlink:href="https://wiki.didosolutions.com/dido/99_annexes/annex-b-terms-and-definitions/t/test_result" text:style-name="Internet_20_link" text:visited-style-name="Visited_20_Internet_20_Link">Test Result</text:a> is identifiedThe corresponding Test Result in the controlling DIDO Baseline is identifiedThe <text:a xlink:type="simple" xlink:href="https://wiki.didosolutions.com/dido/99_annexes/annex-b-terms-and-definitions/a/acceptance_criteria" text:style-name="Internet_20_link" text:visited-style-name="Visited_20_Internet_20_Link">Acceptance Criteria</text:a> establish the correspondence between the selected Test Result and the Test Result in the controlling DIDO BaselineThe Acceptance Criteria identify each Test Result characteristic subject to comparisonThe Acceptance Criteria establish the comparison method for each compared characteristicThe Acceptance Criteria establish the applicable comparison conditionsThe Acceptance Criteria establish the applicable measurement unitsThe Acceptance Criteria establish the required measurement precisionThe Acceptance Criteria establish the permitted tolerancesThe Acceptance Criteria establish the permitted exclusionsThe Acceptance Criteria establish the treatment of missing valuesThe Acceptance Criteria establish the treatment of invalid valuesThe Acceptance Criteria establish the treatment of nondeterministic behaviorThe Acceptance Criteria establish the classifications applicable to comparison outcomesThe Acceptance Criteria establish the treatment of Test Results produced by <text:a xlink:type="simple" xlink:href="https://wiki.didosolutions.com/dido/99_annexes/annex-b-terms-and-definitions/i/incomplete_test_run" text:style-name="Internet_20_link" text:visited-style-name="Visited_20_Internet_20_Link">Incomplete Test Runs</text:a>DIDO-TE retrieves the selected Test ResultDIDO-TE retrieves the corresponding Test Result from the controlling DIDO BaselineDIDO-TE applies the comparison method established by the Acceptance CriteriaDIDO-TE compares each selected Test Result characteristic with its corresponding DIDO Baseline Test Result characteristicDIDO-TE determines the difference between each compared characteristicDIDO-TE determines whether each difference is within the permitted toleranceDIDO-TE classifies each comparison outcome according to the Acceptance CriteriaDIDO-TE records each comparison outcomeDIDO-TE records any Test Result characteristic it cannot compareDIDO-TE records the reason it cannot complete a comparisonThe verification record preserves <text:a xlink:type="simple" xlink:href="https://wiki.didosolutions.com/dido/99_annexes/annex-b-terms-and-definitions/t/traceability" text:style-name="Internet_20_link" text:visited-style-name="Visited_20_Internet_20_Link">Traceability</text:a> among the Acceptance Criteria, controlling DIDO Baseline, DIDO Baseline Version, selected Test Result, corresponding DIDO Baseline Test Result, compared characteristics, comparison method, measured differences, permitted tolerances, comparison outcomes, and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4a</text:span>.</text:p>
      <text:p text:style-name="Text_20_body">This page is a leaf requirement page and omits a trailing <text:span text:style-name="Source_20_Text">:start</text:span> from its namespace.</text:p>
      <text:p text:style-name="Text_20_body">The parent MO-004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d/dido-te" text:style-name="Internet_20_link" text:visited-style-name="Visited_20_Internet_20_Link">DIDO-TE</text:a>
      <text:p text:style-name="Text_20_body"> as the responsible ActorA selected <text:a xlink:type="simple" xlink:href="https://wiki.didosolutions.com/dido/99_annexes/annex-b-terms-and-definitions/t/test_result" text:style-name="Internet_20_link" text:visited-style-name="Visited_20_Internet_20_Link">Test Result</text:a> as the subject of comparisonThe corresponding Test Result in the controlling DIDO <text:a xlink:type="simple" xlink:href="https://wiki.didosolutions.com/dido/99_annexes/annex-b-terms-and-definitions/b/baseline" text:style-name="Internet_20_link" text:visited-style-name="Visited_20_Internet_20_Link">Baseline</text:a> as the comparison referenceThe <text:a xlink:type="simple" xlink:href="https://wiki.didosolutions.com/dido/99_annexes/annex-b-terms-and-definitions/a/acceptance_criteria" text:style-name="Internet_20_link" text:visited-style-name="Visited_20_Internet_20_Link">Acceptance Criteria</text:a> as the source of the comparison rulesThe Acceptance Criteria should identify:</text:p>
      <text:p text:style-name="Text_20_body">The controlling DIDO BaselineThe controlling DIDO Baseline VersionThe selected Test ResultThe corresponding Test Result in the controlling DIDO BaselineThe characteristics subject to comparisonThe comparison methodThe comparison conditionsThe measurement unitsThe required measurement precisionThe permitted tolerancesThe permitted exclusionsThe treatment of missing valuesThe treatment of invalid valuesThe treatment of incompatible valuesThe treatment of unavailable Test ResultsThe treatment of nondeterministic behaviorThe classifications applicable to comparison outcomesThe treatment of Test Results produced by Incomplete Test RunsThe required EvidenceThe required ProvenanceThe required TraceabilityMO-004a does not determine whether a comparison outcome satisfies applicable <text:a xlink:type="simple" xlink:href="https://wiki.didosolutions.com/dido/99_annexes/annex-b-terms-and-definitions/v/validation_criteria" text:style-name="Internet_20_link" text:visited-style-name="Visited_20_Internet_20_Link">Validation Criteria</text:a>.</text:p>
      <text:p text:style-name="Text_20_body">MO-004a does not produce the resulting <text:a xlink:type="simple" xlink:href="https://wiki.didosolutions.com/dido/99_annexes/annex-b-terms-and-definitions/v/validation_decision" text:style-name="Internet_20_link" text:visited-style-name="Visited_20_Internet_20_Link">Validation Decision</text:a>. MO-004b addresses that outcome.</text:p>
      <text:p text:style-name="Text_20_body">Material changes should receive review and should update the verification criteria, source records, parent decomposition record,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3-dido-te:99-annexes:annex-c-requirements:01-mission-objectives:mo-004:mo-004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0:22</meta:creation-date>
    <dc:creator>Generated</dc:creator>
    <dc:date>2026-08-24T08::00:22</dc:date>
    <dc:language>en-US</dc:language>
    <meta:editing-cycles>1</meta:editing-cycles>
    <meta:editing-duration>PT0S</meta:editing-duration>
    <dc:title>dido:03-dido-te:99-annexes:annex-c-requirements:01-mission-objectives:mo-004:mo-004a</dc:title>
  </office:meta>
</office:document-meta>
</file>