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2:mo-002a"/><text:bookmark-start text:name="__RefHeading___mo-002a_reproducible_test_environments_1"/><text:bookmark-start text:name="mo-002a_reproducible_test_environments"/>MO-002a — Reproducible Test Environments<text:bookmark-end text:name="__RefHeading___mo-002a_reproducible_test_environments_1"/><text:bookmark-end text:name="mo-002a_reproducible_test_environments"/></text:h>
      <text:p text:style-name="Text_20_body"><text:a xlink:type="simple" xlink:href="https://wiki.didosolutions.com/dido/03-dido-te/99-annexes/annex-c-requirements/01-mission-objectives/mo-002/start" text:style-name="Internet_20_link" text:visited-style-name="Visited_20_Internet_20_Link">Go to MO-002 — Reproducible Test Environments and Test Execu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recreate a selected <text:a xlink:type="simple" xlink:href="https://wiki.didosolutions.com/dido/99_annexes/annex-b-terms-and-definitions/t/test_environment" text:style-name="Internet_20_link" text:visited-style-name="Visited_20_Internet_20_Link">Test Environment</text:a> within the permitted variation established by the <text:a xlink:type="simple" xlink:href="https://wiki.didosolutions.com/dido/99_annexes/annex-b-terms-and-definitions/a/acceptance_criteria" text:style-name="Internet_20_link" text:visited-style-name="Visited_20_Internet_20_Link">Acceptance Criteria</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3-dido-te/99-annexes/annex-c-requirements/01-mission-objectives/mo-002/start" text:style-name="Internet_20_link" text:visited-style-name="Visited_20_Internet_20_Link">MO-002 — Reproducible Test Environments and Test Execution</text:a>
      <text:p text:style-name="Text_20_body">MO-002 combines two independently verifiable outcomes:</text:p>
      <text:p text:style-name="Text_20_body">Reproduction of a selected Test EnvironmentRepetition of selected <text:a xlink:type="simple" xlink:href="https://wiki.didosolutions.com/dido/99_annexes/annex-b-terms-and-definitions/t/test_execution" text:style-name="Internet_20_link" text:visited-style-name="Visited_20_Internet_20_Link">Test Execution</text:a>MO-002a preserves the portion of the source mission-level intent concerning <text:a xlink:type="simple" xlink:href="https://wiki.didosolutions.com/dido/99_annexes/annex-b-terms-and-definitions/r/reproducibility" text:style-name="Internet_20_link" text:visited-style-name="Visited_20_Internet_20_Link">Reproducible</text:a> Test Environments.</text:p>
      <text:p text:style-name="Text_20_body">The separate requirement derived from MO-002 addresses:</text:p>
      <text:a xlink:type="simple" xlink:href="https://wiki.didosolutions.com/dido/03-dido-te/99-annexes/annex-c-requirements/01-mission-objectives/mo-002/mo-002b" text:style-name="Internet_20_link" text:visited-style-name="Visited_20_Internet_20_Link">MO-002b — Reproducible Test Execution</text:a>
      <text:p text:style-name="Text_20_body">The Broad Agency Announcement material identifies mission-level intent concerning:</text:p>
      <text:p text:style-name="Text_20_body">Realistic and controllable Test EnvironmentsDeterministic Test Environment statesReusable Node configurationsReusable Node SetsRepeatable testing scenariosConsistent testing across different environmentsThe Broad Agency Announcement material states:</text:p>
      <table:table table:style-name="Table_Quotation1">
        <table:table-column/>
        <table:table-row>
          <table:table-cell office:value-type="string" table:style-name="Cell_Quotation1">
            <text:p text:style-name="tablealignleft"> <text:span text:style-name="Emphasis">Create repeatable testing scenarios, including regression testing, that allow rigorous evaluation of distributed systems under different conditions and configurations.</text:span></text:p>
          </table:table-cell>
        </table:table-row>
      </table:table>
      <text:p text:style-name="Text_20_body">The Original Requirement identifiers in the draft DIDO-TE Requirements Register require confirmation before inclusion on this derived requirement page.</text:p>
      <text:h text:style-name="Heading_20_2" text:outline-level="2"><text:bookmark-start text:name="__RefHeading___rationale_4"/><text:bookmark-start text:name="rationale"/>Rationale<text:bookmark-end text:name="__RefHeading___rationale_4"/><text:bookmark-end text:name="rationale"/></text:h>
      <text:p text:style-name="Text_20_body"><text:a xlink:type="simple" xlink:href="https://wiki.didosolutions.com/dido/99_annexes/annex-b-terms-and-definitions/r/reproducibility" text:style-name="Internet_20_link" text:visited-style-name="Visited_20_Internet_20_Link">Reproducibility</text:a> requires DIDO-TE to preserve sufficient information to recreate a selected Test Environment and determine whether the recreated Test Environment remains within permitted variation.</text:p>
      <text:p text:style-name="Text_20_body">The selected Test Environment provides the source against which DIDO-TE evaluates the recreated Test Environment.</text:p>
      <text:p text:style-name="Text_20_body">The <text:a xlink:type="simple" xlink:href="https://wiki.didosolutions.com/dido/99_annexes/annex-b-terms-and-definitions/a/acceptance_criteria" text:style-name="Internet_20_link" text:visited-style-name="Visited_20_Internet_20_Link">Acceptance Criteria</text:a> identify:</text:p>
      <text:p text:style-name="Text_20_body">The selected Test EnvironmentThe Test Environment <text:a xlink:type="simple" xlink:href="https://wiki.didosolutions.com/dido/99_annexes/annex-b-terms-and-definitions/v/version" text:style-name="Internet_20_link" text:visited-style-name="Visited_20_Internet_20_Link">Version</text:a>The applicable <text:a xlink:type="simple" xlink:href="https://wiki.didosolutions.com/dido/99_annexes/annex-b-terms-and-definitions/b/baseline" text:style-name="Internet_20_link" text:visited-style-name="Visited_20_Internet_20_Link">Baseline</text:a>The characteristics subject to reproductionThe characteristics requiring exact equivalenceThe characteristics permitting variationThe permitted variationThe comparison methodThe required <text:a xlink:type="simple" xlink:href="https://wiki.didosolutions.com/dido/99_annexes/annex-b-terms-and-definitions/e/evidence" text:style-name="Internet_20_link" text:visited-style-name="Visited_20_Internet_20_Link">Evidence</text:a>The treatment of unavailable or substituted <text:a xlink:type="simple" xlink:href="https://wiki.didosolutions.com/dido/99_annexes/annex-b-terms-and-definitions/r/resource" text:style-name="Internet_20_link" text:visited-style-name="Visited_20_Internet_20_Link">Resources</text:a>The treatment of failed, incomplete, or interrupted recreation attemptsCharacteristics subject to reproduction can include:</text:p>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r/resource" text:style-name="Internet_20_link" text:visited-style-name="Visited_20_Internet_20_Link">Resources</text:a>
      <text:a xlink:type="simple" xlink:href="https://wiki.didosolutions.com/dido/99_annexes/annex-b-terms-and-definitions/o/operational_resource" text:style-name="Internet_20_link" text:visited-style-name="Visited_20_Internet_20_Link">Operational Resources</text:a>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n/node_set" text:style-name="Internet_20_link" text:visited-style-name="Visited_20_Internet_20_Link">Node Sets</text:a>
      <text:a xlink:type="simple" xlink:href="https://wiki.didosolutions.com/dido/99_annexes/annex-b-terms-and-definitions/d/deployment_target" text:style-name="Internet_20_link" text:visited-style-name="Visited_20_Internet_20_Link">Deployment Targets</text:a>
      <text:a xlink:type="simple" xlink:href="https://wiki.didosolutions.com/dido/99_annexes/annex-b-terms-and-definitions/e/execution_facility" text:style-name="Internet_20_link" text:visited-style-name="Visited_20_Internet_20_Link">Execution Facilities</text:a>
      <text:a xlink:type="simple" xlink:href="https://wiki.didosolutions.com/dido/99_annexes/annex-b-terms-and-definitions/e/executable_artifact" text:style-name="Internet_20_link" text:visited-style-name="Visited_20_Internet_20_Link">Executable Artifacts</text:a>
      <text:a xlink:type="simple" xlink:href="https://wiki.didosolutions.com/dido/99_annexes/annex-b-terms-and-definitions/d/dependency" text:style-name="Internet_20_link" text:visited-style-name="Visited_20_Internet_20_Link">Dependencies</text:a>
      <text:p text:style-name="Text_20_body">Network configurationStorage configurationSecurity configurationApplicable <text:a xlink:type="simple" xlink:href="https://wiki.didosolutions.com/dido/99_annexes/annex-b-terms-and-definitions/s/starting_condition" text:style-name="Internet_20_link" text:visited-style-name="Visited_20_Internet_20_Link">Starting Conditions</text:a>Applicable <text:a xlink:type="simple" xlink:href="https://wiki.didosolutions.com/dido/99_annexes/annex-b-terms-and-definitions/g/governance_policy" text:style-name="Internet_20_link" text:visited-style-name="Visited_20_Internet_20_Link">Governance Policies</text:a>Reproducibility does not necessarily require physical identity or exact equality for every characteristic.</text:p>
      <text:p text:style-name="Text_20_body">For example:</text:p>
      <text:p text:style-name="Text_20_body">A recreated Test Environment can use a different physical machine when the Acceptance Criteria require equivalent processing capabilityA recreated Test Environment can use a different network location when the Acceptance Criteria require the same defined network behaviorA recreated Test Environment can use a replacement Resource when the Acceptance Criteria permit substitution and define the required equivalenceA recreated Test Environment can receive a new identity while preserving Traceability to the selected Test EnvironmentThe Acceptance Criteria determine whether a difference is:</text:p>
      <text:p text:style-name="Text_20_body">Permitted variationAn acceptable substitutionAn unresolved discrepancyA failure to reproduce the selected Test EnvironmentMO-002a addresses reproduction of the Test Environment. MO-002b separately addresses whether repeated Test Execution produces Test Results within permitted variation.</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d/dido-te" text:style-name="Internet_20_link" text:visited-style-name="Visited_20_Internet_20_Link">DIDO-TE</text:a>
      <text:p text:style-name="Text_20_body">Selected <text:a xlink:type="simple" xlink:href="https://wiki.didosolutions.com/dido/99_annexes/annex-b-terms-and-definitions/t/test_environment" text:style-name="Internet_20_link" text:visited-style-name="Visited_20_Internet_20_Link">Test Environments</text:a>Recreated Test EnvironmentsTest Environment identitiesTest Environment <text:a xlink:type="simple" xlink:href="https://wiki.didosolutions.com/dido/99_annexes/annex-b-terms-and-definitions/v/version" text:style-name="Internet_20_link" text:visited-style-name="Visited_20_Internet_20_Link">Versions</text:a><text:a xlink:type="simple" xlink:href="https://wiki.didosolutions.com/dido/99_annexes/annex-b-terms-and-definitions/b/baseline" text:style-name="Internet_20_link" text:visited-style-name="Visited_20_Internet_20_Link">Baselines</text:a><text:a xlink:type="simple" xlink:href="https://wiki.didosolutions.com/dido/99_annexes/annex-b-terms-and-definitions/c/configuration" text:style-name="Internet_20_link" text:visited-style-name="Visited_20_Internet_20_Link">Configurations</text:a><text:a xlink:type="simple" xlink:href="https://wiki.didosolutions.com/dido/99_annexes/annex-b-terms-and-definitions/r/resource" text:style-name="Internet_20_link" text:visited-style-name="Visited_20_Internet_20_Link">Resources</text:a><text:a xlink:type="simple" xlink:href="https://wiki.didosolutions.com/dido/99_annexes/annex-b-terms-and-definitions/o/operational_resource" text:style-name="Internet_20_link" text:visited-style-name="Visited_20_Internet_20_Link">Operational Resources</text:a><text:a xlink:type="simple" xlink:href="https://wiki.didosolutions.com/dido/99_annexes/annex-b-terms-and-definitions/n/node" text:style-name="Internet_20_link" text:visited-style-name="Visited_20_Internet_20_Link">Nodes</text:a><text:a xlink:type="simple" xlink:href="https://wiki.didosolutions.com/dido/99_annexes/annex-b-terms-and-definitions/n/node_set" text:style-name="Internet_20_link" text:visited-style-name="Visited_20_Internet_20_Link">Node Sets</text:a><text:a xlink:type="simple" xlink:href="https://wiki.didosolutions.com/dido/99_annexes/annex-b-terms-and-definitions/d/deployment_target" text:style-name="Internet_20_link" text:visited-style-name="Visited_20_Internet_20_Link">Deployment Targets</text:a><text:a xlink:type="simple" xlink:href="https://wiki.didosolutions.com/dido/99_annexes/annex-b-terms-and-definitions/e/execution_facility" text:style-name="Internet_20_link" text:visited-style-name="Visited_20_Internet_20_Link">Execution Facilities</text:a><text:a xlink:type="simple" xlink:href="https://wiki.didosolutions.com/dido/99_annexes/annex-b-terms-and-definitions/e/executable_artifact" text:style-name="Internet_20_link" text:visited-style-name="Visited_20_Internet_20_Link">Executable Artifacts</text:a><text:a xlink:type="simple" xlink:href="https://wiki.didosolutions.com/dido/99_annexes/annex-b-terms-and-definitions/d/dependency" text:style-name="Internet_20_link" text:visited-style-name="Visited_20_Internet_20_Link">Dependencies</text:a>Network configurationsStorage configurationsSecurity configurations<text:a xlink:type="simple" xlink:href="https://wiki.didosolutions.com/dido/99_annexes/annex-b-terms-and-definitions/s/starting_condition" text:style-name="Internet_20_link" text:visited-style-name="Visited_20_Internet_20_Link">Starting Conditions</text:a><text:a xlink:type="simple" xlink:href="https://wiki.didosolutions.com/dido/99_annexes/annex-b-terms-and-definitions/g/governance_policy" text:style-name="Internet_20_link" text:visited-style-name="Visited_20_Internet_20_Link">Governance Policies</text:a>Permitted variationsSubstituted Resources<text:a xlink:type="simple" xlink:href="https://wiki.didosolutions.com/dido/99_annexes/annex-b-terms-and-definitions/a/acceptance_criteria" text:style-name="Internet_20_link" text:visited-style-name="Visited_20_Internet_20_Link">Acceptance Criteria</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a xlink:type="simple" xlink:href="https://wiki.didosolutions.com/dido/99_annexes/annex-b-terms-and-definitions/a/air-gapped_environment" text:style-name="Internet_20_link" text:visited-style-name="Visited_20_Internet_20_Link">Air-Gapped Environment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selected Test Environment is identifiedThe selected Test Environment Version is identifiedThe applicable Baseline is identifiedThe Acceptance Criteria identify the Test Environment characteristics subject to reproductionThe Acceptance Criteria identify the characteristics requiring exact equivalenceThe Acceptance Criteria identify the characteristics permitting variationThe Acceptance Criteria define the permitted variationThe Acceptance Criteria define the comparison methodDIDO-TE preserves the information required to recreate the selected Test EnvironmentDIDO-TE recreates the selected Test EnvironmentThe recreated Test Environment receives an identifiable relationship to the selected Test EnvironmentThe recreated Test Environment identifies its ConfigurationThe recreated Test Environment identifies its Resources and Operational ResourcesThe recreated Test Environment identifies its Nodes and Node SetsThe recreated Test Environment identifies its Deployment TargetsThe recreated Test Environment identifies its Execution FacilitiesThe recreated Test Environment identifies its Executable Artifacts and their VersionsThe recreated Test Environment identifies its Dependencies and their VersionsThe recreated Test Environment identifies its applicable Starting ConditionsThe recreated Test Environment identifies its applicable Governance PoliciesDIDO-TE compares the recreated Test Environment with the selected Test EnvironmentCharacteristics requiring exact equivalence satisfy that requirementCharacteristics permitting variation remain within the permitted variationSubstituted Resources satisfy the equivalence conditions established by the Acceptance CriteriaDIDO-TE records discrepancies between the selected and recreated Test EnvironmentsDIDO-TE treats failed, incomplete, and interrupted recreation attempts according to the Acceptance CriteriaDIDO-TE preserves the Evidence required to evaluate ReproducibilityThe verification record preserves Traceability among the selected Test Environment, recreated Test Environment, applicable Versions, Baseline, Configurations, Resources, Nodes, Node Sets, Deployment Targets, Execution Facilities, Executable Artifacts, Dependencies, Starting Conditions, Acceptance Criteria, Evidence, and verification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retains the stable requirement identifier <text:span text:style-name="Source_20_Text">MO-002a</text:span>.</text:p>
      <text:p text:style-name="Text_20_body">This page is a leaf requirement page and omits a trailing <text:span text:style-name="Source_20_Text">:start</text:span> from its namespace.</text:p>
      <text:p text:style-name="Text_20_body">The parent MO-002 page is a non-leaf page and retains a trailing <text:span text:style-name="Source_20_Text">:start</text:span> in its namespace.</text:p>
      <text:p text:style-name="Text_20_body">Changes to the Statement preserve:</text:p>
      <text:a xlink:type="simple" xlink:href="https://wiki.didosolutions.com/dido/99_annexes/annex-b-terms-and-definitions/d/dido-te" text:style-name="Internet_20_link" text:visited-style-name="Visited_20_Internet_20_Link">DIDO-TE</text:a>
      <text:p text:style-name="Text_20_body"> as the responsible ActorThe selected <text:a xlink:type="simple" xlink:href="https://wiki.didosolutions.com/dido/99_annexes/annex-b-terms-and-definitions/t/test_environment" text:style-name="Internet_20_link" text:visited-style-name="Visited_20_Internet_20_Link">Test Environment</text:a> as the source subjectRecreation of the selected Test Environment as the required outcomePermitted variation as the applicable Reproducibility boundaryThe <text:a xlink:type="simple" xlink:href="https://wiki.didosolutions.com/dido/99_annexes/annex-b-terms-and-definitions/a/acceptance_criteria" text:style-name="Internet_20_link" text:visited-style-name="Visited_20_Internet_20_Link">Acceptance Criteria</text:a> as the source of the permitted variationThe Acceptance Criteria identify:</text:p>
      <text:p text:style-name="Text_20_body">The selected Test EnvironmentThe selected Test Environment VersionThe applicable BaselineThe characteristics subject to reproductionThe characteristics requiring exact equivalenceThe characteristics permitting variationThe permitted variationThe comparison methodThe permitted Resource substitutionsThe treatment of unavailable Resources and DependenciesThe treatment of failed, incomplete, and interrupted recreation attemptsThe required EvidenceMaterial changes receive review and update the verification criteria, source records, parent requirement, sibling requirement,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3-dido-te:99-annexes:annex-c-requirements:01-mission-objectives:mo-002:mo-002a#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31:03</meta:creation-date>
    <dc:creator>Generated</dc:creator>
    <dc:date>2026-08-22T18::31:03</dc:date>
    <dc:language>en-US</dc:language>
    <meta:editing-cycles>1</meta:editing-cycles>
    <meta:editing-duration>PT0S</meta:editing-duration>
    <dc:title>dido:03-dido-te:99-annexes:annex-c-requirements:01-mission-objectives:mo-002:mo-002a</dc:title>
  </office:meta>
</office:document-meta>
</file>