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1-mission-objectives:mo-001"/><text:bookmark-start text:name="__RefHeading___mo-001_governed_distributed_test_environments_1"/><text:bookmark-start text:name="mo-001_governed_distributed_test_environments"/>MO-001 — Governed Distributed Test Environments<text:bookmark-end text:name="__RefHeading___mo-001_governed_distributed_test_environments_1"/><text:bookmark-end text:name="mo-001_governed_distributed_test_environments"/></text:h>
      <text:p text:style-name="Text_20_body"><text:a xlink:type="simple" xlink:href="https://wiki.didosolutions.com/dido/03-dido-te/99-annexes/annex-c-requirements/01-mission-objectives/start" text:style-name="Internet_20_link" text:visited-style-name="Visited_20_Internet_20_Link">Go to C.1 Mission Objective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DIDO-TE SHALL restrict each operation on a Test Environment according to the Governance Policies of the Test Environment's governing <text:a xlink:type="simple" xlink:href="https://wiki.didosolutions.com/dido/99_annexes/annex-b-terms-and-definitions/d/domain" text:style-name="Internet_20_link" text:visited-style-name="Visited_20_Internet_20_Link">Domain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This requirement consolidates mission-level intent from the following Original Requirements in the draft DIDO-TE Requirements Register:</text:p>
      <text:p text:style-name="Text_20_body"><text:span text:style-name="Source_20_Text">REQ-0001 — Three-level governance hierarchy</text:span><text:span text:style-name="Source_20_Text">REQ-0002 — Governance organs per level</text:span><text:span text:style-name="Source_20_Text">REQ-0003 — Membership request workflow</text:span><text:span text:style-name="Source_20_Text">REQ-0005 — Legal documents per governance level</text:span><text:span text:style-name="Source_20_Text">REQ-0006 — Additive-only legal-document inheritance</text:span><text:span text:style-name="Source_20_Text">REQ-0008 — Domain access-control quadrant declaration</text:span><text:span text:style-name="Source_20_Text">REQ-0009 — Tenancy isolation along governance boundaries</text:span><text:span text:style-name="Source_20_Text">REQ-0010 — Domain-scoped environments</text:span><text:span text:style-name="Source_20_Text">REQ-0086 — Substrate as a governed object with a recorded lifecycle</text:span>The source requirements establish the governance hierarchy, governance roles, Governance Policies, authorization boundaries, tenancy boundaries, Domain ownership of Test Environments, and governance of supporting infrastructure.</text:p>
      <text:p text:style-name="Text_20_body">MO-001 expresses the common mission-level outcome. The detailed governance, authorization, isolation, environment ownership, and lifecycle obligations remain separate Operational, Functional, Security, Logging and Auditing, and Data Managemen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Test Environment can consume infrastructure, execute software, exchange information, create Evidence, access protected resources, and affect systems operated by multiple organizations.</text:p>
      <text:p text:style-name="Text_20_body">DIDO-TE requires an explicit governance context for each Test Environment so that DIDO-TE can determine:</text:p>
      <text:p text:style-name="Text_20_body">Which <text:a xlink:type="simple" xlink:href="https://wiki.didosolutions.com/dido/99_annexes/annex-b-terms-and-definitions/d/domain" text:style-name="Internet_20_link" text:visited-style-name="Visited_20_Internet_20_Link">Domain</text:a> governs the Test EnvironmentWhich Governance Policies applyWhich principals may perform each operationWhich resources the Test Environment may useWhich information the Test Environment may accessWhich operational boundaries applyWhich records DIDO-TE must preserveWhich approvals DIDO-TE requiresWhich organization remains accountable for the Test EnvironmentGovernance applies throughout the Test Environment lifecycle. Governance does not end after DIDO-TE creates or provisions the Test Environment.</text:p>
      <text:p text:style-name="Text_20_body">The detailed requirements define the operations subject to governance and the mechanism for determining the applicable Governance Policies. MO-001 establishes the mission-level obligation to apply those policies consistentl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IDO-TETest Environments<text:a xlink:type="simple" xlink:href="https://wiki.didosolutions.com/dido/99_annexes/annex-b-terms-and-definitions/d/distributed_system" text:style-name="Internet_20_link" text:visited-style-name="Visited_20_Internet_20_Link">Distributed Systems</text:a>Governing <text:a xlink:type="simple" xlink:href="https://wiki.didosolutions.com/dido/99_annexes/annex-b-terms-and-definitions/d/domain" text:style-name="Internet_20_link" text:visited-style-name="Visited_20_Internet_20_Link">Domains</text:a>Governance PoliciesGovernance rolesAuthorized principalsTest Environment operationsTest Environment resourcesNodesNode SetsDeployment TargetsVirtual NetworksTest DefinitionsTest RunsTest ResultsBaseline ResultsValidation Decisions<text:a xlink:type="simple" xlink:href="https://wiki.didosolutions.com/dido/99_annexes/annex-b-terms-and-definitions/e/evidence" text:style-name="Internet_20_link" text:visited-style-name="Visited_20_Internet_20_Link">Evidence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<text:a xlink:type="simple" xlink:href="https://wiki.didosolutions.com/dido/99_annexes/annex-b-terms-and-definitions/c/connected_environment" text:style-name="Internet_20_link" text:visited-style-name="Visited_20_Internet_20_Link">Connected Environments</text:a><text:a xlink:type="simple" xlink:href="https://wiki.didosolutions.com/dido/99_annexes/annex-b-terms-and-definitions/d/disconnected_environment" text:style-name="Internet_20_link" text:visited-style-name="Visited_20_Internet_20_Link">Disconnected Environments</text:a><text:a xlink:type="simple" xlink:href="https://wiki.didosolutions.com/dido/99_annexes/annex-b-terms-and-definitions/a/air-gapped_environment" text:style-name="Internet_20_link" text:visited-style-name="Visited_20_Internet_20_Link">Air-Gapped Environments</text:a>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Each Test Environment identifies exactly one governing <text:a xlink:type="simple" xlink:href="https://wiki.didosolutions.com/dido/99_annexes/annex-b-terms-and-definitions/d/domain" text:style-name="Internet_20_link" text:visited-style-name="Visited_20_Internet_20_Link">Domain</text:a>DIDO-TE identifies the Governance Policies applicable to the Test EnvironmentDIDO-TE identifies the operations governed by each applicable Governance PolicyDIDO-TE identifies the principal requesting each Test Environment operationDIDO-TE evaluates each requested operation against the applicable Governance PoliciesDIDO-TE permits an operation when the applicable Governance Policies authorize the requesting principal to perform the operationDIDO-TE refuses an operation when the applicable Governance Policies do not authorize the requesting principal to perform the operationDIDO-TE refuses an operation when the Test Environment does not identify a valid governing DomainDIDO-TE prevents a principal governed by one tenancy boundary from operating a Test Environment governed by another tenancy boundary unless the applicable Governance Policies explicitly authorize the operationDIDO-TE applies the Governance Policies throughout the Test Environment lifecycleDIDO-TE records the governing Domain, requesting principal, requested operation, authorization result, operation result, and applicable Governance PoliciesThe verification record preserves <text:a xlink:type="simple" xlink:href="https://wiki.didosolutions.com/dido/99_annexes/annex-b-terms-and-definitions/t/traceability" text:style-name="Internet_20_link" text:visited-style-name="Visited_20_Internet_20_Link">Traceability</text:a> among the Test Environment, governing Domain, applicable Governance Policies, requesting principal, requested operation, authorization result, operation result, and supporting 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p text:style-name="Text_20_body">Not Assessed</text:p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Text_20_body">The following unresolved issues affect this requirement:</text:p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This requirement page should retain the stable requirement identifier <text:span text:style-name="Source_20_Text">MO-001</text:span>.</text:p>
      <text:p text:style-name="Text_20_body">This page is a leaf requirement page and omits a trailing <text:span text:style-name="Source_20_Text">:start</text:span> from its namespace.</text:p>
      <text:p text:style-name="Text_20_body">MO-001 consolidates mission-level intent from multiple Original Requirements. MO-001 does not result from splitting a single parent requirement and therefore uses a <text:span text:style-name="Strong_20_Emphasis">Source</text:span> section rather than a <text:span text:style-name="Strong_20_Emphasis">Derived From</text:span> section.</text:p>
      <text:p text:style-name="Text_20_body">Changes to the Statement should preserve:</text:p>
      <text:p text:style-name="Text_20_body">DIDO-TE as the responsible actorEach Test Environment operation as the governed activityGovernance Policies as the controlling rulesThe Test Environment's governing <text:a xlink:type="simple" xlink:href="https://wiki.didosolutions.com/dido/99_annexes/annex-b-terms-and-definitions/d/domain" text:style-name="Internet_20_link" text:visited-style-name="Visited_20_Internet_20_Link">Domain</text:a> as the source of the applicable governance contextEnforcement of the applicable Governance Policies as the required outcomeThe supporting requirements should define:</text:p>
      <text:p text:style-name="Text_20_body">The governance hierarchyThe relationship between a Test Environment and its governing DomainThe applicable governance rolesThe governed Test Environment operationsGovernance Policy inheritanceGovernance Policy precedenceGovernance Policy conflict resolutionAuthorization decisionsTenancy isolationTest Environment lifecycle governanceGovernance recordsGovernance EvidenceGovernance decision <text:a xlink:type="simple" xlink:href="https://wiki.didosolutions.com/dido/99_annexes/annex-b-terms-and-definitions/p/provenance" text:style-name="Internet_20_link" text:visited-style-name="Visited_20_Internet_20_Link">Provenance</text:a>Governance decision <text:a xlink:type="simple" xlink:href="https://wiki.didosolutions.com/dido/99_annexes/annex-b-terms-and-definitions/t/traceability" text:style-name="Internet_20_link" text:visited-style-name="Visited_20_Internet_20_Link">Traceability</text:a>Material changes should receive review and should update the verification criteria, source records, supporting requirements, and Issues section.</text:p>
      <text:p text:style-name="Text_20_body">To reference this requirement Statement from another Wiki page, inser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1-mission-objectives:mo-001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8:03</meta:creation-date>
    <dc:creator>Generated</dc:creator>
    <dc:date>2026-08-24T01::48:03</dc:date>
    <dc:language>en-US</dc:language>
    <meta:editing-cycles>1</meta:editing-cycles>
    <meta:editing-duration>PT0S</meta:editing-duration>
    <dc:title>dido:03-dido-te:99-annexes:annex-c-requirements:01-mission-objectives:mo-001</dc:title>
  </office:meta>
</office:document-meta>
</file>