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b-references:start"/><text:bookmark-start text:name="__RefHeading___annex_breferences_1"/><text:bookmark-start text:name="annex_breferences"/>Annex B: References<text:bookmark-end text:name="__RefHeading___annex_breferences_1"/><text:bookmark-end text:name="annex_breferences"/></text:h>
      <text:p text:style-name="Text_20_body"><text:a xlink:type="simple" xlink:href="https://wiki.didosolutions.com/dido/03-dido-te/99-annexes/start" text:style-name="Internet_20_link" text:visited-style-name="Visited_20_Internet_20_Link">Go to Annexes</text:a></text:p>
      <text:p text:style-name="Text_20_body">Annex B identifies the references used by the DIDO Test Environment (DIDO-TE) documentation, requirements register, architecture descriptions, testing guidance, and supporting artifacts.</text:p>
      <text:p text:style-name="Text_20_body">Each reference resides on a separate wiki page with a stable identifier and URI. DIDO-TE pages use these stable identifiers to cite source material consistently.</text:p>
      <text:p text:style-name="Text_20_body">DIDO-TE-specific references use identifiers in the form:</text:p>
      <text:p text:style-name="Text_20_body">[DTE1][DTE2][DTE3][DTE4]The corresponding namespaces use the stable numeric identifier rather than the document title.</text:p>
      <text:p text:style-name="Text_20_body">Examples include:</text:p>
      <text:p text:style-name="Text_20_body"><text:span text:style-name="Source_20_Text">dido:03-dido-te:99-annexes:annex-b-references:dte-001</text:span><text:span text:style-name="Source_20_Text">dido:03-dido-te:99-annexes:annex-b-references:dte-002</text:span><text:span text:style-name="Source_20_Text">dido:03-dido-te:99-annexes:annex-b-references:dte-003</text:span><text:span text:style-name="Source_20_Text">dido:03-dido-te:99-annexes:annex-b-references:dte-004</text:span>Reference pages are leaf pages and therefore omit a trailing <text:span text:style-name="Source_20_Text">:start</text:span>.</text:p>
      <text:p text:style-name="Text_20_body">The descriptive document or artifact title appears in the reference-page heading and in the References list.</text:p>
      <text:h text:style-name="Heading_20_2" text:outline-level="2"><text:bookmark-start text:name="__RefHeading___references_2"/><text:bookmark-start text:name="references"/>References<text:bookmark-end text:name="__RefHeading___references_2"/><text:bookmark-end text:name="references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a xlink:type="simple" xlink:href="https://wiki.didosolutions.com/dido/03-dido-te/99-annlexes/annex-b-references/dte-002" text:style-name="Internet_20_link" text:visited-style-name="Visited_20_Internet_20_Link">[DTE2] Non-Traditional BAA Submission</text:a>
      <text:a xlink:type="simple" xlink:href="https://wiki.didosolutions.com/dido/03-dido-te/99-annexes/annex-b-references/dte-003" text:style-name="Internet_20_link" text:visited-style-name="Visited_20_Internet_20_Link">[DTE3] Draft BAA White Paper</text:a>
      <text:a xlink:type="simple" xlink:href="https://wiki.didosolutions.com/dido/03-dido-te/99-annexes/annex-b-references/dte-004" text:style-name="Internet_20_link" text:visited-style-name="Visited_20_Internet_20_Link">[DTE4] DIDO Reference Data Model</text:a>
      <text:a xlink:type="simple" xlink:href="https://wiki.didosolutions.com/dido/03-dido-te/99-annexes/annex-b-references/dte-005" text:style-name="Internet_20_link" text:visited-style-name="Visited_20_Internet_20_Link">[DTE5] DIDO-TE Requirements Register</text:a>
      <text:a xlink:type="simple" xlink:href="https://wiki.didosolutions.com/dido/03-dido-te/99-annexes/annex-b-references/dte-006" text:style-name="Internet_20_link" text:visited-style-name="Visited_20_Internet_20_Link">[DTE6] Structured Information Processing Reference Architecture (SIP-RA)</text:a>
      <text:a xlink:type="simple" xlink:href="https://wiki.didosolutions.com/dido/03-dido-te/99-annexes/annex-b-references/dte-007" text:style-name="Internet_20_link" text:visited-style-name="Visited_20_Internet_20_Link">[DTE7] Federated Data Interpretation Systems Reference Architecture (FDIS-RA)</text:a>
      <text:a xlink:type="simple" xlink:href="https://wiki.didosolutions.com/dido/03-dido-te/99-annexes/annex-b-references/dte-008" text:style-name="Internet_20_link" text:visited-style-name="Visited_20_Internet_20_Link">[DTE8] Reference Architecture Description</text:a>
      <text:h text:style-name="Heading_20_2" text:outline-level="2"><text:bookmark-start text:name="__RefHeading___citation_use_3"/><text:bookmark-start text:name="citation_use"/>Citation Use<text:bookmark-end text:name="__RefHeading___citation_use_3"/><text:bookmark-end text:name="citation_use"/></text:h>
      <text:p text:style-name="Text_20_body">DIDO-TE pages cite a reference by linking its stable identifier.</text:p>
      <text:p text:style-name="Text_20_body">For example, a requirement <text:span text:style-name="Source_20_Text">Derived From</text:span> section use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[[dido:03-dido-te:99-annexes:annex-b-references:dte-001|[DTE1]]], Claim 1.</text:p>
          </table:table-cell>
        </table:table-row>
      </table:table>
      <text:p text:style-name="Text_20_body">When a citation refers to a specific location within a textual source, the citation identifies the applicable section, clause, page, paragraph, claim, figure, table, or requirement following the reference link.</text:p>
      <text:p text:style-name="Text_20_body">For example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[[dido:03-dido-te:99-annexes:annex-b-references:dte-002|[DTE2]]], Section 2.1.1, Key Tasks.</text:p>
          </table:table-cell>
        </table:table-row>
      </table:table>
      <text:p text:style-name="Text_20_body">A citation to the DIDO Reference Data Model identifies the applicable diagram, package, model element, datatype, attribute, association, or other model element.</text:p>
      <text:p text:style-name="Text_20_body">For example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[[dido:03-dido-te:99-annexes:annex-b-references:dte-004|[DTE4]]], UML Class Diagram, //Test Environment Package//.</text:p>
          </table:table-cell>
        </table:table-row>
      </table:table>
      <text:p text:style-name="Text_20_body">A citation to a specific model element uses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[[dido:03-dido-te:99-annexes:annex-b-references:dte-004|[DTE4]]], model element //Test Plan//.</text:p>
          </table:table-cell>
        </table:table-row>
      </table:table>
      <text:p text:style-name="Text_20_body">A citation to a conceptual datatype uses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[[dido:03-dido-te:99-annexes:annex-b-references:dte-004|[DTE4]]], conceptual datatype //yes_no_type//.</text:p>
          </table:table-cell>
        </table:table-row>
      </table:table>
      <text:p text:style-name="Text_20_body">Exported diagrams derived from the DIDO Reference Data Model serve as documentation figures or model views. They do not constitute separate Annex B references unless an exported diagram has independent authority, provenance, or revision control.</text:p>
      <text:p text:style-name="Text_20_body">A caption for an exported diagram identifies [DTE4] as its source.</text:p>
      <text:p text:style-name="Text_20_body">For example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Figure X: Test Environment Package class diagram exported from [[dido:03-dido-te:99-annexes:annex-b-references:dte-004|[DTE4]]].</text:p>
          </table:table-cell>
        </table:table-row>
      </table:table>
      <text:h text:style-name="Heading_20_2" text:outline-level="2"><text:bookmark-start text:name="__RefHeading___use_of_model_content_4"/><text:bookmark-start text:name="use_of_model_content"/>Use of Model Content<text:bookmark-end text:name="__RefHeading___use_of_model_content_4"/><text:bookmark-end text:name="use_of_model_content"/></text:h>
      <text:p text:style-name="Text_20_body">[DTE4] records a conceptual model. Its datatypes define semantic meaning and value spaces without prescribing logical or physical representations.</text:p>
      <text:p text:style-name="Text_20_body">DIDO-TE documentation preserves the following model hierarchy:</text:p>
      <text:p text:style-name="Text_20_body">The Conceptual Model defines implementation-independent meaning and semantic distinctions.A Logical Model maps conceptual elements and datatypes to implementable logical representations.A Physical Model maps logical representations to concrete platform-specific datatypes, encodings, constraints, and structures.Requirements derived from [DTE4] identify the applicable source element and document any normalization applied to its name or expression.</text:p>
      <text:p text:style-name="Text_20_body">Corrections to spelling, capitalization, or naming conventions do not alter the historical source. The requirement or model derivation record identifies both the original source name and its normalized name.</text:p>
      <text:p text:style-name="Text_20_body">For exampl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ource name in [DTE4] </text:p>
          </table:table-cell>
          <table:table-cell office:value-type="string" table:style-name="tableheader">
            <text:p text:style-name="Table_20_Heading"> Normalized name </text:p>
          </table:table-cell>
        </table:table-row>
        <table:table-row>
          <table:table-cell office:value-type="string" table:style-name="tablecell">
            <text:p text:style-name="tablealignleft"> <text:span text:style-name="Source_20_Text">Parameter_Diretion_Type</text:span> </text:p>
          </table:table-cell>
          <table:table-cell office:value-type="string" table:style-name="tablecell">
            <text:p text:style-name="tablealignleft"> <text:span text:style-name="Source_20_Text">Parameter Direction Typ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arameterLlist Type</text:span> </text:p>
          </table:table-cell>
          <table:table-cell office:value-type="string" table:style-name="tablecell">
            <text:p text:style-name="tablealignleft"> <text:span text:style-name="Source_20_Text">Parameter List Typ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arameter_Definition_Type</text:span> </text:p>
          </table:table-cell>
          <table:table-cell office:value-type="string" table:style-name="tablecell">
            <text:p text:style-name="tablealignleft"> <text:span text:style-name="Source_20_Text">Parameter Definition Type</text:span> </text:p>
          </table:table-cell>
        </table:table-row>
      </table:table>
      <text:p text:style-name="Text_20_body">An editorial correction preserves the source meaning. A change to a datatype's values, relationships, constraints, or semantics constitutes a model change and requires an explicit rationale and traceable disposition.</text:p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Horizontal_20_Line"/>
      <text:h text:style-name="Heading_20_2" text:outline-level="2"><text:bookmark-start text:name="__RefHeading___notes_for_editors_6"/><text:bookmark-start text:name="notes_for_editors"/>Notes for Editors<text:bookmark-end text:name="__RefHeading___notes_for_editors_6"/><text:bookmark-end text:name="notes_for_editors"/></text:h>
      <text:p text:style-name="Text_20_body">Maintain each reference as a separate linked wiki page with a stable URI.</text:p>
      <text:p text:style-name="Text_20_body">Assign each new DIDO-TE-specific reference the next available identifier in the sequence [DTE1], [DTE2], [DTE3], and so forth.</text:p>
      <text:p text:style-name="Text_20_body">Use leaf namespaces in the form:</text:p>
      <text:p text:style-name="Text_20_body"><text:span text:style-name="Source_20_Text">dte-001</text:span><text:span text:style-name="Source_20_Text">dte-002</text:span><text:span text:style-name="Source_20_Text">dte-003</text:span><text:span text:style-name="Source_20_Text">dte-004</text:span>Do not include the document title in the namespace.</text:p>
      <text:p text:style-name="Text_20_body">Do not append <text:span text:style-name="Source_20_Text">:start</text:span> to an individual reference page. The Annex B index page is a non-leaf page and retains <text:span text:style-name="Source_20_Text">:start</text:span>:</text:p>
      <text:p text:style-name="Preformatted_20_Text">dido:03-dido-te:99-annexes:annex-b-references:start</text:p>
      <text:p text:style-name="Text_20_body">Use reference-page headings in the form:</text:p>
      <text:p text:style-name="Text_20_body"><text:span text:style-name="Source_20_Text">====== [DTE1] Document Title ======</text:span><text:span text:style-name="Source_20_Text">====== [DTE2] Document Title ======</text:span><text:span text:style-name="Source_20_Text">====== [DTE3] Document Title ======</text:span><text:span text:style-name="Source_20_Text">====== [DTE4] Artifact Title ======</text:span>Use the reference page as the canonical citation target rather than repeating the complete bibliographic citation throughout the DIDO-TE documentation.</text:p>
      <text:p text:style-name="Text_20_body">Identify the precise source location whenever a requirement derives from a reference. Do not cite only the reference identifier when a more precise section, clause, paragraph, claim, figure, diagram, package, or model element is available.</text:p>
      <text:p text:style-name="Text_20_body">Treat a native model file as the source artifact. Treat diagrams exported from the model as views of that source unless an export has independent authority, provenance, or revision control.</text:p>
      <text:p text:style-name="Text_20_body">Do not treat historical model content as a current normative requirement without analysis, normalization, traceability, review, and approval.</text:p>
      <text:p text:style-name="Text_20_body">Preserve the spelling and terminology found in the historical source when recording provenance. Apply corrected and normalized terminology in current DIDO-TE requirements, definitions, and architecture content.</text:p>
      <text:p text:style-name="Text_20_body">Document every correction by recording the original source expression and the normalized expression. Do not classify a semantic change as an editorial correction.</text:p>
      <text:p text:style-name="Text_20_body">Preserve the distinction between conceptual, logical, and physical models. Do not add implementation-specific datatypes, encodings, products, or technologies to a conceptual-model requirement.</text:p>
      <text:p text:style-name="Text_20_body">When a new revision supersedes a referenced document or model, update the applicable reference page with its version, revision, date, status, and supersession relationship.</text:p>
      <text:p text:style-name="Text_20_body">Preserve historical references when existing requirements, evidence, reports, or externally published documents cite an earlier revision.</text:p>
      <text:p text:style-name="Text_20_body">Do not renumber or rename reference pages after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00:13</meta:creation-date>
    <dc:creator>Generated</dc:creator>
    <dc:date>2026-08-24T08::00:13</dc:date>
    <dc:language>en-US</dc:language>
    <meta:editing-cycles>1</meta:editing-cycles>
    <meta:editing-duration>PT0S</meta:editing-duration>
    <dc:title>dido:03-dido-te:99-annexes:annex-b-references:start</dc:title>
  </office:meta>
</office:document-meta>
</file>