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10"/><text:bookmark-start text:name="__RefHeading___dte10_omg_cbdc_working_group_response_to_the_federal_reserve_discussion_paper_1"/><text:bookmark-start text:name="dte10_omg_cbdc_working_group_response_to_the_federal_reserve_discussion_paper"/>[DTE10] OMG CBDC Working Group Response to the Federal Reserve Discussion Paper<text:bookmark-end text:name="__RefHeading___dte10_omg_cbdc_working_group_response_to_the_federal_reserve_discussion_paper_1"/><text:bookmark-end text:name="dte10_omg_cbdc_working_group_response_to_the_federal_reserve_discussion_paper"/></text:h>
      <text:p text:style-name="Text_20_body"><text:a xlink:type="simple" xlink:href="https://wiki.didosolutions.com/dido/03-dido-te/99-annexes/annex-b-references/start" text:style-name="Internet_20_link" text:visited-style-name="Visited_20_Internet_20_Link">Go to Annex B: References</text:a></text:p>
      <text:h text:style-name="Heading_20_2" text:outline-level="2"><text:bookmark-start text:name="__RefHeading___reference_2"/><text:bookmark-start text:name="reference"/>Reference<text:bookmark-end text:name="__RefHeading___reference_2"/><text:bookmark-end text:name="reference"/></text:h>
      <text:p text:style-name="Text_20_body">OMG Central Bank Digital Currency Working Group, <text:span text:style-name="Emphasis">Response to the Federal Reserve's Money and Payments: The U.S. Dollar in the Age of Digital Transformation</text:span>, Version 1.0, 20 May 2022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<text:a xlink:type="simple" xlink:href="https://www.omgwiki.org/CBDC/doku.php?id=cbdc:public:cbdc_omg:start" text:style-name="Internet_20_link" text:visited-style-name="Visited_20_Internet_20_Link">https://www.omgwiki.org/CBDC/doku.php?id=cbdc:public:cbdc_omg:start</text:a></text:p>
      <text:h text:style-name="Heading_20_2" text:outline-level="2"><text:bookmark-start text:name="__RefHeading___use_in_dido-te_4"/><text:bookmark-start text:name="use_in_dido-te"/>Use in DIDO-TE<text:bookmark-end text:name="__RefHeading___use_in_dido-te_4"/><text:bookmark-end text:name="use_in_dido-te"/></text:h>
      <text:p text:style-name="Text_20_body">This reference provides supporting material concerning governance, policy, risks, design considerations, requirements analysis, Model-Based Systems Engineering, and distributed financial-system concerns relevant to DIDO-T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source is an OMG Working Group discussion paper and is not an adopted OMG standar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9:07</meta:creation-date>
    <dc:creator>Generated</dc:creator>
    <dc:date>2026-08-24T02::09:07</dc:date>
    <dc:language>en-US</dc:language>
    <meta:editing-cycles>1</meta:editing-cycles>
    <meta:editing-duration>PT0S</meta:editing-duration>
    <dc:title>dido:03-dido-te:99-annexes:annex-b-references:dte-010</dc:title>
  </office:meta>
</office:document-meta>
</file>