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b-references:dte-009"/><text:bookmark-start text:name="__RefHeading___dte9_distributed_immutable_data_object_reference_architecture_dido-ra_1"/><text:bookmark-start text:name="dte9_distributed_immutable_data_object_reference_architecture_dido-ra"/>[DTE9] Distributed Immutable Data Object Reference Architecture (DIDO-RA)<text:bookmark-end text:name="__RefHeading___dte9_distributed_immutable_data_object_reference_architecture_dido-ra_1"/><text:bookmark-end text:name="dte9_distributed_immutable_data_object_reference_architecture_dido-ra"/></text:h>
      <text:p text:style-name="Text_20_body"><text:a xlink:type="simple" xlink:href="https://wiki.didosolutions.com/dido/03-dido-te/99-annexes/annex-b-references/start" text:style-name="Internet_20_link" text:visited-style-name="Visited_20_Internet_20_Link">Go to Annex B: References</text:a></text:p>
      <text:h text:style-name="Heading_20_2" text:outline-level="2"><text:bookmark-start text:name="__RefHeading___reference_2"/><text:bookmark-start text:name="reference"/>Reference<text:bookmark-end text:name="__RefHeading___reference_2"/><text:bookmark-end text:name="reference"/></text:h>
      <text:p text:style-name="Text_20_body">Distributed Immutable Data Object (DIDO) Reference Architecture (RA) for Cryptocurrencies, Blockchains, Distributed Ledgers and Tangles, Version 4.0, March 2022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<text:a xlink:type="simple" xlink:href="https://www.omgwiki.org/dido/doku.php?id=dido:public:ra" text:style-name="Internet_20_link" text:visited-style-name="Visited_20_Internet_20_Link">https://www.omgwiki.org/dido/doku.php?id=dido:public:ra</text:a></text:p>
      <text:h text:style-name="Heading_20_2" text:outline-level="2"><text:bookmark-start text:name="__RefHeading___use_in_dido-te_4"/><text:bookmark-start text:name="use_in_dido-te"/>Use in DIDO-TE<text:bookmark-end text:name="__RefHeading___use_in_dido-te_4"/><text:bookmark-end text:name="use_in_dido-te"/></text:h>
      <text:p text:style-name="Text_20_body">This reference provides architectural, governance, terminology, distributed-system, DDS Quality of Service, testing, and related concepts used in the derivation and interpretation of DIDO-TE requirements and architectur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19:15</meta:creation-date>
    <dc:creator>Generated</dc:creator>
    <dc:date>2026-08-24T00::19:15</dc:date>
    <dc:language>en-US</dc:language>
    <meta:editing-cycles>1</meta:editing-cycles>
    <meta:editing-duration>PT0S</meta:editing-duration>
    <dc:title>dido:03-dido-te:99-annexes:annex-b-references:dte-009</dc:title>
  </office:meta>
</office:document-meta>
</file>