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dte-008"/><text:bookmark-start text:name="__RefHeading___dte8_reference_architecture_description_1"/><text:bookmark-start text:name="dte8_reference_architecture_description"/>[DTE8] Reference Architecture Description<text:bookmark-end text:name="__RefHeading___dte8_reference_architecture_description_1"/><text:bookmark-end text:name="dte8_reference_architecture_description"/></text:h>
      <text:p text:style-name="Text_20_body"><text:a xlink:type="simple" xlink:href="https://wiki.didosolutions.com/dido/03-dido-te/99-annexes/annex-b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DIDO-TE: [DTE8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Doyle, Richard, and Matthew Wilezynski. <text:span text:style-name="Emphasis">Reference Architecture Description</text:span>. Office of the Assistant Secretary of Defense for Networks and Information Integration, United States Department of Defense, 2010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apps.dtic.mil/sti/pdfs/ADA528722.pdf" text:style-name="Internet_20_link" text:visited-style-name="Visited_20_Internet_20_Link">https://apps.dtic.mil/sti/pdfs/ADA528722.pdf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the architectural basis for the concept of a
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p text:style-name="Text_20_body">The publication describes a Reference Architecture as a means to establish common architectural understanding across independently developed systems and stakeholder communities.</text:p>
      <text:p text:style-name="Text_20_body">DIDO-TE uses this reference to support architectural concepts concerning:</text:p>
      <text:p text:style-name="Text_20_body">Common architectural vocabularyRecurring classes of system problemsConsistency across independently developed implementationsComparison and evaluation of systemsAlignment with standards and architectural patternsSeparation of architectural expectations from implementation-specific designDIDO-TE derives applicable architectural requirements from this reference where the requirements concern the role, scope, structure, evaluation, or application of a Reference Architecture.</text:p>
      <text:p text:style-name="Text_20_body">Requirements derived from this reference identify the applicable section, paragraph, figure, table, or other source location whenever the source provides a sufficiently precise location.</text:p>
      <text:p text:style-name="Text_20_body">This reference provides general Reference Architecture guidance. It does not define DIDO-TE-specific components, test procedures, implementation technologies, deployment models, or conformance requirements.</text:p>
      <text:p text:style-name="Text_20_body">DIDO-TE specialises the general Reference Architecture concepts from this source through requirements derived from more specific sources, including:</text:p>
      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
      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6:54</meta:creation-date>
    <dc:creator>Generated</dc:creator>
    <dc:date>2026-08-24T03::56:54</dc:date>
    <dc:language>en-US</dc:language>
    <meta:editing-cycles>1</meta:editing-cycles>
    <meta:editing-duration>PT0S</meta:editing-duration>
    <dc:title>dido:03-dido-te:99-annexes:annex-b-references:dte-008</dc:title>
  </office:meta>
</office:document-meta>
</file>