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b-references:dte-006"/><text:bookmark-start text:name="__RefHeading___dte6_structured_information_processing_reference_architecture_sip-ra_1"/><text:bookmark-start text:name="dte6_structured_information_processing_reference_architecture_sip-ra"/>[DTE6] Structured Information Processing Reference Architecture (SIP-RA)<text:bookmark-end text:name="__RefHeading___dte6_structured_information_processing_reference_architecture_sip-ra_1"/><text:bookmark-end text:name="dte6_structured_information_processing_reference_architecture_sip-ra"/></text:h>
      <text:p text:style-name="Text_20_body"><text:a xlink:type="simple" xlink:href="https://wiki.didosolutions.com/dido/03-dido-te/99-annexes/annex-b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DIDO-TE: [DTE6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Dido Solutions, Inc. and Jackrabbit Consulting, Inc. <text:span text:style-name="Emphasis">Structured Information Processing Reference Architecture (SIP-RA)</text:span>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the architectural foundation for the Structured Information Processing Reference Architecture (SIP-RA).</text:p>
      <text:p text:style-name="Text_20_body">DIDO-TE derives architectural concepts, terminology, and requirements from SIP-RA where those concepts govern the design, implementation, operation, validation, or conformance of the DIDO Test Environment.</text:p>
      <text:p text:style-name="Text_20_body">Requirements derived from this reference identify the applicable section, clause, figure, table, or other source location.</text:p>
      <text:p text:style-name="Text_20_body">Examples include:</text:p>
      <text:a xlink:type="simple" xlink:href="https://wiki.didosolutions.com/dido/99_annexes/annex-b-terms-and-definitions/c/conformance_model" text:style-name="Internet_20_link" text:visited-style-name="Visited_20_Internet_20_Link">Conformance Model</text:a>
      <text:a xlink:type="simple" xlink:href="https://wiki.didosolutions.com/dido/99_annexes/annex-b-terms-and-definitions/c/conformance_criterion" text:style-name="Internet_20_link" text:visited-style-name="Visited_20_Internet_20_Link">Conformance Criterion</text:a>
      <text:p text:style-name="Text_20_body">Architectural conformanceConformance pointsRequirements traceabilityWhere DIDO-TE specializes or extends concepts defined by SIP-RA, the derived requirements and glossary entries identify both the original source and the resulting DIDO-TE specializ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2::21:07</meta:creation-date>
    <dc:creator>Generated</dc:creator>
    <dc:date>2026-08-23T02::21:07</dc:date>
    <dc:language>en-US</dc:language>
    <meta:editing-cycles>1</meta:editing-cycles>
    <meta:editing-duration>PT0S</meta:editing-duration>
    <dc:title>dido:03-dido-te:99-annexes:annex-b-references:dte-006</dc:title>
  </office:meta>
</office:document-meta>
</file>