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b-references:dte-005"/><text:bookmark-start text:name="__RefHeading___dte5_dido-te_requirements_register_1"/><text:bookmark-start text:name="dte5_dido-te_requirements_register"/>[DTE5] DIDO-TE Requirements Register<text:bookmark-end text:name="__RefHeading___dte5_dido-te_requirements_register_1"/><text:bookmark-end text:name="dte5_dido-te_requirements_register"/></text:h>
      <text:p text:style-name="Text_20_body"><text:a xlink:type="simple" xlink:href="https://wiki.didosolutions.com/dido/03-dido-te/99-annexes/annex-b-references/start" text:style-name="Internet_20_link" text:visited-style-name="Visited_20_Internet_20_Link">Go to Annex B: References</text:a></text:p>
      <text:h text:style-name="Heading_20_2" text:outline-level="2"><text:bookmark-start text:name="__RefHeading___reference_2"/><text:bookmark-start text:name="reference"/>Reference<text:bookmark-end text:name="__RefHeading___reference_2"/><text:bookmark-end text:name="reference"/></text:h>
      <text:p text:style-name="Text_20_body"><text:span text:style-name="Strong_20_Emphasis">Title:</text:span> DIDO-TE Requirements Register</text:p>
      <text:p text:style-name="Text_20_body"><text:span text:style-name="Strong_20_Emphasis">Reference Identifier:</text:span> [DTE5]</text:p>
      <text:p text:style-name="Text_20_body"><text:span text:style-name="Strong_20_Emphasis">Artifact Type:</text:span> Requirements register</text:p>
      <text:p text:style-name="Text_20_body"><text:span text:style-name="Strong_20_Emphasis">Status:</text:span> Draft source material</text:p>
      <text:p text:style-name="Text_20_body"><text:span text:style-name="Strong_20_Emphasis">Source Requirement Identifiers:</text:span> <text:span text:style-name="Source_20_Text">REQ-0001</text:span> through <text:span text:style-name="Source_20_Text">REQ-0091</text:span></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The DIDO-TE Requirements Register records source requirements, acceptance criteria, explanatory information, and supporting material for the Distributed Immutable Data Object Test Environment (DIDO-TE).</text:p>
      <text:p text:style-name="Text_20_body">The register serves as source material for the canonical DIDO-TE requirements maintained in <text:a xlink:type="simple" xlink:href="https://wiki.didosolutions.com/dido/03-dido-te/99-annexes/annex-c-requirements/start" text:style-name="Internet_20_link" text:visited-style-name="Visited_20_Internet_20_Link">Annex C: Requirements</text:a>.</text:p>
      <text:p text:style-name="Text_20_body">The identifiers <text:span text:style-name="Source_20_Text">REQ-0001</text:span> through <text:span text:style-name="Source_20_Text">REQ-0091</text:span> identify requirements within the source register. Annex C preserves these identifiers for source traceability but assigns canonical DIDO-TE identifiers to requirements derived, normalised, reviewed, and approved from the register.</text:p>
      <text:h text:style-name="Heading_20_2" text:outline-level="2"><text:bookmark-start text:name="__RefHeading___citation_4"/><text:bookmark-start text:name="citation"/>Citation<text:bookmark-end text:name="__RefHeading___citation_4"/><text:bookmark-end text:name="citation"/></text:h>
      <text:p text:style-name="Text_20_body">DIDO-TE documentation cites the Requirements Register through its stable reference identifier and the applicable source requirement identifier.</text:p>
      <text:p text:style-name="Text_20_body">For example:</text:p>
      <table:table table:style-name="Table">
        <table:table-column table:style-name="odt_auto_style_table_column_1_1"/>
        <table:table-row>
          <table:table-cell office:value-type="string" table:style-name="tablecell">
            <text:p text:style-name="Preformatted_20_Text">[[dido:03-dido-te:99-annexes:annex-b-references:dte-005|[DTE5]]], ''REQ-0010 — Domain-scoped environments''.</text:p>
          </table:table-cell>
        </table:table-row>
      </table:table>
      <text:p text:style-name="Text_20_body">When a canonical requirement derives from one obligation within a compound source requirement, the citation identifies the applicable source obligation.</text:p>
      <text:p text:style-name="Text_20_body">For example:</text:p>
      <table:table table:style-name="Table">
        <table:table-column table:style-name="odt_auto_style_table_column_2_1"/>
        <table:table-row>
          <table:table-cell office:value-type="string" table:style-name="tablecell">
            <text:p text:style-name="Preformatted_20_Text">[[dido:03-dido-te:99-annexes:annex-b-references:dte-005|[DTE5]]], ''REQ-0010 — Domain-scoped environments'', source obligation concerning creation of a Domain-owned Test Environment.</text:p>
          </table:table-cell>
        </table:table-row>
      </table:table>
      <text:p text:style-name="Text_20_body">A citation identifies an applicable acceptance criterion, paragraph, table, field, or other source location when that information contributes to the requirement derivation or verification criteria.</text:p>
      <text:h text:style-name="Heading_20_2" text:outline-level="2"><text:bookmark-start text:name="__RefHeading___use_of_source_requirements_5"/><text:bookmark-start text:name="use_of_source_requirements"/>Use of Source Requirements<text:bookmark-end text:name="__RefHeading___use_of_source_requirements_5"/><text:bookmark-end text:name="use_of_source_requirements"/></text:h>
      <text:p text:style-name="Text_20_body">The Requirements Register provides source requirements rather than the canonical DIDO-TE requirements.</text:p>
      <text:p text:style-name="Text_20_body">The derivation process:</text:p>
      <text:p text:style-name="Text_20_body">Preserves the source requirement identifier, title, and original wordingApplies Specification Discipline and Authoring (SDA) analysis to identify candidate specification weaknessesApplies Common Specification Weakness Enumeration (CWE) evaluation to confirm and classify defectsSeparates compound requirements into independently interpretable and independently verifiable obligationsNormalises terminology without changing the source meaningDistinguishes normative obligations from acceptance criteria, explanation, rationale, and implementation guidanceRecords the relationship between each canonical requirement and its sourceAssigns a canonical DIDO-TE identifier only after review and approvalThe source identifiers remain stable source-reference identifiers. They do not become canonical DIDO-TE requirement identifiers.</text:p>
      <text:h text:style-name="Heading_20_2" text:outline-level="2"><text:bookmark-start text:name="__RefHeading___source_traceability_6"/><text:bookmark-start text:name="source_traceability"/>Source Traceability<text:bookmark-end text:name="__RefHeading___source_traceability_6"/><text:bookmark-end text:name="source_traceability"/></text:h>
      <text:p text:style-name="Text_20_body">Each canonical requirement derived from this register records:</text:p>
      <text:p text:style-name="Text_20_body">The reference identifier [DTE5]The source requirement identifierThe source requirement titleThe applicable source obligationThe original source wordingAny normalised wordingAny decomposition relationshipAny substantive change and its rationaleThe disposition of relevant acceptance criteria and supporting materialA decomposed leaf requirement also identifies its non-leaf parent requirement in its <text:span text:style-name="Source_20_Text">Derived From</text:span> section.</text:p>
      <text:p text:style-name="Text_20_body">The <text:span text:style-name="Source_20_Text">Source</text:span> section records external provenance from [DTE5]. The <text:span text:style-name="Source_20_Text">Derived From</text:span> section records requirement decomposition within Annex C. These sections serve different purposes.</text:p>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Treat [DTE5] as source material rather than as the canonical DIDO-TE requirements corpus.</text:p>
      <text:p text:style-name="Text_20_body">Preserve the identifiers <text:span text:style-name="Source_20_Text">REQ-0001</text:span> through <text:span text:style-name="Source_20_Text">REQ-0091</text:span> in all derivation and traceability records.</text:p>
      <text:p text:style-name="Text_20_body">Do not assign a source <text:span text:style-name="Source_20_Text">REQ-####</text:span> identifier to a canonical DIDO-TE requirement.</text:p>
      <text:p text:style-name="Text_20_body">Do not derive requirements solely from a source title, category heading, summary, or inferred architectural intent.</text:p>
      <text:p text:style-name="Text_20_body">Apply SDA analysis before CWE evaluation.</text:p>
      <text:p text:style-name="Text_20_body">Do not correct or replace the original source statement in the provenance record. Record the original source statement and the normalised requirement separately.</text:p>
      <text:p text:style-name="Text_20_body">Do not classify a change to scope, actor, behaviour, value, constraint, cardinality, relationship, or meaning as an editorial correction.</text:p>
      <text:p text:style-name="Text_20_body">Do not treat acceptance criteria, explanatory text, implementation suggestions, examples, or supporting material as independent normative requirements without analysis, traceability, review, and approval.</text:p>
      <text:p text:style-name="Text_20_body">Separate compound source requirements into independently interpretable and independently verifiable obligations.</text:p>
      <text:p text:style-name="Text_20_body">Preserve traceability from each canonical requirement to the precise source requirement and source obligation from which it derives.</text:p>
      <text:p text:style-name="Text_20_body">Record the register version, date, provenance, and supersession relationship when authoritative metadata becomes available.</text:p>
      <text:p text:style-name="Text_20_body">Do not replace this reference with a later revision without recording the relationship between the revisions. Preserve this reference when existing requirements, Evidence, reports, or published documents cite i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09:30</meta:creation-date>
    <dc:creator>Generated</dc:creator>
    <dc:date>2026-08-24T08::09:30</dc:date>
    <dc:language>en-US</dc:language>
    <meta:editing-cycles>1</meta:editing-cycles>
    <meta:editing-duration>PT0S</meta:editing-duration>
    <dc:title>dido:03-dido-te:99-annexes:annex-b-references:dte-005</dc:title>
  </office:meta>
</office:document-meta>
</file>