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dte-004"/><text:bookmark-start text:name="__RefHeading___dte4_dido_reference_data_model_1"/><text:bookmark-start text:name="dte4_dido_reference_data_model"/>[DTE4] DIDO Reference Data Model<text:bookmark-end text:name="__RefHeading___dte4_dido_reference_data_model_1"/><text:bookmark-end text:name="dte4_dido_reference_data_model"/></text:h>
      <text:p text:style-name="Text_20_body"><text:a xlink:type="simple" xlink:href="https://wiki.didosolutions.com/dido/03-dido-te/99-annexes/annex-b-references/start" text:style-name="Internet_20_link" text:visited-style-name="Visited_20_Internet_20_Link">Go to Annex B: References</text:a></text:p>
      <text:h text:style-name="Heading_20_2" text:outline-level="2"><text:bookmark-start text:name="__RefHeading___reference_2"/><text:bookmark-start text:name="reference"/>Reference<text:bookmark-end text:name="__RefHeading___reference_2"/><text:bookmark-end text:name="reference"/></text:h>
      <text:p text:style-name="Text_20_body">DIDO Solutions, Inc. <text:span text:style-name="Emphasis">DIDO Reference Data Model</text:span>. Native MagicDraw UML model. MagicDraw UML 19.0 v9. 30 December 2019.</text:p>
      <text:h text:style-name="Heading_20_2" text:outline-level="2"><text:bookmark-start text:name="__RefHeading___bibliographic_information_3"/><text:bookmark-start text:name="bibliographic_information"/>Bibliographic Information<text:bookmark-end text:name="__RefHeading___bibliographic_information_3"/><text:bookmark-end text:name="bibliographic_inform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ttribute </text:p>
          </table:table-cell>
          <table:table-cell office:value-type="string" table:style-name="tableheader">
            <text:p text:style-name="Table_20_Heading"> Value </text:p>
          </table:table-cell>
        </table:table-row>
        <table:table-row>
          <table:table-cell office:value-type="string" table:style-name="tablecell">
            <text:p text:style-name="tablealignleft"> Reference Identifier </text:p>
          </table:table-cell>
          <table:table-cell office:value-type="string" table:style-name="tablecell">
            <text:p text:style-name="tablealignleft"> [DTE4] </text:p>
          </table:table-cell>
        </table:table-row>
        <table:table-row>
          <table:table-cell office:value-type="string" table:style-name="tablecell">
            <text:p text:style-name="tablealignleft"> Title </text:p>
          </table:table-cell>
          <table:table-cell office:value-type="string" table:style-name="tablecell">
            <text:p text:style-name="tablealignleft"> DIDO Reference Data Model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<text:span text:style-name="Source_20_Text">DIDO Reference Data Model.mdzip</text:span> </text:p>
          </table:table-cell>
        </table:table-row>
        <table:table-row>
          <table:table-cell office:value-type="string" table:style-name="tablecell">
            <text:p text:style-name="tablealignleft"> Artifact Type </text:p>
          </table:table-cell>
          <table:table-cell office:value-type="string" table:style-name="tablecell">
            <text:p text:style-name="tablealignleft"> Native UML model </text:p>
          </table:table-cell>
        </table:table-row>
        <table:table-row>
          <table:table-cell office:value-type="string" table:style-name="tablecell">
            <text:p text:style-name="tablealignleft"> Model Level </text:p>
          </table:table-cell>
          <table:table-cell office:value-type="string" table:style-name="tablecell">
            <text:p text:style-name="tablealignleft"> Conceptual Model </text:p>
          </table:table-cell>
        </table:table-row>
        <table:table-row>
          <table:table-cell office:value-type="string" table:style-name="tablecell">
            <text:p text:style-name="tablealignleft"> Modelling Tool </text:p>
          </table:table-cell>
          <table:table-cell office:value-type="string" table:style-name="tablecell">
            <text:p text:style-name="tablealignleft"> MagicDraw UML </text:p>
          </table:table-cell>
        </table:table-row>
        <table:table-row>
          <table:table-cell office:value-type="string" table:style-name="tablecell">
            <text:p text:style-name="tablealignleft"> Tool Version </text:p>
          </table:table-cell>
          <table:table-cell office:value-type="string" table:style-name="tablecell">
            <text:p text:style-name="tablealignleft"> 19.0 v9 </text:p>
          </table:table-cell>
        </table:table-row>
        <table:table-row>
          <table:table-cell office:value-type="string" table:style-name="tablecell">
            <text:p text:style-name="tablealignleft"> Model Date </text:p>
          </table:table-cell>
          <table:table-cell office:value-type="string" table:style-name="tablecell">
            <text:p text:style-name="tablealignleft"> 30 December 2019 </text:p>
          </table:table-cell>
        </table:table-row>
        <table:table-row>
          <table:table-cell office:value-type="string" table:style-name="tablecell">
            <text:p text:style-name="tablealignleft"> Preparing Organisation </text:p>
          </table:table-cell>
          <table:table-cell office:value-type="string" table:style-name="tablecell">
            <text:p text:style-name="tablealignleft"> DIDO Solutions, Inc. </text:p>
          </table:table-cell>
        </table:table-row>
        <table:table-row>
          <table:table-cell office:value-type="string" table:style-name="tablecell">
            <text:p text:style-name="tablealignleft"> File Format </text:p>
          </table:table-cell>
          <table:table-cell office:value-type="string" table:style-name="tablecell">
            <text:p text:style-name="tablealignleft"> MagicDraw compressed model package (<text:span text:style-name="Source_20_Text">.mdzip</text:span>) </text:p>
          </table:table-cell>
        </table:table-row>
        <table:table-row>
          <table:table-cell office:value-type="string" table:style-name="tablecell">
            <text:p text:style-name="tablealignleft"> Diagram Count </text:p>
          </table:table-cell>
          <table:table-cell office:value-type="string" table:style-name="tablecell">
            <text:p text:style-name="tablealignleft"> 127 </text:p>
          </table:table-cell>
        </table:table-row>
        <table:table-row>
          <table:table-cell office:value-type="string" table:style-name="tablecell">
            <text:p text:style-name="tablealignleft"> UML Class Diagrams </text:p>
          </table:table-cell>
          <table:table-cell office:value-type="string" table:style-name="tablecell">
            <text:p text:style-name="tablealignleft"> 78 </text:p>
          </table:table-cell>
        </table:table-row>
        <table:table-row>
          <table:table-cell office:value-type="string" table:style-name="tablecell">
            <text:p text:style-name="tablealignleft"> SQL Diagrams </text:p>
          </table:table-cell>
          <table:table-cell office:value-type="string" table:style-name="tablecell">
            <text:p text:style-name="tablealignleft"> 39 </text:p>
          </table:table-cell>
        </table:table-row>
        <table:table-row>
          <table:table-cell office:value-type="string" table:style-name="tablecell">
            <text:p text:style-name="tablealignleft"> Other Diagrams </text:p>
          </table:table-cell>
          <table:table-cell office:value-type="string" table:style-name="tablecell">
            <text:p text:style-name="tablealignleft"> 10 </text:p>
          </table:table-cell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Historical conceptual model </text:p>
          </table:table-cell>
        </table:table-row>
      </table:table>
      <text:h text:style-name="Heading_20_2" text:outline-level="2"><text:bookmark-start text:name="__RefHeading___model_scope_4"/><text:bookmark-start text:name="model_scope"/>Model Scope<text:bookmark-end text:name="__RefHeading___model_scope_4"/><text:bookmark-end text:name="model_scope"/></text:h>
      <text:p text:style-name="Text_20_body">The DIDO Reference Data Model defines conceptual entities, semantic datatypes, attributes, associations, packages, and diagrams for Distributed Immutable Data Object environments.</text:p>
      <text:p text:style-name="Text_20_body">The model covers subject areas associated with:</text:p>
      <text:p text:style-name="Text_20_body">DIDO Test EnvironmentsTest PlansTest SetsTest CasesTestsTest StepsTest ExecutablesExpected ResultsTest ResultsTest RunsTest TagsRuntime EnvironmentsNodes and Node SetsNode ProfilesNode ClassificationsComposite ApplicationsApplication ContainersDIDO PlatformsDomainsEcosystemsEcospheresGovernanceUsers and contact informationGlossary and supporting reference informationThe model extends beyond DIDO-TE. Cite only the packages, diagrams, and model elements relevant to the applicable DIDO-TE statement or requirement.</text:p>
      <text:h text:style-name="Heading_20_2" text:outline-level="2"><text:bookmark-start text:name="__RefHeading___dido-te_model_content_5"/><text:bookmark-start text:name="dido-te_model_content"/>DIDO-TE Model Content<text:bookmark-end text:name="__RefHeading___dido-te_model_content_5"/><text:bookmark-end text:name="dido-te_model_content"/></text:h>
      <text:p text:style-name="Text_20_body">The model contains native, editable diagrams and model elements relevant to DIDO-TE, including:</text:p>
      <text:p text:style-name="Text_20_body"><text:span text:style-name="Emphasis">Test Plan Package</text:span><text:span text:style-name="Emphasis">Test Environment Package</text:span><text:span text:style-name="Emphasis">Test Set</text:span><text:span text:style-name="Emphasis">Test Case</text:span><text:span text:style-name="Emphasis">Test Plan</text:span><text:span text:style-name="Emphasis">Test</text:span><text:span text:style-name="Emphasis">Test Step</text:span><text:span text:style-name="Emphasis">Test Executable</text:span><text:span text:style-name="Emphasis">Expected Results</text:span><text:span text:style-name="Emphasis">Test Result</text:span><text:span text:style-name="Emphasis">Test Run</text:span><text:span text:style-name="Emphasis">Test Tag</text:span><text:span text:style-name="Emphasis">Runtime Environment Package</text:span><text:span text:style-name="Emphasis">Node Set</text:span><text:span text:style-name="Emphasis">Node Profile</text:span><text:span text:style-name="Emphasis">Node Classification</text:span><text:span text:style-name="Emphasis">Composite Application</text:span><text:span text:style-name="Emphasis">Application Container</text:span><text:span text:style-name="Emphasis">DIDO Platform</text:span><text:span text:style-name="Emphasis">Runtime Environment</text:span><text:span text:style-name="Emphasis">Domain Package</text:span>The native package retains the model elements, attributes, associations, diagram definitions, and layout information used to produce these diagrams.</text:p>
      <text:h text:style-name="Heading_20_2" text:outline-level="2"><text:bookmark-start text:name="__RefHeading___datatypes_6"/><text:bookmark-start text:name="datatypes"/>Datatypes<text:bookmark-end text:name="__RefHeading___datatypes_6"/><text:bookmark-end text:name="datatypes"/></text:h>
      <text:p text:style-name="Text_20_body">The model defines implementation-independent semantic datatypes. The model contains:</text:p>
      <text:p text:style-name="Text_20_body">26 UML <text:span text:style-name="Source_20_Text">DataType</text:span> elements8 UML <text:span text:style-name="Source_20_Text">Enumeration</text:span> elements4 UML <text:span text:style-name="Source_20_Text">PrimitiveType</text:span> elementsExamples include:</text:p>
      <text:p text:style-name="Text_20_body"><text:span text:style-name="Source_20_Text">dido_id_type</text:span><text:span text:style-name="Source_20_Text">dido_name_type</text:span><text:span text:style-name="Source_20_Text">dido_description_type</text:span><text:span text:style-name="Source_20_Text">dido_date_type</text:span><text:span text:style-name="Source_20_Text">dido_blob_type</text:span><text:span text:style-name="Source_20_Text">dido_key_type</text:span><text:span text:style-name="Source_20_Text">document_type</text:span><text:span text:style-name="Source_20_Text">domain_namespace_type</text:span><text:span text:style-name="Source_20_Text">namespace_type</text:span><text:span text:style-name="Source_20_Text">uri_type</text:span><text:span text:style-name="Source_20_Text">version_type</text:span><text:span text:style-name="Source_20_Text">release_number_type</text:span><text:span text:style-name="Source_20_Text">release_status_type</text:span><text:span text:style-name="Source_20_Text">email_address_type</text:span><text:span text:style-name="Source_20_Text">filename_type</text:span><text:span text:style-name="Source_20_Text">node_count_type</text:span><text:span text:style-name="Source_20_Text">cpu_counter_type</text:span><text:span text:style-name="Source_20_Text">mebibyte_type</text:span><text:span text:style-name="Source_20_Text">gibibyte_type</text:span><text:span text:style-name="Source_20_Text">yes_no_type</text:span><text:span text:style-name="Source_20_Text">Parameter_Type</text:span><text:span text:style-name="Source_20_Text">ParameterLlist Type</text:span><text:span text:style-name="Source_20_Text">Parameter_Diretion_Type</text:span><text:span text:style-name="Source_20_Text">Parameter_Definition_Type</text:span><text:span text:style-name="Source_20_Text">Verdict_Type</text:span><text:span text:style-name="Source_20_Text">JSON String Type</text:span>Some enumerations define explicit semantic value spaces. Examples includ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ceptual datatype </text:p>
          </table:table-cell>
          <table:table-cell office:value-type="string" table:style-name="tableheader">
            <text:p text:style-name="Table_20_Heading"> Defined values </text:p>
          </table:table-cell>
        </table:table-row>
        <table:table-row>
          <table:table-cell office:value-type="string" table:style-name="tablecell">
            <text:p text:style-name="tablealignleft"> <text:span text:style-name="Source_20_Text">yes_no_type</text:span> </text:p>
          </table:table-cell>
          <table:table-cell office:value-type="string" table:style-name="tablecell">
            <text:p text:style-name="tablealignleft"> <text:span text:style-name="Source_20_Text">Unknown</text:span>, <text:span text:style-name="Source_20_Text">Yes</text:span>, <text:span text:style-name="Source_20_Text">No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_Diretion_Type</text:span> </text:p>
          </table:table-cell>
          <table:table-cell office:value-type="string" table:style-name="tablecell">
            <text:p text:style-name="tablealignleft"> <text:span text:style-name="Source_20_Text">Unknown</text:span>, <text:span text:style-name="Source_20_Text">In</text:span>, <text:span text:style-name="Source_20_Text">Out</text:span>, <text:span text:style-name="Source_20_Text">InOut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Verdict_Type</text:span> </text:p>
          </table:table-cell>
          <table:table-cell office:value-type="string" table:style-name="tablecell">
            <text:p text:style-name="tablealignleft"> Verdict values including <text:span text:style-name="Source_20_Text">None</text:span>, <text:span text:style-name="Source_20_Text">Pass</text:span>, and <text:span text:style-name="Source_20_Text">Inconclusiv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_Definition_Type</text:span> </text:p>
          </table:table-cell>
          <table:table-cell office:value-type="string" table:style-name="tablecell">
            <text:p text:style-name="tablealignleft"> Values including <text:span text:style-name="Source_20_Text">Any</text:span>, <text:span text:style-name="Source_20_Text">Boolean</text:span>, <text:span text:style-name="Source_20_Text">Composite</text:span>, <text:span text:style-name="Source_20_Text">Date</text:span>, <text:span text:style-name="Source_20_Text">Enumeration</text:span>, <text:span text:style-name="Source_20_Text">External</text:span>, <text:span text:style-name="Source_20_Text">Integer</text:span>, <text:span text:style-name="Source_20_Text">Real</text:span>, <text:span text:style-name="Source_20_Text">String</text:span>, <text:span text:style-name="Source_20_Text">UUID</text:span>, and <text:span text:style-name="Source_20_Text">XHTML</text:span> </text:p>
          </table:table-cell>
        </table:table-row>
      </table:table>
      <text:p text:style-name="Text_20_body">These conceptual datatypes define meaning and semantic distinctions. They do not prescribe a database datatype, programming-language type, storage representation, wire encoding, or platform product.</text:p>
      <text:h text:style-name="Heading_20_2" text:outline-level="2"><text:bookmark-start text:name="__RefHeading___model-level_mappings_7"/><text:bookmark-start text:name="model-level_mappings"/>Model-Level Mappings<text:bookmark-end text:name="__RefHeading___model-level_mappings_7"/><text:bookmark-end text:name="model-level_mappings"/></text:h>
      <text:p text:style-name="Text_20_body">DIDO-TE preserves the following progression:</text:p>
      <text:p text:style-name="Text_20_body">The Conceptual Model defines implementation-independent concepts, meanings, relationships, and semantic value spaces.A Logical Model maps applicable conceptual elements and datatypes to implementable logical representations.A Physical Model maps applicable logical representations to concrete platform-specific structures, datatypes, encodings, and constraints.One conceptual datatype may support multiple logical mappings. One logical datatype may support multiple physical mappings.</text:p>
      <text:p text:style-name="Text_20_body">For example, the conceptual datatype <text:span text:style-name="Source_20_Text">yes_no_type</text:span> defines three semantic values:</text:p>
      <text:p text:style-name="Text_20_body"><text:span text:style-name="Source_20_Text">Unknown</text:span><text:span text:style-name="Source_20_Text">Yes</text:span><text:span text:style-name="Source_20_Text">No</text:span>A Logical Model might map these values to a nullable Boolean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ceptual value </text:p>
          </table:table-cell>
          <table:table-cell office:value-type="string" table:style-name="tableheader">
            <text:p text:style-name="Table_20_Heading"> Logical value </text:p>
          </table:table-cell>
        </table:table-row>
        <table:table-row>
          <table:table-cell office:value-type="string" table:style-name="tablecell">
            <text:p text:style-name="tablealignleft"> <text:span text:style-name="Source_20_Text">Unknown</text:span> </text:p>
          </table:table-cell>
          <table:table-cell office:value-type="string" table:style-name="tablecell">
            <text:p text:style-name="tablealignleft"> <text:span text:style-name="Source_20_Text">NULL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Yes</text:span> </text:p>
          </table:table-cell>
          <table:table-cell office:value-type="string" table:style-name="tablecell">
            <text:p text:style-name="tablealignleft"> <text:span text:style-name="Source_20_Text">TRU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</text:span> </text:p>
          </table:table-cell>
          <table:table-cell office:value-type="string" table:style-name="tablecell">
            <text:p text:style-name="tablealignleft"> <text:span text:style-name="Source_20_Text">FALSE</text:span> </text:p>
          </table:table-cell>
        </table:table-row>
      </table:table>
      <text:p text:style-name="Text_20_body">Another Logical Model might map the same values to a signed integer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ceptual value </text:p>
          </table:table-cell>
          <table:table-cell office:value-type="string" table:style-name="tableheader">
            <text:p text:style-name="Table_20_Heading"> Logical value </text:p>
          </table:table-cell>
        </table:table-row>
        <table:table-row>
          <table:table-cell office:value-type="string" table:style-name="tablecell">
            <text:p text:style-name="tablealignleft"> <text:span text:style-name="Source_20_Text">Unknown</text:span> </text:p>
          </table:table-cell>
          <table:table-cell office:value-type="string" table:style-name="tablecell">
            <text:p text:style-name="tablealignleft"> <text:span text:style-name="Source_20_Text">0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Yes</text:span> </text:p>
          </table:table-cell>
          <table:table-cell office:value-type="string" table:style-name="tablecell">
            <text:p text:style-name="tablealignleft"> <text:span text:style-name="Source_20_Text">+1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No</text:span> </text:p>
          </table:table-cell>
          <table:table-cell office:value-type="string" table:style-name="tablecell">
            <text:p text:style-name="tablealignleft"> <text:span text:style-name="Source_20_Text">-1</text:span> </text:p>
          </table:table-cell>
        </table:table-row>
      </table:table>
      <text:p text:style-name="Text_20_body">A Physical Model then maps the selected logical representation to a platform-specific datatype and defines its encoding, null semantics, constraints, and validation rules.</text:p>
      <text:p text:style-name="Text_20_body">Each mapping preserves the semantic distinctions required by the conceptual datatype or explicitly records any information loss or semantic change.</text:p>
      <text:h text:style-name="Heading_20_2" text:outline-level="2"><text:bookmark-start text:name="__RefHeading___relevance_to_dido-te_8"/><text:bookmark-start text:name="relevance_to_dido-te"/>Relevance to DIDO-TE<text:bookmark-end text:name="__RefHeading___relevance_to_dido-te_8"/><text:bookmark-end text:name="relevance_to_dido-te"/></text:h>
      <text:p text:style-name="Text_20_body">This reference provides conceptual-model provenance for DIDO-TE entities, datatypes, associations, packages, and diagrams.</text:p>
      <text:p text:style-name="Text_20_body">It provides source material associated with:</text:p>
      <text:p text:style-name="Text_20_body">Test environment compositionTest planningTest definitionTest executionTest stepsTest executablesExpected resultsTest resultsTest runsNode configurationNode classificationRuntime environmentsApplication compositionPlatform descriptionsConceptual datatypesConceptual-to-logical model mappingsLogical-to-physical model mappingsUse `[DTE4]` to establish conceptual provenance. Do not treat a class, datatype, association, diagram, or other historical model element as a current normative DIDO-TE requirement unless Annex C derives, normalises, traces, reviews, and approves the requirement explicitly.</text:p>
      <text:h text:style-name="Heading_20_2" text:outline-level="2"><text:bookmark-start text:name="__RefHeading___citation_use_9"/><text:bookmark-start text:name="citation_use"/>Citation Use<text:bookmark-end text:name="__RefHeading___citation_use_9"/><text:bookmark-end text:name="citation_use"/></text:h>
      <text:p text:style-name="Text_20_body">DIDO-TE pages cite this reference using:</text:p>
      <text:p text:style-name="Text_20_body"><text:a xlink:type="simple" xlink:href="#dido:03-dido-te:99-annexes:annex-b-references:dte-004" text:style-name="Local_20_link" text:visited-style-name="Visited_20_Local_20_Link">[DTE4]</text:a></text:p>
      <text:p text:style-name="Text_20_body">A citation identifies the applicable package, diagram, class, datatype, attribute, association, enumeration, or other model element.</text:p>
      <text:p text:style-name="Text_20_body">For a diagram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[[dido:03-dido-te:99-annexes:annex-b-references:dte-004|[DTE4]]], UML Class Diagram, //Test Environment Package//.</text:p>
          </table:table-cell>
        </table:table-row>
      </table:table>
      <text:p text:style-name="Text_20_body">For a class or other named model element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[[dido:03-dido-te:99-annexes:annex-b-references:dte-004|[DTE4]]], model element //Test Plan//.</text:p>
          </table:table-cell>
        </table:table-row>
      </table:table>
      <text:p text:style-name="Text_20_body">For a conceptual datatype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[[dido:03-dido-te:99-annexes:annex-b-references:dte-004|[DTE4]]], conceptual datatype //yes_no_type//.</text:p>
          </table:table-cell>
        </table:table-row>
      </table:table>
      <text:p text:style-name="Text_20_body">For an attribute or association, identify its owning model element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[[dido:03-dido-te:99-annexes:annex-b-references:dte-004|[DTE4]]], model element //Test Case//, attribute //Attribute Name//.</text:p>
          </table:table-cell>
        </table:table-row>
      </table:table>
      <text:p text:style-name="Text_20_body">If duplicate names occur, include the containing package or qualified model path.</text:p>
      <text:h text:style-name="Heading_20_2" text:outline-level="2"><text:bookmark-start text:name="__RefHeading___exported_diagrams_10"/><text:bookmark-start text:name="exported_diagrams"/>Exported Diagrams<text:bookmark-end text:name="__RefHeading___exported_diagrams_10"/><text:bookmark-end text:name="exported_diagrams"/></text:h>
      <text:p text:style-name="Text_20_body">Diagrams exported from `[DTE4]` serve as documentation figures or model views. An exported diagram does not constitute a separate Annex B reference unless it possesses independent authority, provenance, or revision control.</text:p>
      <text:p text:style-name="Text_20_body">A figure caption identifies `[DTE4]` as the source.</text:p>
      <text:p text:style-name="Text_20_body">For example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Figure X: Test Environment Package class diagram exported from [[dido:03-dido-te:99-annexes:annex-b-references:dte-004|[DTE4]]].</text:p>
          </table:table-cell>
        </table:table-row>
      </table:table>
      <text:p text:style-name="Text_20_body">When documentation modifies an exported diagram, its caption identifies the figure as an adaptation and describes material changes.</text:p>
      <text:p text:style-name="Text_20_body">For example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Figure X: DIDO-TE Test Environment conceptual model adapted from [[dido:03-dido-te:99-annexes:annex-b-references:dte-004|[DTE4]]].</text:p>
          </table:table-cell>
        </table:table-row>
      </table:table>
      <text:h text:style-name="Heading_20_2" text:outline-level="2"><text:bookmark-start text:name="__RefHeading___terminology_normalisation_11"/><text:bookmark-start text:name="terminology_normalisation"/>Terminology Normalisation<text:bookmark-end text:name="__RefHeading___terminology_normalisation_11"/><text:bookmark-end text:name="terminology_normalisation"/></text:h>
      <text:p text:style-name="Text_20_body">The historical model contains spelling errors and inconsistent naming conventions. Current DIDO-TE requirements and architecture content use corrected and normalised names.</text:p>
      <text:p text:style-name="Text_20_body">Known corrections includ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ource name in [DTE4] </text:p>
          </table:table-cell>
          <table:table-cell office:value-type="string" table:style-name="tableheader">
            <text:p text:style-name="Table_20_Heading"> Normalised name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_Diretion_Type</text:span> </text:p>
          </table:table-cell>
          <table:table-cell office:value-type="string" table:style-name="tablecell">
            <text:p text:style-name="tablealignleft"> <text:span text:style-name="Source_20_Text">Parameter Direction Ty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Llist Type</text:span> </text:p>
          </table:table-cell>
          <table:table-cell office:value-type="string" table:style-name="tablecell">
            <text:p text:style-name="tablealignleft"> <text:span text:style-name="Source_20_Text">Parameter List Ty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meter_Definition_Type</text:span> </text:p>
          </table:table-cell>
          <table:table-cell office:value-type="string" table:style-name="tablecell">
            <text:p text:style-name="tablealignleft"> <text:span text:style-name="Source_20_Text">Parameter Definition Type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JSON String Type</text:span> </text:p>
          </table:table-cell>
          <table:table-cell office:value-type="string" table:style-name="tablecell">
            <text:p text:style-name="tablealignleft"> <text:span text:style-name="Source_20_Text">JSON String Type</text:span> </text:p>
          </table:table-cell>
        </table:table-row>
      </table:table>
      <text:p text:style-name="Text_20_body">A derivation record preserves both the source name and the normalised name when a correction affects traceability.</text:p>
      <text:p text:style-name="Text_20_body">A correction to spelling, spacing, capitalisation, or naming style constitutes an editorial normalisation when it preserves the original meaning. A change to values, relationships, constraints, cardinality, or semantics constitutes a model change and requires an explicit rationale and disposition.</text:p>
      <text:h text:style-name="Heading_20_2" text:outline-level="2"><text:bookmark-start text:name="__RefHeading___related_model_files_12"/><text:bookmark-start text:name="related_model_files"/>Related Model Files<text:bookmark-end text:name="__RefHeading___related_model_files_12"/><text:bookmark-end text:name="related_model_files"/></text:h>
      <text:p text:style-name="Text_20_body">The following model packages share DIDO model content or lineage with `[DTE4]`:</text:p>
      <text:p text:style-name="Text_20_body"><text:span text:style-name="Source_20_Text">DIDO - RI - Data Model.mdzip</text:span><text:span text:style-name="Source_20_Text">DIDO - RI - Data Model Conceptual Model.mdzip</text:span>These files do not constitute byte-for-byte copies of `[DTE4]`. Their internal model content, file inventories, and model-file hashes differ.</text:p>
      <text:p text:style-name="Text_20_body">Treat them as related versions or variants until model governance establishes their exact revision, derivation, or supersession relationships.</text:p>
      <text:p text:style-name="Text_20_body">Do not create separate Annex B references for these files unless they possess independent authority or contain material used directly as the source of a DIDO-TE requirement.</text:p>
      <text:h text:style-name="Heading_20_2" text:outline-level="2"><text:bookmark-start text:name="__RefHeading___relationship_to_other_references_13"/><text:bookmark-start text:name="relationship_to_other_references"/>Relationship to Other References<text:bookmark-end text:name="__RefHeading___relationship_to_other_references_13"/><text:bookmark-end text:name="relationship_to_other_references"/></text:h>
      <text:p text:style-name="Text_20_body">[DTE4] provides the native conceptual model associated with concepts described or applied in other DIDO-TE references.</text:p>
      <text:p text:style-name="Text_20_body">See:</text:p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a xlink:type="simple" xlink:href="https://wiki.didosolutions.com/dido/03-dido-te/99-annexes/annex-b-references/dte-002" text:style-name="Internet_20_link" text:visited-style-name="Visited_20_Internet_20_Link">[DTE2] Non-Traditional BAA Submission</text:a>
      <text:a xlink:type="simple" xlink:href="https://wiki.didosolutions.com/dido/03-dido-te/99-annexes/annex-b-references/dte-003" text:style-name="Internet_20_link" text:visited-style-name="Visited_20_Internet_20_Link">[DTE3] Draft BAA White Paper</text:a>
      <text:p text:style-name="Text_20_body">[DTE1] records the patented subject matter. [DTE2] and [DTE3] describe proposed applications of DIDO-TE. [DTE4] supplies a native conceptual model containing relevant entities, datatypes, relationships, and diagrams.</text:p>
      <text:p text:style-name="Text_20_body">Cite the source that directly supports the applicable statement or requirement derivation.</text:p>
      <text:h text:style-name="Heading_20_2" text:outline-level="2"><text:bookmark-start text:name="__RefHeading___status_14"/><text:bookmark-start text:name="status"/>Status<text:bookmark-end text:name="__RefHeading___status_14"/><text:bookmark-end text:name="status"/></text:h>
      <text:p text:style-name="Text_20_body">[DTE4] records a historical conceptual model dated 30 December 2019.</text:p>
      <text:p text:style-name="Text_20_body">The model establishes provenance but does not, by itself, establish the current normative DIDO-TE architecture. Current DIDO-TE work reviews the model content, corrects editorial defects, resolves inconsistencies, and derives explicit requirements through the Annex C requirements process.</text:p>
      <text:p text:style-name="Text_20_body">The model date, tool version, and historical names remain part of the source record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Preserve `[DTE4]` and this page namespace as stable citation identifiers.</text:p>
      <text:p text:style-name="Text_20_body">Preserve the native <text:span text:style-name="Source_20_Text">.mdzip</text:span> file as the canonical source artifact. Do not substitute exported images for the native model.</text:p>
      <text:p text:style-name="Text_20_body">Identify the precise package, diagram, class, datatype, attribute, association, enumeration, or model path when deriving a DIDO-TE requirement from `[DTE4]`.</text:p>
      <text:p text:style-name="Text_20_body">Treat `[DTE4]` as a Conceptual Model. Do not infer logical or physical representations from conceptual datatype names.</text:p>
      <text:p text:style-name="Text_20_body">Preserve the distinction among Conceptual Models, Logical Models, and Physical Models.</text:p>
      <text:p text:style-name="Text_20_body">Record conceptual-to-logical and logical-to-physical mappings explicitly. Each mapping identifies its source element, target element, value correspondence, constraints, and any information loss or semantic change.</text:p>
      <text:p text:style-name="Text_20_body">Correct spelling and naming defects in current DIDO-TE content. Preserve the original source expression in traceability records.</text:p>
      <text:p text:style-name="Text_20_body">Do not classify changes to values, constraints, cardinality, relationships, or meaning as editorial corrections.</text:p>
      <text:p text:style-name="Text_20_body">Treat exported diagrams as figures or views derived from `[DTE4]`, not as independent references, unless an export possesses independent authority, provenance, or revision control.</text:p>
      <text:p text:style-name="Text_20_body">Do not assume every package or diagram in `[DTE4]` belongs within the current DIDO-TE scope. The model contains broader DIDO subject matter.</text:p>
      <text:p text:style-name="Text_20_body">Record the revision, provenance, and supersession relationship before replacing `[DTE4]` with another model pack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6:18</meta:creation-date>
    <dc:creator>Generated</dc:creator>
    <dc:date>2026-08-23T23::36:18</dc:date>
    <dc:language>en-US</dc:language>
    <meta:editing-cycles>1</meta:editing-cycles>
    <meta:editing-duration>PT0S</meta:editing-duration>
    <dc:title>dido:03-dido-te:99-annexes:annex-b-references:dte-004</dc:title>
  </office:meta>
</office:document-meta>
</file>