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b-references:dte-003"/><text:bookmark-start text:name="__RefHeading___dte3_broad_agency_announcement_white_paper_1"/><text:bookmark-start text:name="dte3_broad_agency_announcement_white_paper"/>[DTE3] Broad Agency Announcement White Paper<text:bookmark-end text:name="__RefHeading___dte3_broad_agency_announcement_white_paper_1"/><text:bookmark-end text:name="dte3_broad_agency_announcement_white_paper"/></text:h>
      <text:p text:style-name="Text_20_body"><text:a xlink:type="simple" xlink:href="https://wiki.didosolutions.com/dido/03-dido-te/99-annexes/annex-b-references/start" text:style-name="Internet_20_link" text:visited-style-name="Visited_20_Internet_20_Link">Go to Annex B: References</text:a></text:p>
      <text:h text:style-name="Heading_20_2" text:outline-level="2"><text:bookmark-start text:name="__RefHeading___reference_2"/><text:bookmark-start text:name="reference"/>Reference<text:bookmark-end text:name="__RefHeading___reference_2"/><text:bookmark-end text:name="reference"/></text:h>
      <text:p text:style-name="Text_20_body">DIDO Solutions, Inc. <text:span text:style-name="Emphasis">Interoperability Testing Infrastructure</text:span>. Draft white paper prepared in response to Broad Agency Announcement HQ0034-SCO-24-BAA-0001, Office of the Secretary of Defense, Strategic Capabilities Office. Undated.</text:p>
      <text:h text:style-name="Heading_20_2" text:outline-level="2"><text:bookmark-start text:name="__RefHeading___bibliographic_information_3"/><text:bookmark-start text:name="bibliographic_information"/>Bibliographic Information<text:bookmark-end text:name="__RefHeading___bibliographic_information_3"/><text:bookmark-end text:name="bibliographic_information"/></text:h>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Value </text:p>
          </table:table-cell>
        </table:table-row>
        <table:table-row>
          <table:table-cell office:value-type="string" table:style-name="tablecell">
            <text:p text:style-name="tablealignleft"> Reference Identifier </text:p>
          </table:table-cell>
          <table:table-cell office:value-type="string" table:style-name="tablecell">
            <text:p text:style-name="tablealignleft"> [DTE3] </text:p>
          </table:table-cell>
        </table:table-row>
        <table:table-row>
          <table:table-cell office:value-type="string" table:style-name="tablecell">
            <text:p text:style-name="tablealignleft"> Cover Title </text:p>
          </table:table-cell>
          <table:table-cell office:value-type="string" table:style-name="tablecell">
            <text:p text:style-name="tablealignleft"> DIDO Solutions White Paper </text:p>
          </table:table-cell>
        </table:table-row>
        <table:table-row>
          <table:table-cell office:value-type="string" table:style-name="tablecell">
            <text:p text:style-name="tablealignleft"> Proposed Concept </text:p>
          </table:table-cell>
          <table:table-cell office:value-type="string" table:style-name="tablecell">
            <text:p text:style-name="tablealignleft"> Interoperability Testing Infrastructure </text:p>
          </table:table-cell>
        </table:table-row>
        <table:table-row>
          <table:table-cell office:value-type="string" table:style-name="tablecell">
            <text:p text:style-name="tablealignleft"> Document Type </text:p>
          </table:table-cell>
          <table:table-cell office:value-type="string" table:style-name="tablecell">
            <text:p text:style-name="tablealignleft"> Draft BAA white paper </text:p>
          </table:table-cell>
        </table:table-row>
        <table:table-row>
          <table:table-cell office:value-type="string" table:style-name="tablecell">
            <text:p text:style-name="tablealignleft"> BAA Number </text:p>
          </table:table-cell>
          <table:table-cell office:value-type="string" table:style-name="tablecell">
            <text:p text:style-name="tablealignleft"> HQ0034-SCO-24-BAA-0001 </text:p>
          </table:table-cell>
        </table:table-row>
        <table:table-row>
          <table:table-cell office:value-type="string" table:style-name="tablecell">
            <text:p text:style-name="tablealignleft"> BAA Issuing Organisation </text:p>
          </table:table-cell>
          <table:table-cell office:value-type="string" table:style-name="tablecell">
            <text:p text:style-name="tablealignleft"> Office of the Secretary of Defense, Strategic Capabilities Office </text:p>
          </table:table-cell>
        </table:table-row>
        <table:table-row>
          <table:table-cell office:value-type="string" table:style-name="tablecell">
            <text:p text:style-name="tablealignleft"> BAA Issue Date </text:p>
          </table:table-cell>
          <table:table-cell office:value-type="string" table:style-name="tablecell">
            <text:p text:style-name="tablealignleft"> 23 August 2024 </text:p>
          </table:table-cell>
        </table:table-row>
        <table:table-row>
          <table:table-cell office:value-type="string" table:style-name="tablecell">
            <text:p text:style-name="tablealignleft"> Preparing Organisation </text:p>
          </table:table-cell>
          <table:table-cell office:value-type="string" table:style-name="tablecell">
            <text:p text:style-name="tablealignleft"> DIDO Solutions, Inc. </text:p>
          </table:table-cell>
        </table:table-row>
        <table:table-row>
          <table:table-cell office:value-type="string" table:style-name="tablecell">
            <text:p text:style-name="tablealignleft"> Primary Category </text:p>
          </table:table-cell>
          <table:table-cell office:value-type="string" table:style-name="tablecell">
            <text:p text:style-name="tablealignleft"> Non-Traditional Defense Technologies </text:p>
          </table:table-cell>
        </table:table-row>
        <table:table-row>
          <table:table-cell office:value-type="string" table:style-name="tablecell">
            <text:p text:style-name="tablealignleft"> Submission Date </text:p>
          </table:table-cell>
          <table:table-cell office:value-type="string" table:style-name="tablecell">
            <text:p text:style-name="tablealignleft"> Not specified </text:p>
          </table:table-cell>
        </table:table-row>
        <table:table-row>
          <table:table-cell office:value-type="string" table:style-name="tablecell">
            <text:p text:style-name="tablealignleft"> Control Number </text:p>
          </table:table-cell>
          <table:table-cell office:value-type="string" table:style-name="tablecell">
            <text:p text:style-name="tablealignleft"> Not specified </text:p>
          </table:table-cell>
        </table:table-row>
        <table:table-row>
          <table:table-cell office:value-type="string" table:style-name="tablecell">
            <text:p text:style-name="tablealignleft"> Document Status </text:p>
          </table:table-cell>
          <table:table-cell office:value-type="string" table:style-name="tablecell">
            <text:p text:style-name="tablealignleft"> Draft </text:p>
          </table:table-cell>
        </table:table-row>
        <table:table-row>
          <table:table-cell office:value-type="string" table:style-name="tablecell">
            <text:p text:style-name="tablealignleft"> Number of Pages </text:p>
          </table:table-cell>
          <table:table-cell office:value-type="string" table:style-name="tablecell">
            <text:p text:style-name="tablealignleft"> 25 PDF pages, including BAA instructions and evaluation criteria </text:p>
          </table:table-cell>
        </table:table-row>
        <table:table-row>
          <table:table-cell office:value-type="string" table:style-name="tablecell">
            <text:p text:style-name="tablealignleft"> Rough Order of Magnitude </text:p>
          </table:table-cell>
          <table:table-cell office:value-type="string" table:style-name="tablecell">
            <text:p text:style-name="tablealignleft"> USD 8,500,000 </text:p>
          </table:table-cell>
        </table:table-row>
        <table:table-row>
          <table:table-cell office:value-type="string" table:style-name="tablecell">
            <text:p text:style-name="tablealignleft"> Proposed Phase I </text:p>
          </table:table-cell>
          <table:table-cell office:value-type="string" table:style-name="tablecell">
            <text:p text:style-name="tablealignleft"> 6–12 months </text:p>
          </table:table-cell>
        </table:table-row>
        <table:table-row>
          <table:table-cell office:value-type="string" table:style-name="tablecell">
            <text:p text:style-name="tablealignleft"> Proposed Phase II </text:p>
          </table:table-cell>
          <table:table-cell office:value-type="string" table:style-name="tablecell">
            <text:p text:style-name="tablealignleft"> 12–18 months </text:p>
          </table:table-cell>
        </table:table-row>
      </table:table>
      <text:h text:style-name="Heading_20_2" text:outline-level="2"><text:bookmark-start text:name="__RefHeading___document_scope_4"/><text:bookmark-start text:name="document_scope"/>Document Scope<text:bookmark-end text:name="__RefHeading___document_scope_4"/><text:bookmark-end text:name="document_scope"/></text:h>
      <text:p text:style-name="Text_20_body">This white paper develops a proposed Interoperability Testing Infrastructure for evaluating distributed systems in controlled virtual environments.</text:p>
      <text:p text:style-name="Text_20_body">The document combines:</text:p>
      <text:p text:style-name="Text_20_body">Extracted BAA requirements and evaluation criteriaAn executive summary of the proposed conceptA two-phase technical approachProposed Department of Defense use casesIntellectual-property assertionsA capabilities and management planA cost estimateA notional development and demonstration scheduleThe proposed technical approach addresses:</text:p>
      <text:p text:style-name="Text_20_body">Virtual twins of distributed-system nodesControlled initial statesMixed hardware and software versionsLegacy and next-generation system interoperabilityScenario-based testingHostile-agent and adversarial-condition simulationPhased system modernisationTesting in degraded or contested environmentsCoalition interoperabilityDigital Twin LibrariesPerformance metrics and simulation reportsPrototype development and field demonstration</text:p>
      <text:h text:style-name="Heading_20_2" text:outline-level="2"><text:bookmark-start text:name="__RefHeading___relevance_to_dido-te_5"/><text:bookmark-start text:name="relevance_to_dido-te"/>Relevance to DIDO-TE<text:bookmark-end text:name="__RefHeading___relevance_to_dido-te_5"/><text:bookmark-end text:name="relevance_to_dido-te"/></text:h>
      <text:p text:style-name="Text_20_body">This reference develops DIDO-TE concepts within a proposed Department of Defense Interoperability Testing Infrastructure.</text:p>
      <text:p text:style-name="Text_20_body">It provides source material associated with:</text:p>
      <text:p text:style-name="Text_20_body">Test Environment ConfigurationNodes and Deployment TargetsTwin NodesVirtual Networks and CommunicationState and Time ControlTest DefinitionTest ExecutionBaselines and ComparisonValidationMonitoring and EvidenceCatalogues and ReuseSecurity and resilience testingInteroperability assessmentPrototype development and demonstrationThe white paper provides conceptual provenance and records a proposed application of DIDO-TE. It does not establish normative DIDO-TE requirements. Annex C must derive, normalise, trace, and approve each requirement separately.</text:p>
      <text:h text:style-name="Heading_20_2" text:outline-level="2"><text:bookmark-start text:name="__RefHeading___citation_use_6"/><text:bookmark-start text:name="citation_use"/>Citation Use<text:bookmark-end text:name="__RefHeading___citation_use_6"/><text:bookmark-end text:name="citation_use"/></text:h>
      <text:p text:style-name="Text_20_body">DIDO-TE pages cite this reference using:</text:p>
      <text:p text:style-name="Text_20_body"><text:a xlink:type="simple" xlink:href="#dido:03-dido-te:99-annexes:annex-b-references:dte-003" text:style-name="Local_20_link" text:visited-style-name="Visited_20_Local_20_Link">[DTE3]</text:a></text:p>
      <text:p text:style-name="Text_20_body">When citing a specific passage, identify the applicable section, subsection, table, or PDF page. For example:</text:p>
      <table:table table:style-name="Table">
        <table:table-column table:style-name="odt_auto_style_table_column_2_1"/>
        <table:table-row>
          <table:table-cell office:value-type="string" table:style-name="tablecell">
            <text:p text:style-name="Preformatted_20_Text">[[dido:03-dido-te:99-annexes:annex-b-references:dte-003|[DTE3]]], Section 1.1, Submitted Concept and Novelty.</text:p>
          </table:table-cell>
        </table:table-row>
      </table:table>
      <text:p text:style-name="Text_20_body">or:</text:p>
      <table:table table:style-name="Table">
        <table:table-column table:style-name="odt_auto_style_table_column_3_1"/>
        <table:table-row>
          <table:table-cell office:value-type="string" table:style-name="tablecell">
            <text:p text:style-name="Preformatted_20_Text">[[dido:03-dido-te:99-annexes:annex-b-references:dte-003|[DTE3]]], Section 2.1.1, Key Tasks.</text:p>
          </table:table-cell>
        </table:table-row>
      </table:table>
      <text:p text:style-name="Text_20_body">or:</text:p>
      <table:table table:style-name="Table">
        <table:table-column table:style-name="odt_auto_style_table_column_4_1"/>
        <table:table-row>
          <table:table-cell office:value-type="string" table:style-name="tablecell">
            <text:p text:style-name="Preformatted_20_Text">[[dido:03-dido-te:99-annexes:annex-b-references:dte-003|[DTE3]]], Section 5.1, Rough Order of Magnitude for Cost and Price.</text:p>
          </table:table-cell>
        </table:table-row>
      </table:table>
      <text:h text:style-name="Heading_20_2" text:outline-level="2"><text:bookmark-start text:name="__RefHeading___relationship_to_other_references_7"/><text:bookmark-start text:name="relationship_to_other_references"/>Relationship to Other References<text:bookmark-end text:name="__RefHeading___relationship_to_other_references_7"/><text:bookmark-end text:name="relationship_to_other_references"/></text:h>
      <text:p text:style-name="Text_20_body">[DTE3] expands the DIDO-TE concept into a proposed technical approach, management plan, cost estimate, and development schedule.</text:p>
      <text:p text:style-name="Text_20_body">See:</text:p>
      <text:a xlink:type="simple" xlink:href="https://wiki.didosolutions.com/dido/03-dido-te/99-annexes/annex-b-references/dte-001" text:style-name="Internet_20_link" text:visited-style-name="Visited_20_Internet_20_Link">[DTE1] U.S. Patent Application US20220237111A1</text:a>
      <text:a xlink:type="simple" xlink:href="https://wiki.didosolutions.com/dido/03-dido-te/99-annexes/annex-b-references/dte-002" text:style-name="Internet_20_link" text:visited-style-name="Visited_20_Internet_20_Link">[DTE2] Non-Traditional BAA Submission</text:a>
      <text:p text:style-name="Text_20_body">[DTE1] documents the underlying patented subject matter. [DTE2] records the completed non-traditional submission. [DTE3] contains the more extensive draft white-paper treatment of the proposed Interoperability Testing Infrastructure.</text:p>
      <text:p text:style-name="Text_20_body">Cite the source that directly supports the applicable statement or requirement derivation.</text:p>
      <text:h text:style-name="Heading_20_2" text:outline-level="2"><text:bookmark-start text:name="__RefHeading___status_8"/><text:bookmark-start text:name="status"/>Status<text:bookmark-end text:name="__RefHeading___status_8"/><text:bookmark-end text:name="status"/></text:h>
      <text:p text:style-name="Text_20_body">This document appears to be a draft white paper.</text:p>
      <text:p text:style-name="Text_20_body">The cover does not identify:</text:p>
      <text:p text:style-name="Text_20_body">A control numberA submission dateThe lead submitting companyTeam membersContact informationA ROM costSection 5.1 identifies a total estimated cost of USD 8,500,000. The document does not establish whether this draft was submitted in its present form.</text:p>
      <text:p text:style-name="Text_20_body">The document contains the identifier <text:span text:style-name="Source_20_Text">HY0233-SCO-24-BAA-0001</text:span> on its second PDF page. The cover and related submission identify the applicable BAA as <text:span text:style-name="Source_20_Text">HQ0034-SCO-24-BAA-0001</text:span>. Treat <text:span text:style-name="Source_20_Text">HY0233-SCO-24-BAA-0001</text:span> as an apparent transcription error unless a controlling source establishes otherwise.</text:p>
      <text:p text:style-name="Horizontal_20_Line"/>
      <text:h text:style-name="Heading_20_2" text:outline-level="2"><text:bookmark-start text:name="__RefHeading___notes_for_editors_9"/><text:bookmark-start text:name="notes_for_editors"/>Notes for Editors<text:bookmark-end text:name="__RefHeading___notes_for_editors_9"/><text:bookmark-end text:name="notes_for_editors"/></text:h>
      <text:p text:style-name="Text_20_body">Preserve `[DTE3]` and this page namespace as stable citation identifiers.</text:p>
      <text:p text:style-name="Text_20_body">Describe this document as a draft white paper rather than a completed or accepted submission.</text:p>
      <text:p text:style-name="Text_20_body">Do not infer a submission date, control number, or government acceptance from the document.</text:p>
      <text:p text:style-name="Text_20_body">When deriving a DIDO-TE requirement from this source, identify the precise section, subsection, table, or PDF page in the requirement's <text:span text:style-name="Source_20_Text">Derived From</text:span> section.</text:p>
      <text:p text:style-name="Text_20_body">Distinguish BAA instructions and evaluation criteria from content authored as part of the proposed solution.</text:p>
      <text:p text:style-name="Text_20_body">Distinguish proposed capabilities, estimated benefits, projected performance improvements, schedules, costs, and deliverables from established facts and normative requirements.</text:p>
      <text:p text:style-name="Text_20_body">Do not treat the projected percentages in Section 1.2 as verified performance results unless supporting evidence establishes their measurement basis.</text:p>
      <text:p text:style-name="Text_20_body">Preserve the apparent BAA-number discrepancy as a documented source issue. Do not silently reproduce the inconsistent identifier in DIDO-TE requirements.</text:p>
      <text:p text:style-name="Text_20_body">Do not place personal contact information from any completed submission on this public reference pag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43:15</meta:creation-date>
    <dc:creator>Generated</dc:creator>
    <dc:date>2026-08-22T18::43:15</dc:date>
    <dc:language>en-US</dc:language>
    <meta:editing-cycles>1</meta:editing-cycles>
    <meta:editing-duration>PT0S</meta:editing-duration>
    <dc:title>dido:03-dido-te:99-annexes:annex-b-references:dte-003</dc:title>
  </office:meta>
</office:document-meta>
</file>