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2"/><text:bookmark-start text:name="__RefHeading___dte2_non-traditional_baa_submission_1"/><text:bookmark-start text:name="dte2_non-traditional_baa_submission"/>[DTE2] Non-Traditional BAA Submission<text:bookmark-end text:name="__RefHeading___dte2_non-traditional_baa_submission_1"/><text:bookmark-end text:name="dte2_non-traditional_baa_submission"/></text:h>
      <text:p text:style-name="Text_20_body"><text:a xlink:type="simple" xlink:href="https://wiki.didosolutions.com/dido/03-dido-te/99-annexes/annex-b-references/start" text:style-name="Internet_20_link" text:visited-style-name="Visited_20_Internet_20_Link">Go to Annex B: References</text:a></text:p>
      <text:h text:style-name="Heading_20_2" text:outline-level="2"><text:bookmark-start text:name="__RefHeading___reference_2"/><text:bookmark-start text:name="reference"/>Reference<text:bookmark-end text:name="__RefHeading___reference_2"/><text:bookmark-end text:name="reference"/></text:h>
      <text:p text:style-name="Text_20_body">DIDO Solutions, Inc. <text:span text:style-name="Emphasis">Testing and Validation of Distributed Systems Using DIDO-TE</text:span>. Non-Traditional submission under Broad Agency Announcement HQ0034-SCO-24-BAA-0001. Submitted 8 January 2025.</text:p>
      <text:h text:style-name="Heading_20_2" text:outline-level="2"><text:bookmark-start text:name="__RefHeading___bibliographic_information_3"/><text:bookmark-start text:name="bibliographic_information"/>Bibliographic Information<text:bookmark-end text:name="__RefHeading___bibliographic_information_3"/><text:bookmark-end text:name="bibliographic_inform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ttribute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Reference Identifier </text:p>
          </table:table-cell>
          <table:table-cell office:value-type="string" table:style-name="tablecell">
            <text:p text:style-name="tablealignleft"> [DTE2]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Testing and Validation of Distributed Systems Using DIDO-TE </text:p>
          </table:table-cell>
        </table:table-row>
        <table:table-row>
          <table:table-cell office:value-type="string" table:style-name="tablecell">
            <text:p text:style-name="tablealignleft"> Document Type </text:p>
          </table:table-cell>
          <table:table-cell office:value-type="string" table:style-name="tablecell">
            <text:p text:style-name="tablealignleft"> Non-Traditional BAA submission </text:p>
          </table:table-cell>
        </table:table-row>
        <table:table-row>
          <table:table-cell office:value-type="string" table:style-name="tablecell">
            <text:p text:style-name="tablealignleft"> BAA Number / Call Number </text:p>
          </table:table-cell>
          <table:table-cell office:value-type="string" table:style-name="tablecell">
            <text:p text:style-name="tablealignleft"> HQ0034-SCO-24-BAA-0001 </text:p>
          </table:table-cell>
        </table:table-row>
        <table:table-row>
          <table:table-cell office:value-type="string" table:style-name="tablecell">
            <text:p text:style-name="tablealignleft"> Main Area </text:p>
          </table:table-cell>
          <table:table-cell office:value-type="string" table:style-name="tablecell">
            <text:p text:style-name="tablealignleft"> Non-Traditional </text:p>
          </table:table-cell>
        </table:table-row>
        <table:table-row>
          <table:table-cell office:value-type="string" table:style-name="tablecell">
            <text:p text:style-name="tablealignleft"> Submitting Organization </text:p>
          </table:table-cell>
          <table:table-cell office:value-type="string" table:style-name="tablecell">
            <text:p text:style-name="tablealignleft"> DIDO Solutions, Inc. </text:p>
          </table:table-cell>
        </table:table-row>
        <table:table-row>
          <table:table-cell office:value-type="string" table:style-name="tablecell">
            <text:p text:style-name="tablealignleft"> Organization Type </text:p>
          </table:table-cell>
          <table:table-cell office:value-type="string" table:style-name="tablecell">
            <text:p text:style-name="tablealignleft"> Other Small Business </text:p>
          </table:table-cell>
        </table:table-row>
        <table:table-row>
          <table:table-cell office:value-type="string" table:style-name="tablecell">
            <text:p text:style-name="tablealignleft"> Principal Team Members </text:p>
          </table:table-cell>
          <table:table-cell office:value-type="string" table:style-name="tablecell">
            <text:p text:style-name="tablealignleft"> Ian T. Stavros; Bryan A. Turek; Robert W. Stavros </text:p>
          </table:table-cell>
        </table:table-row>
        <table:table-row>
          <table:table-cell office:value-type="string" table:style-name="tablecell">
            <text:p text:style-name="tablealignleft"> Submission Date </text:p>
          </table:table-cell>
          <table:table-cell office:value-type="string" table:style-name="tablecell">
            <text:p text:style-name="tablealignleft"> 8 January 2025 </text:p>
          </table:table-cell>
        </table:table-row>
        <table:table-row>
          <table:table-cell office:value-type="string" table:style-name="tablecell">
            <text:p text:style-name="tablealignleft"> Rough Order of Magnitude </text:p>
          </table:table-cell>
          <table:table-cell office:value-type="string" table:style-name="tablecell">
            <text:p text:style-name="tablealignleft"> USD 8,500,000 </text:p>
          </table:table-cell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Submitted concept paper </text:p>
          </table:table-cell>
        </table:table-row>
        <table:table-row>
          <table:table-cell office:value-type="string" table:style-name="tablecell">
            <text:p text:style-name="tablealignleft"> Number of Pages </text:p>
          </table:table-cell>
          <table:table-cell office:value-type="string" table:style-name="tablecell">
            <text:p text:style-name="tablealignleft"> 9 </text:p>
          </table:table-cell>
        </table:table-row>
      </table:table>
      <text:h text:style-name="Heading_20_2" text:outline-level="2"><text:bookmark-start text:name="__RefHeading___document_scope_4"/><text:bookmark-start text:name="document_scope"/>Document Scope<text:bookmark-end text:name="__RefHeading___document_scope_4"/><text:bookmark-end text:name="document_scope"/></text:h>
      <text:p text:style-name="Text_20_body">This submission describes an Interoperability Testing Infrastructure based on DIDO-TE concepts. It proposes a controlled environment for testing distributed systems composed of different hardware, software, and component versions.</text:p>
      <text:p text:style-name="Text_20_body">The submission addresses:</text:p>
      <text:p text:style-name="Text_20_body">Virtual twins of distributed-system nodesControlled initial statesMixed component and software versionsInteroperability testingPre-deployment and post-deployment testingHostile-agent and adversarial-condition simulationsPhased deployment and system modernisationScenario-based testingSystem resilience and adaptabilityCoalition and cross-platform interoperabilityTesting in degraded or contested communications environmentsCollection of performance results and operational metricsCatalogues of reusable virtual twinsPrototype development, demonstration, and transition</text:p>
      <text:h text:style-name="Heading_20_2" text:outline-level="2"><text:bookmark-start text:name="__RefHeading___relevance_to_dido-te_5"/><text:bookmark-start text:name="relevance_to_dido-te"/>Relevance to DIDO-TE<text:bookmark-end text:name="__RefHeading___relevance_to_dido-te_5"/><text:bookmark-end text:name="relevance_to_dido-te"/></text:h>
      <text:p text:style-name="Text_20_body">This reference documents a proposed application of DIDO-TE to Department of Defense interoperability testing and validation.</text:p>
      <text:p text:style-name="Text_20_body">It provides source material for DIDO-TE concepts associated with:</text:p>
      <text:p text:style-name="Text_20_body">Test Environment ConfigurationNodes and Deployment TargetsTwin NodesVirtual Networks and CommunicationState ControlTest DefinitionTest ExecutionBaselines and ComparisonValid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1:40</meta:creation-date>
    <dc:creator>Generated</dc:creator>
    <dc:date>2026-08-22T20::51:40</dc:date>
    <dc:language>en-US</dc:language>
    <meta:editing-cycles>1</meta:editing-cycles>
    <meta:editing-duration>PT0S</meta:editing-duration>
    <dc:title>dido:03-dido-te:99-annexes:annex-b-references:dte-002</dc:title>
  </office:meta>
</office:document-meta>
</file>