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b-references:dte-001"/><text:bookmark-start text:name="__RefHeading___dte1_u.s._patent_application_us20220237111a1_1"/><text:bookmark-start text:name="dte1_u.s._patent_application_us20220237111a1"/>[DTE1] U.S. Patent Application US20220237111A1<text:bookmark-end text:name="__RefHeading___dte1_u.s._patent_application_us20220237111a1_1"/><text:bookmark-end text:name="dte1_u.s._patent_application_us20220237111a1"/></text:h>
      <text:p text:style-name="Text_20_body"><text:a xlink:type="simple" xlink:href="https://wiki.didosolutions.com/dido/03-dido-te/99-annexes/annex-b-references/start" text:style-name="Internet_20_link" text:visited-style-name="Visited_20_Internet_20_Link">Go to Annex B: References</text:a></text:p>
      <text:h text:style-name="Heading_20_2" text:outline-level="2"><text:bookmark-start text:name="__RefHeading___reference_2"/><text:bookmark-start text:name="reference"/>Reference<text:bookmark-end text:name="__RefHeading___reference_2"/><text:bookmark-end text:name="reference"/></text:h>
      <text:p text:style-name="Text_20_body">Stavros, Robert; Turek, Bryan; and Stavros, Ian. <text:span text:style-name="Emphasis">Distributed Immutable Data Object Testing</text:span>. U.S. Patent Application Publication No. US20220237111A1. Filed 18 January 2022. Published 28 July 2022. Assignee: DIDO Solutions, Inc.</text:p>
      <text:h text:style-name="Heading_20_2" text:outline-level="2"><text:bookmark-start text:name="__RefHeading___bibliographic_information_3"/><text:bookmark-start text:name="bibliographic_information"/>Bibliographic Information<text:bookmark-end text:name="__RefHeading___bibliographic_information_3"/><text:bookmark-end text:name="bibliographic_information"/></text:h>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Value </text:p>
          </table:table-cell>
        </table:table-row>
        <table:table-row>
          <table:table-cell office:value-type="string" table:style-name="tablecell">
            <text:p text:style-name="tablealignleft"> Reference Identifier </text:p>
          </table:table-cell>
          <table:table-cell office:value-type="string" table:style-name="tablecell">
            <text:p text:style-name="tablealignleft"> [DTE1] </text:p>
          </table:table-cell>
        </table:table-row>
        <table:table-row>
          <table:table-cell office:value-type="string" table:style-name="tablecell">
            <text:p text:style-name="tablealignleft"> Title </text:p>
          </table:table-cell>
          <table:table-cell office:value-type="string" table:style-name="tablecell">
            <text:p text:style-name="tablealignleft"> Distributed Immutable Data Object Testing </text:p>
          </table:table-cell>
        </table:table-row>
        <table:table-row>
          <table:table-cell office:value-type="string" table:style-name="tablecell">
            <text:p text:style-name="tablealignleft"> Publication Number </text:p>
          </table:table-cell>
          <table:table-cell office:value-type="string" table:style-name="tablecell">
            <text:p text:style-name="tablealignleft"> US20220237111A1 </text:p>
          </table:table-cell>
        </table:table-row>
        <table:table-row>
          <table:table-cell office:value-type="string" table:style-name="tablecell">
            <text:p text:style-name="tablealignleft"> Application Number </text:p>
          </table:table-cell>
          <table:table-cell office:value-type="string" table:style-name="tablecell">
            <text:p text:style-name="tablealignleft"> US17/578,432 </text:p>
          </table:table-cell>
        </table:table-row>
        <table:table-row>
          <table:table-cell office:value-type="string" table:style-name="tablecell">
            <text:p text:style-name="tablealignleft"> Inventors </text:p>
          </table:table-cell>
          <table:table-cell office:value-type="string" table:style-name="tablecell">
            <text:p text:style-name="tablealignleft"> Robert Stavros; Bryan Turek; Ian Stavros </text:p>
          </table:table-cell>
        </table:table-row>
        <table:table-row>
          <table:table-cell office:value-type="string" table:style-name="tablecell">
            <text:p text:style-name="tablealignleft"> Applicant and Assignee </text:p>
          </table:table-cell>
          <table:table-cell office:value-type="string" table:style-name="tablecell">
            <text:p text:style-name="tablealignleft"> DIDO Solutions, Inc. </text:p>
          </table:table-cell>
        </table:table-row>
        <table:table-row>
          <table:table-cell office:value-type="string" table:style-name="tablecell">
            <text:p text:style-name="tablealignleft"> Priority Date </text:p>
          </table:table-cell>
          <table:table-cell office:value-type="string" table:style-name="tablecell">
            <text:p text:style-name="tablealignleft"> 23 January 2021 </text:p>
          </table:table-cell>
        </table:table-row>
        <table:table-row>
          <table:table-cell office:value-type="string" table:style-name="tablecell">
            <text:p text:style-name="tablealignleft"> Filing Date </text:p>
          </table:table-cell>
          <table:table-cell office:value-type="string" table:style-name="tablecell">
            <text:p text:style-name="tablealignleft"> 18 January 2022 </text:p>
          </table:table-cell>
        </table:table-row>
        <table:table-row>
          <table:table-cell office:value-type="string" table:style-name="tablecell">
            <text:p text:style-name="tablealignleft"> Publication Date </text:p>
          </table:table-cell>
          <table:table-cell office:value-type="string" table:style-name="tablecell">
            <text:p text:style-name="tablealignleft"> 28 July 2022 </text:p>
          </table:table-cell>
        </table:table-row>
        <table:table-row>
          <table:table-cell office:value-type="string" table:style-name="tablecell">
            <text:p text:style-name="tablealignleft"> Publication Type </text:p>
          </table:table-cell>
          <table:table-cell office:value-type="string" table:style-name="tablecell">
            <text:p text:style-name="tablealignleft"> U.S. patent application publication </text:p>
          </table:table-cell>
        </table:table-row>
        <table:table-row>
          <table:table-cell office:value-type="string" table:style-name="tablecell">
            <text:p text:style-name="tablealignleft"> Subsequent U.S. Patent </text:p>
          </table:table-cell>
          <table:table-cell office:value-type="string" table:style-name="tablecell">
            <text:p text:style-name="tablealignleft"> US12086057B2 </text:p>
          </table:table-cell>
        </table:table-row>
        <table:table-row>
          <table:table-cell office:value-type="string" table:style-name="tablecell">
            <text:p text:style-name="tablealignleft"> Patent Grant Date </text:p>
          </table:table-cell>
          <table:table-cell office:value-type="string" table:style-name="tablecell">
            <text:p text:style-name="tablealignleft"> 10 September 2024 </text:p>
          </table:table-cell>
        </table:table-row>
      </table:table>
      <text:h text:style-name="Heading_20_2" text:outline-level="2"><text:bookmark-start text:name="__RefHeading___source_access_4"/><text:bookmark-start text:name="source_access"/>Source Access<text:bookmark-end text:name="__RefHeading___source_access_4"/><text:bookmark-end text:name="source_access"/></text:h>
      <text:p text:style-name="Text_20_body">The published patent application is available from:</text:p>
      <text:a xlink:type="simple" xlink:href="https://patents.google.com/patent/US20220237111A1/en" text:style-name="Internet_20_link" text:visited-style-name="Visited_20_Internet_20_Link">Google Patents — US20220237111A1</text:a>
      <text:p text:style-name="Text_20_body">The subsequently granted U.S. patent is available from:</text:p>
      <text:a xlink:type="simple" xlink:href="https://patents.google.com/patent/US12086057B2/en" text:style-name="Internet_20_link" text:visited-style-name="Visited_20_Internet_20_Link">Google Patents — US12086057B2</text:a>
      <text:h text:style-name="Heading_20_2" text:outline-level="2"><text:bookmark-start text:name="__RefHeading___relevance_to_dido-te_5"/><text:bookmark-start text:name="relevance_to_dido-te"/>Relevance to DIDO-TE<text:bookmark-end text:name="__RefHeading___relevance_to_dido-te_5"/><text:bookmark-end text:name="relevance_to_dido-te"/></text:h>
      <text:p text:style-name="Text_20_body">This reference describes systems, methods, and apparatus for testing nodes within a Distributed Immutable Data Object environment.</text:p>
      <text:p text:style-name="Text_20_body">The patent application provides source material for DIDO-TE concepts associated with:</text:p>
      <text:p text:style-name="Text_20_body">Test environmentsNodes and virtual nodesTwin NodesVirtual networks and communicationTest definition and executionState and time controlRecording and playbackBaselines and comparisonsMonitoring and collection of test informationUse this reference to establish conceptual provenance. Do not treat descriptive or claimed patent content as a normative DIDO-TE requirement unless Annex C derives and records the requirement explicitly.</text:p>
      <text:h text:style-name="Heading_20_2" text:outline-level="2"><text:bookmark-start text:name="__RefHeading___citation_use_6"/><text:bookmark-start text:name="citation_use"/>Citation Use<text:bookmark-end text:name="__RefHeading___citation_use_6"/><text:bookmark-end text:name="citation_use"/></text:h>
      <text:p text:style-name="Text_20_body">DIDO-TE pages cite this reference using:</text:p>
      <text:p text:style-name="Text_20_body"><text:a xlink:type="simple" xlink:href="#dido:03-dido-te:99-annexes:annex-b-references:dte-001" text:style-name="Local_20_link" text:visited-style-name="Visited_20_Local_20_Link">[DTE1]</text:a></text:p>
      <text:p text:style-name="Text_20_body">When citing a specific passage, identify the applicable claim, paragraph, figure, or section. For example:</text:p>
      <table:table table:style-name="Table">
        <table:table-column table:style-name="odt_auto_style_table_column_2_1"/>
        <table:table-row>
          <table:table-cell office:value-type="string" table:style-name="tablecell">
            <text:p text:style-name="Preformatted_20_Text">[[dido:03-dido-te:99-annexes:annex-b-references:dte-001|[DTE1]]], paragraph 0042.</text:p>
          </table:table-cell>
        </table:table-row>
      </table:table>
      <text:p text:style-name="Text_20_body">or:</text:p>
      <table:table table:style-name="Table">
        <table:table-column table:style-name="odt_auto_style_table_column_3_1"/>
        <table:table-row>
          <table:table-cell office:value-type="string" table:style-name="tablecell">
            <text:p text:style-name="Preformatted_20_Text">[[dido:03-dido-te:99-annexes:annex-b-references:dte-001|[DTE1]]], Claim 1.</text:p>
          </table:table-cell>
        </table:table-row>
      </table:table>
      <text:h text:style-name="Heading_20_2" text:outline-level="2"><text:bookmark-start text:name="__RefHeading___status_7"/><text:bookmark-start text:name="status"/>Status<text:bookmark-end text:name="__RefHeading___status_7"/><text:bookmark-end text:name="status"/></text:h>
      <text:p text:style-name="Text_20_body">US20220237111A1 is the published patent application. The United States Patent and Trademark Office subsequently granted U.S. Patent US12086057B2 on 10 September 2024.</text:p>
      <text:p text:style-name="Text_20_body">The application publication remains a stable historical reference. Citations that depend upon the granted claims should cite US12086057B2 explicitly.</text:p>
      <text:p text:style-name="Horizontal_20_Line"/>
      <text:h text:style-name="Heading_20_2" text:outline-level="2"><text:bookmark-start text:name="__RefHeading___notes_for_editors_8"/><text:bookmark-start text:name="notes_for_editors"/>Notes for Editors<text:bookmark-end text:name="__RefHeading___notes_for_editors_8"/><text:bookmark-end text:name="notes_for_editors"/></text:h>
      <text:p text:style-name="Text_20_body">Preserve `[DTE1]` and this page namespace as stable citation identifiers.</text:p>
      <text:p text:style-name="Text_20_body">Do not replace the application publication number with the patent grant number in existing citations. Record whether a citation depends upon the published application, the granted patent, or both.</text:p>
      <text:p text:style-name="Text_20_body">When deriving a DIDO-TE requirement from this source, identify the precise paragraph, claim, figure, or section in the requirement's `Derived From` section.</text:p>
      <text:p text:style-name="Text_20_body">Patent claims define the legal scope of the protected invention. Descriptive passages, figures, embodiments, and claims serve different purposes and should not be treated as interchangeable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0:32</meta:creation-date>
    <dc:creator>Generated</dc:creator>
    <dc:date>2026-08-22T15::20:32</dc:date>
    <dc:language>en-US</dc:language>
    <meta:editing-cycles>1</meta:editing-cycles>
    <meta:editing-duration>PT0S</meta:editing-duration>
    <dc:title>dido:03-dido-te:99-annexes:annex-b-references:dte-001</dc:title>
  </office:meta>
</office:document-meta>
</file>