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06-information-model:06-02-test:start"/><text:bookmark-start text:name="__RefHeading___test_1"/><text:bookmark-start text:name="test"/>5.2 Test<text:bookmark-end text:name="__RefHeading___test_1"/><text:bookmark-end text:name="test"/></text:h>
      <text:p text:style-name="Text_20_body"><text:a xlink:type="simple" xlink:href="https://wiki.didosolutions.com/dido/03-dido-te/06-information-model/start" text:style-name="Internet_20_link" text:visited-style-name="Visited_20_Internet_20_Link">Go to 5. DIDO-TE Information Model</text:a></text:p>
      <text:p text:style-name="Text_20_body">A <text:span text:style-name="Strong_20_Emphasis">Test</text:span> is the top-level testing element represented by the Testing Package of <text:a xlink:type="simple" xlink:href="https://wiki.didosolutions.com/dido/03-dido-te/99-annexes/annex-b-references/dte-004" text:style-name="Internet_20_link" text:visited-style-name="Visited_20_Internet_20_Link">[DTE4] DIDO Reference Data Model</text:a>.</text:p>
      <text:p text:style-name="Text_20_body">Within [DTE4], a Test provides identifying and descriptive information, may contain one or more <text:span text:style-name="Strong_20_Emphasis">Test Plans</text:span>, may be associated with <text:a xlink:type="simple" xlink:href="https://wiki.didosolutions.com/dido/99_annexes/annex-b-terms-and-definitions/t/test_result" text:style-name="Internet_20_link" text:visited-style-name="Visited_20_Internet_20_Link">Test Results</text:a>, and may be associated with classification tags.</text:p>
      <text:p text:style-name="Text_20_body">The DIDO-TE Information Model preserves the [DTE4] Test element while its relationship to the <text:a xlink:type="simple" xlink:href="https://wiki.didosolutions.com/dido/99_annexes/annex-b-terms-and-definitions/t/test_definition" text:style-name="Internet_20_link" text:visited-style-name="Visited_20_Internet_20_Link">Test Definition</text:a> is evaluated.</text:p>
      <text:h text:style-name="Heading_20_2" text:outline-level="2"><text:bookmark-start text:name="__RefHeading___class_diagram_2"/><text:bookmark-start text:name="class_diagram"/>Class Diagram<text:bookmark-end text:name="__RefHeading___class_diagram_2"/><text:bookmark-end text:name="class_diagram"/></text:h>
      <text:p text:style-name="Text_20_body">Figure 5.2-1 presents the Test element and its immediate relationships in [DTE4].</text:p>
      <text:p text:style-name="Plugin_Wrap_Paragraph_Centered"><draw:frame draw:style-name="media" draw:name="0" text:anchor-type="as-char" draw:z-index="0" svg:width="15.875cm" svg:height="15.875cm"><draw:image xlink:href="/app/www/public/data/media/dido/03-dido-te/05-information-model/figure_5.2-1_test.png" xlink:type="simple" xlink:show="embed" xlink:actuate="onLoad"/></draw:frame></text:p>
      <text:p text:style-name="Text_20_body"><text:span text:style-name="Strong_20_Emphasis">Figure 5.2-1: Test and its immediate source-model relationships</text:span></text:p>
      <text:p text:style-name="Text_20_body">The diagram provides an overview of the immediate relationships represented by [DTE4]. Each relationship is described separately in the child pages of this section.</text:p>
      <text:h text:style-name="Heading_20_2" text:outline-level="2"><text:bookmark-start text:name="__RefHeading___source-model_element_3"/><text:bookmark-start text:name="source-model_element"/>Source-Model Element<text:bookmark-end text:name="__RefHeading___source-model_element_3"/><text:bookmark-end text:name="source-model_element"/></text:h>
      <text:p text:style-name="Text_20_body">The [DTE4] class is named:</text:p>
      <text:p text:style-name="Preformatted_20_Text">Test</text:p>
      <text:p text:style-name="Text_20_body">The class resides at:</text:p>
      <text:p text:style-name="Preformatted_20_Text">DIDO - RI<text:line-break/><text:s text:c="2"/>DIDO - Conceptual Model<text:line-break/><text:s text:c="4"/>Community<text:line-break/><text:s text:c="6"/>Testing Package<text:line-break/><text:s text:c="8"/>Test</text:p>
      <text:h text:style-name="Heading_20_2" text:outline-level="2"><text:bookmark-start text:name="__RefHeading___attributes_4"/><text:bookmark-start text:name="attributes"/>Attributes<text:bookmark-end text:name="__RefHeading___attributes_4"/><text:bookmark-end text:name="attributes"/></text:h>
      <text:p text:style-name="Text_20_body">[DTE4] defines the following attributes and navigable properties for Test:</text:p>
      <table:table table:style-name="Table">
        <table:table-column/>
        <table:table-column/>
        <table:table-column/>
        <table:table-column/>
        <table:table-row>
          <table:table-cell office:value-type="string" table:style-name="tableheader">
            <text:p text:style-name="Table_20_Heading"> Attribute </text:p>
          </table:table-cell>
          <table:table-cell office:value-type="string" table:style-name="tableheader">
            <text:p text:style-name="Table_20_Heading"> Type </text:p>
          </table:table-cell>
          <table:table-cell office:value-type="string" table:style-name="tableheader">
            <text:p text:style-name="Table_20_Heading"> Multiplicity </text:p>
          </table:table-cell>
          <table:table-cell office:value-type="string" table:style-name="tableheader">
            <text:p text:style-name="Table_20_Heading"> Description </text:p>
          </table:table-cell>
        </table:table-row>
        <table:table-row>
          <table:table-cell office:value-type="string" table:style-name="tablecell">
            <text:p text:style-name="tablealignleft"> Test ID </text:p>
          </table:table-cell>
          <table:table-cell office:value-type="string" table:style-name="tablecell">
            <text:p text:style-name="tablealignleft"> <text:span text:style-name="Source_20_Text">dido_id_type</text:span> </text:p>
          </table:table-cell>
          <table:table-cell office:value-type="string" table:style-name="tablecell">
            <text:p text:style-name="tablealignleft"> <text:span text:style-name="Source_20_Text">[1]</text:span> </text:p>
          </table:table-cell>
          <table:table-cell office:value-type="string" table:style-name="tablecell">
            <text:p text:style-name="tablealignleft"> Identifier for the Test. </text:p>
          </table:table-cell>
        </table:table-row>
        <table:table-row>
          <table:table-cell office:value-type="string" table:style-name="tablecell">
            <text:p text:style-name="tablealignleft"> Long Name </text:p>
          </table:table-cell>
          <table:table-cell office:value-type="string" table:style-name="tablecell">
            <text:p text:style-name="tablealignleft"> <text:span text:style-name="Source_20_Text">dido_name_type</text:span> </text:p>
          </table:table-cell>
          <table:table-cell office:value-type="string" table:style-name="tablecell">
            <text:p text:style-name="tablealignleft"> <text:span text:style-name="Source_20_Text">[1]</text:span> </text:p>
          </table:table-cell>
          <table:table-cell office:value-type="string" table:style-name="tablecell">
            <text:p text:style-name="tablealignleft"> Long-form name of the Test. </text:p>
          </table:table-cell>
        </table:table-row>
        <table:table-row>
          <table:table-cell office:value-type="string" table:style-name="tablecell">
            <text:p text:style-name="tablealignleft"> Short Name </text:p>
          </table:table-cell>
          <table:table-cell office:value-type="string" table:style-name="tablecell">
            <text:p text:style-name="tablealignleft"> <text:span text:style-name="Source_20_Text">dido_name_type</text:span> </text:p>
          </table:table-cell>
          <table:table-cell office:value-type="string" table:style-name="tablecell">
            <text:p text:style-name="tablealignleft"> <text:span text:style-name="Source_20_Text">[1]</text:span> </text:p>
          </table:table-cell>
          <table:table-cell office:value-type="string" table:style-name="tablecell">
            <text:p text:style-name="tablealignleft"> Short-form name of the Test. </text:p>
          </table:table-cell>
        </table:table-row>
        <table:table-row>
          <table:table-cell office:value-type="string" table:style-name="tablecell">
            <text:p text:style-name="tablealignleft"> Purpose </text:p>
          </table:table-cell>
          <table:table-cell office:value-type="string" table:style-name="tablecell">
            <text:p text:style-name="tablealignleft"> <text:span text:style-name="Source_20_Text">document_type</text:span> </text:p>
          </table:table-cell>
          <table:table-cell office:value-type="string" table:style-name="tablecell">
            <text:p text:style-name="tablealignleft"> <text:span text:style-name="Source_20_Text">[1]</text:span> </text:p>
          </table:table-cell>
          <table:table-cell office:value-type="string" table:style-name="tablecell">
            <text:p text:style-name="tablealignleft"> Descriptive information identifying the purpose of the Test. </text:p>
          </table:table-cell>
        </table:table-row>
        <table:table-row>
          <table:table-cell office:value-type="string" table:style-name="tablecell">
            <text:p text:style-name="tablealignleft"> Parameter List </text:p>
          </table:table-cell>
          <table:table-cell office:value-type="string" table:style-name="tablecell">
            <text:p text:style-name="tablealignleft"> <text:span text:style-name="Source_20_Text">ParameterLlist Type</text:span> </text:p>
          </table:table-cell>
          <table:table-cell office:value-type="string" table:style-name="tablecell">
            <text:p text:style-name="tablealignleft"> <text:span text:style-name="Source_20_Text">[1]</text:span> </text:p>
          </table:table-cell>
          <table:table-cell office:value-type="string" table:style-name="tablecell">
            <text:p text:style-name="tablealignleft"> Parameter information associated with the Test. </text:p>
          </table:table-cell>
        </table:table-row>
        <table:table-row>
          <table:table-cell office:value-type="string" table:style-name="tablecell">
            <text:p text:style-name="tablealignleft"> fk_Test tagged wit Test Tags </text:p>
          </table:table-cell>
          <table:table-cell office:value-type="string" table:style-name="tablecell">
            <text:p text:style-name="tablealignleft"> <text:span text:style-name="Source_20_Text">Test_Tag</text:span> </text:p>
          </table:table-cell>
          <table:table-cell office:value-type="string" table:style-name="tablecell">
            <text:p text:style-name="tablealignleft"> <text:span text:style-name="Source_20_Text">[0..1]</text:span> </text:p>
          </table:table-cell>
          <table:table-cell office:value-type="string" table:style-name="tablecell">
            <text:p text:style-name="tablealignleft"> Source-model navigable property associated with Test tagging. </text:p>
          </table:table-cell>
        </table:table-row>
        <table:table-row>
          <table:table-cell office:value-type="string" table:style-name="tablecell">
            <text:p text:style-name="tablealignleft"> <text:span text:style-name="Emphasis">unnamed navigable property</text:span> </text:p>
          </table:table-cell>
          <table:table-cell office:value-type="string" table:style-name="tablecell">
            <text:p text:style-name="tablealignleft"> <text:span text:style-name="Source_20_Text">Test_Result</text:span> </text:p>
          </table:table-cell>
          <table:table-cell office:value-type="string" table:style-name="tablecell">
            <text:p text:style-name="tablealignleft"> <text:span text:style-name="Source_20_Text">[0..*]</text:span> </text:p>
          </table:table-cell>
          <table:table-cell office:value-type="string" table:style-name="tablecell">
            <text:p text:style-name="tablealignleft"> Source-model property representing Test Results associated with the Test. </text:p>
          </table:table-cell>
        </table:table-row>
      </table:table>
      <text:p text:style-name="Text_20_body">The attribute and property names above preserve the spelling and structure represented by [DTE4]. Apparent spelling or modeling issues are not silently corrected.</text:p>
      <text:h text:style-name="Heading_20_2" text:outline-level="2"><text:bookmark-start text:name="__RefHeading___relationships_to_other_classes_5"/><text:bookmark-start text:name="relationships_to_other_classes"/>Relationships to Other Classes<text:bookmark-end text:name="__RefHeading___relationships_to_other_classes_5"/><text:bookmark-end text:name="relationships_to_other_classes"/></text:h>
      <text:p text:style-name="Text_20_body">[DTE4] establishes direct relationships between Test and the following classes:</text:p>
      <table:table table:style-name="Table">
        <table:table-column/>
        <table:table-column/>
        <table:table-row>
          <table:table-cell office:value-type="string" table:style-name="tableheader">
            <text:p text:style-name="Table_20_Heading"> Related Class </text:p>
          </table:table-cell>
          <table:table-cell office:value-type="string" table:style-name="tableheader">
            <text:p text:style-name="Table_20_Heading"> Relationship </text:p>
          </table:table-cell>
        </table:table-row>
        <table:table-row>
          <table:table-cell office:value-type="string" table:style-name="tablecell">
            <text:p text:style-name="tablealignleft"> <text:a xlink:type="simple" xlink:href="https://wiki.didosolutions.com/dido/03-dido-te/05-information-model/05-02-test/05-02-01-domain" text:style-name="Internet_20_link" text:visited-style-name="Visited_20_Internet_20_Link">5.2.1 Domain</text:a> </text:p>
          </table:table-cell>
          <table:table-cell office:value-type="string" table:style-name="tablecell">
            <text:p text:style-name="tablealignleft"> Associates a Test with its <text:a xlink:type="simple" xlink:href="https://wiki.didosolutions.com/dido/99_annexes/annex-b-terms-and-definitions/d/domain" text:style-name="Internet_20_link" text:visited-style-name="Visited_20_Internet_20_Link">Domain</text:a> context. </text:p>
          </table:table-cell>
        </table:table-row>
        <table:table-row>
          <table:table-cell office:value-type="string" table:style-name="tablecell">
            <text:p text:style-name="tablealignleft"> <text:a xlink:type="simple" xlink:href="https://wiki.didosolutions.com/dido/03-dido-te/05-information-model/05-02-test/05-02-02-test-plan" text:style-name="Internet_20_link" text:visited-style-name="Visited_20_Internet_20_Link">5.2.2 Test Plan</text:a> </text:p>
          </table:table-cell>
          <table:table-cell office:value-type="string" table:style-name="tablecell">
            <text:p text:style-name="tablealignleft"> Provides subordinate organization of Test Sets and related testing structures. </text:p>
          </table:table-cell>
        </table:table-row>
        <table:table-row>
          <table:table-cell office:value-type="string" table:style-name="tablecell">
            <text:p text:style-name="tablealignleft"> <text:a xlink:type="simple" xlink:href="https://wiki.didosolutions.com/dido/03-dido-te/05-information-model/05-02-test/05-02-03-test-result" text:style-name="Internet_20_link" text:visited-style-name="Visited_20_Internet_20_Link">5.2.3 Test Result</text:a> </text:p>
          </table:table-cell>
          <table:table-cell office:value-type="string" table:style-name="tablecell">
            <text:p text:style-name="tablealignleft"> Associates <text:a xlink:type="simple" xlink:href="https://wiki.didosolutions.com/dido/99_annexes/annex-b-terms-and-definitions/t/test_result" text:style-name="Internet_20_link" text:visited-style-name="Visited_20_Internet_20_Link">Test Results</text:a> with the Test. </text:p>
          </table:table-cell>
        </table:table-row>
        <table:table-row>
          <table:table-cell office:value-type="string" table:style-name="tablecell">
            <text:p text:style-name="tablealignleft"> <text:a xlink:type="simple" xlink:href="https://wiki.didosolutions.com/dido/03-dido-te/05-information-model/05-02-test/05-02-04-test-tag" text:style-name="Internet_20_link" text:visited-style-name="Visited_20_Internet_20_Link">5.2.4 Test Tag</text:a> </text:p>
          </table:table-cell>
          <table:table-cell office:value-type="string" table:style-name="tablecell">
            <text:p text:style-name="tablealignleft"> Associates classification tags with the Test. </text:p>
          </table:table-cell>
        </table:table-row>
      </table:table>
      <text:p text:style-name="Text_20_body">Each child page documents the [DTE4] multiplicities, architectural meaning, and any model-refinement considerations for that relationship.</text:p>
      <text:h text:style-name="Heading_20_2" text:outline-level="2"><text:bookmark-start text:name="__RefHeading___contents_6"/><text:bookmark-start text:name="contents"/>Contents<text:bookmark-end text:name="__RefHeading___contents_6"/><text:bookmark-end text:name="contents"/></text:h>
      <text:a xlink:type="simple" xlink:href="https://wiki.didosolutions.com/dido/03-dido-te/05-information-model/05-02-test/05-02-01-domain" text:style-name="Internet_20_link" text:visited-style-name="Visited_20_Internet_20_Link">5.2.1 Domain</text:a>
      <text:a xlink:type="simple" xlink:href="https://wiki.didosolutions.com/dido/03-dido-te/05-information-model/05-02-test/05-02-02-test-plan" text:style-name="Internet_20_link" text:visited-style-name="Visited_20_Internet_20_Link">5.2.2 Test Plan</text:a>
      <text:a xlink:type="simple" xlink:href="https://wiki.didosolutions.com/dido/03-dido-te/05-information-model/05-02-test/05-02-03-test-result" text:style-name="Internet_20_link" text:visited-style-name="Visited_20_Internet_20_Link">5.2.3 Test Result</text:a>
      <text:a xlink:type="simple" xlink:href="https://wiki.didosolutions.com/dido/03-dido-te/05-information-model/05-02-test/05-02-04-test-tag" text:style-name="Internet_20_link" text:visited-style-name="Visited_20_Internet_20_Link">5.2.4 Test Tag</text:a>
      <text:h text:style-name="Heading_20_2" text:outline-level="2"><text:bookmark-start text:name="__RefHeading___parameter_structure_7"/><text:bookmark-start text:name="parameter_structure"/>Parameter Structure<text:bookmark-end text:name="__RefHeading___parameter_structure_7"/><text:bookmark-end text:name="parameter_structure"/></text:h>
      <text:p text:style-name="Text_20_body">The Test element includes a required <text:span text:style-name="Source_20_Text">Parameter List</text:span> property.</text:p>
      <text:p text:style-name="Text_20_body">[DTE4] defines the type as:</text:p>
      <text:p text:style-name="Preformatted_20_Text">ParameterLlist Type</text:p>
      <text:p text:style-name="Text_20_body">The spelling <text:span text:style-name="Source_20_Text">ParameterLlist</text:span> is preserved from [DTE4].</text:p>
      <text:p text:style-name="Text_20_body">The Testing Package also defines supporting parameter structures, including:</text:p>
      <text:p text:style-name="Text_20_body"><text:span text:style-name="Source_20_Text">Parameter_Type</text:span>;<text:span text:style-name="Source_20_Text">Parameter_Definition_Type</text:span>;<text:span text:style-name="Source_20_Text">Parameter_Diretion_Type</text:span>;<text:span text:style-name="Source_20_Text">JSON String Type</text:span>; and<text:span text:style-name="Source_20_Text">ParameterLlist Type</text:span>.The extracted model indicates a potential structural issue: <text:span text:style-name="Source_20_Text">ParameterLlist Type</text:span> contains values typed as <text:span text:style-name="Source_20_Text">Parameter_Definition_Type</text:span> rather than <text:span text:style-name="Source_20_Text">Parameter_Type</text:span>.</text:p>
      <text:p text:style-name="Text_20_body">If the intent was to represent a list of parameter instances containing type, direction, required status, multiplicity, and default value, this relationship requires review.</text:p>
      <text:p text:style-name="Text_20_body">DIDO-TE does not silently correct the [DTE4] structure.</text:p>
      <text:h text:style-name="Heading_20_2" text:outline-level="2"><text:bookmark-start text:name="__RefHeading___architectural_meaning_8"/><text:bookmark-start text:name="architectural_meaning"/>Architectural Meaning<text:bookmark-end text:name="__RefHeading___architectural_meaning_8"/><text:bookmark-end text:name="architectural_meaning"/></text:h>
      <text:p text:style-name="Text_20_body">Within [DTE4], Test functions as the highest-level testing element represented by the Testing Package.</text:p>
      <text:p text:style-name="Text_20_body">A Test provides identity and purpose for an organized testing activity and provides the source-model context for subordinate Test Plans, associated Test Results, and Test Tags.</text:p>
      <text:p text:style-name="Text_20_body">The Test element therefore serves primarily as an organizing and identifying construct.</text:p>
      <text:p text:style-name="Text_20_body">[DTE4] does not, by itself, establish all governed information required to define, configure, execute, evaluate, and provide evidence for a test within DIDO-TE.</text:p>
      <text:h text:style-name="Heading_20_2" text:outline-level="2"><text:bookmark-start text:name="__RefHeading___relationship_to_test_definition_9"/><text:bookmark-start text:name="relationship_to_test_definition"/>Relationship to Test Definition<text:bookmark-end text:name="__RefHeading___relationship_to_test_definition_9"/><text:bookmark-end text:name="relationship_to_test_definition"/></text:h>
      <text:p text:style-name="Text_20_body">The <text:a xlink:type="simple" xlink:href="https://wiki.didosolutions.com/dido/99_annexes/annex-b-terms-and-definitions/t/test_definition" text:style-name="Internet_20_link" text:visited-style-name="Visited_20_Internet_20_Link">Test Definition</text:a> is a DIDO-TE architectural concept that is not represented explicitly as a class in [DTE4].</text:p>
      <text:p text:style-name="Text_20_body">At this stage of the Information Model review:</text:p>
      <text:p text:style-name="Text_20_body"><text:span text:style-name="Strong_20_Emphasis">Test</text:span> remains the [DTE4] source-model element;Test Definition remains the governed DIDO-TE concept; andno equivalence between Test and Test Definition is asserted.The eventual relationship between Test and Test Definition is determined after the Test Plan, Test Set, Test Case, Test Step, Test Executable, Expected Results, Test Result, and related model elements have been reviewed.</text:p>
      <text:h text:style-name="Heading_20_2" text:outline-level="2"><text:bookmark-start text:name="__RefHeading___model_refinement_considerations_10"/><text:bookmark-start text:name="model_refinement_considerations"/>Model Refinement Considerations<text:bookmark-end text:name="__RefHeading___model_refinement_considerations_10"/><text:bookmark-end text:name="model_refinement_considerations"/></text:h>
      <text:p text:style-name="Text_20_body">Review of the Test element raises the following model-refinement questions:</text:p>
      <text:p text:style-name="Text_20_body">Should <text:span text:style-name="Strong_20_Emphasis">Test</text:span> remain a first-class DIDO-TE information element?Should <text:span text:style-name="Strong_20_Emphasis">Test Plan</text:span> remain distinct from Test Definition?Is the Parameter List associated directly with Test required in the normalized DIDO-TE Information Model?Should every Test be associated with exactly one Domain?How should Test identity and versioning relate to the governed Test Definition?How should repeated <text:a xlink:type="simple" xlink:href="https://wiki.didosolutions.com/dido/99_annexes/annex-b-terms-and-definitions/t/test_execution" text:style-name="Internet_20_link" text:visited-style-name="Visited_20_Internet_20_Link">Test Executions</text:a> relate to Test?Should Test Results relate directly to Test, or should the relationship be mediated through Test Execution or Test Run?How should Test, Test Definition, Test Execution, Test Result, <text:a xlink:type="simple" xlink:href="https://wiki.didosolutions.com/dido/99_annexes/annex-b-terms-and-definitions/v/validation" text:style-name="Internet_20_link" text:visited-style-name="Visited_20_Internet_20_Link">Validation</text:a>, <text:a xlink:type="simple" xlink:href="https://wiki.didosolutions.com/dido/99_annexes/annex-b-terms-and-definitions/e/evidence" text:style-name="Internet_20_link" text:visited-style-name="Visited_20_Internet_20_Link">Evidence</text:a>, and <text:a xlink:type="simple" xlink:href="https://wiki.didosolutions.com/dido/99_annexes/annex-b-terms-and-definitions/t/traceability" text:style-name="Internet_20_link" text:visited-style-name="Visited_20_Internet_20_Link">Traceability</text:a> be connected?These questions are recorded for normalization of the DIDO-TE Information Model and are not resolved by [DTE4].</text:p>
      <text:h text:style-name="Heading_20_2" text:outline-level="2"><text:bookmark-start text:name="__RefHeading___source_11"/><text:bookmark-start text:name="source"/>Source<text:bookmark-end text:name="__RefHeading___source_11"/><text:bookmark-end text:name="source"/></text:h>
      <text:a xlink:type="simple" xlink:href="https://wiki.didosolutions.com/dido/03-dido-te/99-annexes/annex-b-references/dte-004" text:style-name="Internet_20_link" text:visited-style-name="Visited_20_Internet_20_Link">[DTE4] DIDO Reference Data Model</text:a>
      <text:p text:style-name="Text_20_body">, <text:span text:style-name="Emphasis">DIDO - RI::DIDO - Conceptual Model::Community::Testing Package::Test</text:span>.</text:p>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ext:span text:style-name="Strong_20_Emphasis">Test</text:span> is currently shown as an [DTE4] source-model class name and is not treated as a glossary-controlled DIDO-TE term.Document each direct Test relationship on its corresponding child leaf page.Do not duplicate the complete semantics of a glossary-controlled class when the canonical glossary entry can be transcluded.Do not equate Test with Test Definition until the constituent testing elements have been reviewed.Preserve [DTE4] names, spellings, attributes, relationships, and multiplicities when documenting the source model.Record deliberate DIDO-TE corrections or refinements separately from the [DTE4] representation.Review the <text:span text:style-name="Source_20_Text">ParameterLlist Type</text:span> structure before adopting it into the normalized DIDO-TE Information Model.Review whether the optional Domain relationship remains appropriate for DIDO-T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25:16</meta:creation-date>
    <dc:creator>Generated</dc:creator>
    <dc:date>2026-08-24T19::25:16</dc:date>
    <dc:language>en-US</dc:language>
    <meta:editing-cycles>1</meta:editing-cycles>
    <meta:editing-duration>PT0S</meta:editing-duration>
    <dc:title>dido:03-dido-te:06-information-model:06-02-test:start</dc:title>
  </office:meta>
</office:document-meta>
</file>