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06-information-model:06-02-test:05-02-01-domain"/><text:bookmark-start text:name="__RefHeading___domain_1"/><text:bookmark-start text:name="domain"/>5.2.1 Domain<text:bookmark-end text:name="__RefHeading___domain_1"/><text:bookmark-end text:name="domain"/></text:h>
      <text:p text:style-name="Text_20_body"><text:a xlink:type="simple" xlink:href="https://wiki.didosolutions.com/dido/03-dido-te/05-information-model/05-02-test/start" text:style-name="Internet_20_link" text:visited-style-name="Visited_20_Internet_20_Link">Go to 5.2 Test</text:a></text:p>
      <text:p text:style-name="Text_20_body">The source model associates a <text:a xlink:type="simple" xlink:href="https://wiki.didosolutions.com/dido/99_annexes/annex-b-terms-and-definitions/d/domain" text:style-name="Internet_20_link" text:visited-style-name="Visited_20_Internet_20_Link">Domain</text:a> with <text:span text:style-name="Strong_20_Emphasis">Test</text:span>.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omain identifies a specific business or semantic area within an <text:a xlink:type="simple" xlink:href="https://wiki.didosolutions.com/dido/99_annexes/annex-b-terms-and-definitions/e/ecosystem" text:style-name="Internet_20_link" text:visited-style-name="Visited_20_Internet_20_Link">Ecosystem</text:a>. It provides the classification level most directly associated with a domain profile.</text:p>
      <text:p text:style-name="Text_20_body">Within the Monetary Ecosystem, a Domain may identify an area such as Foreign Exchange, Commercial Paper, Settlement, Liquidity, or another financial structured-information processing area.</text:p>
      <text:p text:style-name="Text_20_body">A Domain provides the business and semantic scope inherited by later logical profiles, implementation profiles, deployment profiles, and evidence plans.</text:p>
      <text:p text:style-name="Text_20_body">Definition: 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pecific business or semantic area within an <text:a xlink:type="simple" xlink:href="https://wiki.didosolutions.com/dido/99_annexes/annex-b-terms-and-definitions/e/ecosystem" text:style-name="Internet_20_link" text:visited-style-name="Visited_20_Internet_20_Link">Ecosystem</text:a></text:span></text:p>
      <text:h text:style-name="Heading_20_2" text:outline-level="2"><text:bookmark-start text:name="__RefHeading___note_4"/><text:bookmark-start text:name="note"/>Note<text:bookmark-end text:name="__RefHeading___note_4"/><text:bookmark-end text:name="note"/></text:h>
      <text:p text:style-name="Text_20_body">A Domain is not an implementation profile, a deployment environment, a DDS Domain ID, a runtime plane, or a topic namespace. </text:p>
      <text:h text:style-name="Heading_20_2" text:outline-level="2"><text:bookmark-start text:name="__RefHeading___relationship_to_test_5"/><text:bookmark-start text:name="relationship_to_test"/>Relationship to Test<text:bookmark-end text:name="__RefHeading___relationship_to_test_5"/><text:bookmark-end text:name="relationship_to_tes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omain per Test </text:p>
          </table:table-cell>
          <table:table-cell office:value-type="string" table:style-name="tableheader">
            <text:p text:style-name="Table_20_Heading"> Tests per Domain </text:p>
          </table:table-cell>
          <table:table-cell office:value-type="string" table:style-name="tableheader">
            <text:p text:style-name="Table_20_Heading"> Relationship </text:p>
          </table:table-cell>
        </table:table-row>
        <table:table-row>
          <table:table-cell office:value-type="string" table:style-name="tablecell">
            <text:p text:style-name="tablealignleft"> <text:span text:style-name="Source_20_Text">0..1</text:span> </text:p>
          </table:table-cell>
          <table:table-cell office:value-type="string" table:style-name="tablecell">
            <text:p text:style-name="tablealignleft"> <text:span text:style-name="Source_20_Text">0..*</text:span> </text:p>
          </table:table-cell>
          <table:table-cell office:value-type="string" table:style-name="tablecell">
            <text:p text:style-name="tablealignleft"> A Test may be associated with zero or one Domain. A Domain may be associated with zero or more Tests. </text:p>
          </table:table-cell>
        </table:table-row>
      </table:table>
      <text:h text:style-name="Heading_20_2" text:outline-level="2"><text:bookmark-start text:name="__RefHeading___architectural_meaning_6"/><text:bookmark-start text:name="architectural_meaning"/>Architectural Meaning<text:bookmark-end text:name="__RefHeading___architectural_meaning_6"/><text:bookmark-end text:name="architectural_meaning"/></text:h>
      <text:p text:style-name="Text_20_body">Domain provides the governance and subject-area context within which testing is organized.</text:p>
      <text:p text:style-name="Text_20_body">Association with a Domain allows a Test to be situated within the Community of Interest, subject area, governance context, or other domain-specific context represented by the DIDO architecture.</text:p>
      <text:p text:style-name="Text_20_body">The relationship does not, by itself, define the policies, requirements, configurations, or other governed constraints that apply to the Test. Those relationships are established through the corresponding DIDO-TE information elements and requirements.</text:p>
      <text:h text:style-name="Heading_20_2" text:outline-level="2"><text:bookmark-start text:name="__RefHeading___model_refinement_considerations_7"/><text:bookmark-start text:name="model_refinement_considerations"/>Model Refinement Considerations<text:bookmark-end text:name="__RefHeading___model_refinement_considerations_7"/><text:bookmark-end text:name="model_refinement_considerations"/></text:h>
      <text:p text:style-name="Text_20_body"><text:a xlink:type="simple" xlink:href="https://wiki.didosolutions.com/dido/03-dido-te/99-annexes/annex-b-references/dte-004" text:style-name="Internet_20_link" text:visited-style-name="Visited_20_Internet_20_Link">[DTE4]</text:a> permits a Test to be associated with zero or one Domain.</text:p>
      <text:p text:style-name="Text_20_body">Whether DIDO-TE should require every Test to be associated with exactly one Domain remains to be determined during normalization of the DIDO-TE Information Model.</text:p>
      <text:p text:style-name="Text_20_body">The relationship between Domain and the <text:a xlink:type="simple" xlink:href="https://wiki.didosolutions.com/dido/99_annexes/annex-b-terms-and-definitions/t/test_definition" text:style-name="Internet_20_link" text:visited-style-name="Visited_20_Internet_20_Link">Test Definition</text:a> also requires review. In particular, DIDO-TE must determine whether:</text:p>
      <text:p text:style-name="Text_20_body">Domain is associated with Test and inherited by the Test Definition;the Test Definition references its governing Domain directly; orboth relationships are required for <text:a xlink:type="simple" xlink:href="https://wiki.didosolutions.com/dido/99_annexes/annex-b-terms-and-definitions/t/traceability" text:style-name="Internet_20_link" text:visited-style-name="Visited_20_Internet_20_Link">Traceability</text:a>.No change to the [DTE4] source-model multiplicity is made on this page.</text:p>
      <text:h text:style-name="Heading_20_2" text:outline-level="2"><text:bookmark-start text:name="__RefHeading___source_8"/><text:bookmark-start text:name="source"/>Source<text:bookmark-end text:name="__RefHeading___source_8"/><text:bookmark-end text:name="source"/></text:h>
      <text:a xlink:type="simple" xlink:href="https://wiki.didosolutions.com/dido/03-dido-te/99-annexes/annex-b-references/dte-004" text:style-name="Internet_20_link" text:visited-style-name="Visited_20_Internet_20_Link">[DTE4] DIDO Reference Data Model</text:a>
      <text:p text:style-name="Text_20_body">, <text:span text:style-name="Emphasis">DIDO - RI::DIDO - Conceptual Model::Community::Testing Package</text:span>.</text:p>
      <text:h text:style-name="Heading_20_2" text:outline-level="2"><text:bookmark-start text:name="__RefHeading___notes_for_editors_9"/><text:bookmark-start text:name="notes_for_editors"/>Notes for Editors<text:bookmark-end text:name="__RefHeading___notes_for_editors_9"/><text:bookmark-end text:name="notes_for_editors"/></text:h>
      <text:p text:style-name="Text_20_body">The canonical semantics of Domain are maintained in the shared Terms and Definitions corpus and are transcluded above.Do not duplicate or redefine Domain semantics on this page.Preserve the [DTE4] source-model multiplicities until a deliberate DIDO-TE refinement is approved.Record any change to Domain cardinality as a DIDO-TE model refinement rather than as a correction to [DTE4].Review the Domain-to-Test Definition relationship when the Test Definition model is developed in Section 5.13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19:22</meta:creation-date>
    <dc:creator>Generated</dc:creator>
    <dc:date>2026-08-24T17::19:22</dc:date>
    <dc:language>en-US</dc:language>
    <meta:editing-cycles>1</meta:editing-cycles>
    <meta:editing-duration>PT0S</meta:editing-duration>
    <dc:title>dido:03-dido-te:06-information-model:06-02-test:05-02-01-domain</dc:title>
  </office:meta>
</office:document-meta>
</file>