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05-common-information-types:yes-no-type"/><text:bookmark-start text:name="__RefHeading___yes_no_type_1"/><text:bookmark-start text:name="yes_no_type"/>Yes No Type<text:bookmark-end text:name="__RefHeading___yes_no_type_1"/><text:bookmark-end text:name="yes_no_type"/></text:h>
      <text:p text:style-name="Text_20_body"><text:a xlink:type="simple" xlink:href="https://wiki.didosolutions.com/dido/03-dido-te/05-common-information-types/start" text:style-name="Internet_20_link" text:visited-style-name="Visited_20_Internet_20_Link">Go to 5. Common Information Types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e <text:span text:style-name="Strong_20_Emphasis">Yes No Type</text:span> is a reusable Enumeration used to represent a three-state determination in which the result may be Yes, No, or Unknow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The <text:span text:style-name="Strong_20_Emphasis">Yes No Type</text:span> represents a controlled three-member value space consisting of an unknown, affirmative, or negative determination.</text:p>
      <text:h text:style-name="Heading_20_2" text:outline-level="2"><text:bookmark-start text:name="__RefHeading___note_4"/><text:bookmark-start text:name="note"/>Note<text:bookmark-end text:name="__RefHeading___note_4"/><text:bookmark-end text:name="note"/></text:h>
      <text:p text:style-name="Text_20_body">Yes No Type is not equivalent to a Boolean value because it explicitly represents an <text:span text:style-name="Source_20_Text">Unknown</text:span> state in addition to <text:span text:style-name="Source_20_Text">Yes</text:span> and <text:span text:style-name="Source_20_Text">No</text:span>.</text:p>
      <text:p text:style-name="Text_20_body">The <text:span text:style-name="Source_20_Text">Unknown</text:span> member represents that a Yes or No determination has not been established. It does not imply either Yes or No.</text:p>
      <text:p text:style-name="Text_20_body">The absence of a value is conceptually distinct from the explicit <text:span text:style-name="Source_20_Text">Unknown</text:span> member.</text:p>
      <text:h text:style-name="Heading_20_2" text:outline-level="2"><text:bookmark-start text:name="__RefHeading___source-model_name_5"/><text:bookmark-start text:name="source-model_name"/>Source-Model Name<text:bookmark-end text:name="__RefHeading___source-model_name_5"/><text:bookmark-end text:name="source-model_name"/></text:h>
      <text:p text:style-name="Text_20_body"><text:a xlink:type="simple" xlink:href="https://wiki.didosolutions.com/dido/03-dido-te/99-annexes/annex-b-references/dte-004" text:style-name="Internet_20_link" text:visited-style-name="Visited_20_Internet_20_Link">[DTE4]</text:a> identifies the conceptual type as:</text:p>
      <text:p text:style-name="Preformatted_20_Text">Yes No Type</text:p>
      <text:h text:style-name="Heading_20_2" text:outline-level="2"><text:bookmark-start text:name="__RefHeading___classification_6"/><text:bookmark-start text:name="classification"/>Classification<text:bookmark-end text:name="__RefHeading___classification_6"/><text:bookmark-end text:name="classifica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operty </text:p>
          </table:table-cell>
          <table:table-cell office:value-type="string" table:style-name="tableheader">
            <text:p text:style-name="Table_20_Heading"> Value </text:p>
          </table:table-cell>
        </table:table-row>
        <table:table-row>
          <table:table-cell office:value-type="string" table:style-name="tablecell">
            <text:p text:style-name="tablealignleft"> Kind </text:p>
          </table:table-cell>
          <table:table-cell office:value-type="string" table:style-name="tablecell">
            <text:p text:style-name="tablealignleft"> Enumeration </text:p>
          </table:table-cell>
        </table:table-row>
        <table:table-row>
          <table:table-cell office:value-type="string" table:style-name="tablecell">
            <text:p text:style-name="tablealignleft"> Conceptual Representation </text:p>
          </table:table-cell>
          <table:table-cell office:value-type="string" table:style-name="tablecell">
            <text:p text:style-name="tablealignleft"> Controlled value </text:p>
          </table:table-cell>
        </table:table-row>
        <table:table-row>
          <table:table-cell office:value-type="string" table:style-name="tablecell">
            <text:p text:style-name="tablealignleft"> Number of Members </text:p>
          </table:table-cell>
          <table:table-cell office:value-type="string" table:style-name="tablecell">
            <text:p text:style-name="tablealignleft"> 3 </text:p>
          </table:table-cell>
        </table:table-row>
        <table:table-row>
          <table:table-cell office:value-type="string" table:style-name="tablecell">
            <text:p text:style-name="tablealignleft"> Ordinal Basis </text:p>
          </table:table-cell>
          <table:table-cell office:value-type="string" table:style-name="tablecell">
            <text:p text:style-name="tablealignleft"> Zero-based </text:p>
          </table:table-cell>
        </table:table-row>
        <table:table-row>
          <table:table-cell office:value-type="string" table:style-name="tablecell">
            <text:p text:style-name="tablealignleft"> Associated Value Type </text:p>
          </table:table-cell>
          <table:table-cell office:value-type="string" table:style-name="tablecell">
            <text:p text:style-name="tablealignleft"> Integer </text:p>
          </table:table-cell>
        </table:table-row>
        <table:table-row>
          <table:table-cell office:value-type="string" table:style-name="tablecell">
            <text:p text:style-name="tablealignleft"> Default Member </text:p>
          </table:table-cell>
          <table:table-cell office:value-type="string" table:style-name="tablecell">
            <text:p text:style-name="tablealignleft"> None specified </text:p>
          </table:table-cell>
        </table:table-row>
      </table:table>
      <text:h text:style-name="Heading_20_2" text:outline-level="2"><text:bookmark-start text:name="__RefHeading___enumeration_members_7"/><text:bookmark-start text:name="enumeration_members"/>Enumeration Members<text:bookmark-end text:name="__RefHeading___enumeration_members_7"/><text:bookmark-end text:name="enumeration_member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Position </text:p>
          </table:table-cell>
          <table:table-cell office:value-type="string" table:style-name="tableheader">
            <text:p text:style-name="Table_20_Heading"> Ordinal Value </text:p>
          </table:table-cell>
          <table:table-cell office:value-type="string" table:style-name="tableheader">
            <text:p text:style-name="Table_20_Heading"> String Image </text:p>
          </table:table-cell>
          <table:table-cell office:value-type="string" table:style-name="tableheader">
            <text:p text:style-name="Table_20_Heading"> Value </text:p>
          </table:table-cell>
          <table:table-cell office:value-type="string" table:style-name="tableheader">
            <text:p text:style-name="Table_20_Heading"> Meaning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<text:span text:style-name="Source_20_Text">Unknown</text:span> </text:p>
          </table:table-cell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A Yes or No determination has not been established.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<text:span text:style-name="Source_20_Text">Yes</text:span> </text:p>
          </table:table-cell>
          <table:table-cell office:value-type="string" table:style-name="tablecell">
            <text:p text:style-name="tablealignleft"> +1 </text:p>
          </table:table-cell>
          <table:table-cell office:value-type="string" table:style-name="tablecell">
            <text:p text:style-name="tablealignleft"> The represented condition is affirmed.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<text:span text:style-name="Source_20_Text">No</text:span> </text:p>
          </table:table-cell>
          <table:table-cell office:value-type="string" table:style-name="tablecell">
            <text:p text:style-name="tablealignleft"> -1 </text:p>
          </table:table-cell>
          <table:table-cell office:value-type="string" table:style-name="tablecell">
            <text:p text:style-name="tablealignleft"> The represented condition is not affirmed. </text:p>
          </table:table-cell>
        </table:table-row>
      </table:table>
      <text:h text:style-name="Heading_20_2" text:outline-level="2"><text:bookmark-start text:name="__RefHeading___architectural_meaning_8"/><text:bookmark-start text:name="architectural_meaning"/>Architectural Meaning<text:bookmark-end text:name="__RefHeading___architectural_meaning_8"/><text:bookmark-end text:name="architectural_meaning"/></text:h>
      <text:p text:style-name="Text_20_body">Yes No Type provides a reusable conceptual representation for information requiring an affirmative, negative, or undetermined determination.</text:p>
      <text:p text:style-name="Text_20_body">The assigned Value is distinct from the Ordinal Value. For example, the <text:span text:style-name="Source_20_Text">No</text:span> member occupies Position <text:span text:style-name="Source_20_Text">3</text:span> and has Ordinal Value <text:span text:style-name="Source_20_Text">2</text:span>, while its associated conceptual Value is <text:span text:style-name="Source_20_Text">-1</text:span>.</text:p>
      <text:p text:style-name="Text_20_body">The assigned Values establish the following conceptual correspondence:</text:p>
      <text:p text:style-name="Preformatted_20_Text">No<text:s text:c="7"/>= -1<text:line-break/>Unknown<text:s text:c="2"/>=<text:s text:c="2"/>0<text:line-break/>Yes<text:s text:c="6"/>= +1</text:p>
      <text:h text:style-name="Heading_20_2" text:outline-level="2"><text:bookmark-start text:name="__RefHeading___source_9"/><text:bookmark-start text:name="source"/>Source<text:bookmark-end text:name="__RefHeading___source_9"/><text:bookmark-end text:name="source"/></text:h>
      <text:a xlink:type="simple" xlink:href="https://wiki.didosolutions.com/dido/03-dido-te/99-annexes/annex-b-references/dte-004" text:style-name="Internet_20_link" text:visited-style-name="Visited_20_Internet_20_Link">[DTE4] DIDO Reference Data Model</text:a>
      <text:p text:style-name="Text_20_body">, <text:span text:style-name="Emphasis">Yes No Type</text:span> Enumeration.</text:p>
      <text:h text:style-name="Heading_20_2" text:outline-level="2"><text:bookmark-start text:name="__RefHeading___notes_for_editors_10"/><text:bookmark-start text:name="notes_for_editors"/>Notes for Editors<text:bookmark-end text:name="__RefHeading___notes_for_editors_10"/><text:bookmark-end text:name="notes_for_editors"/></text:h>
      <text:p text:style-name="Text_20_body">Preserve <text:span text:style-name="Strong_20_Emphasis">Yes No Type</text:span> as the conceptual type name.Preserve the conceptual distinction between <text:span text:style-name="Source_20_Text">Unknown</text:span> and the absence of a value.Preserve the assigned conceptual Values <text:span text:style-name="Source_20_Text">No = -1</text:span>, <text:span text:style-name="Source_20_Text">Unknown = 0</text:span>, and <text:span text:style-name="Source_20_Text">Yes = +1</text:span> unless the conceptual model is deliberately revised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0::53:21</meta:creation-date>
    <dc:creator>Generated</dc:creator>
    <dc:date>2026-08-24T10::53:21</dc:date>
    <dc:language>en-US</dc:language>
    <meta:editing-cycles>1</meta:editing-cycles>
    <meta:editing-duration>PT0S</meta:editing-duration>
    <dc:title>dido:03-dido-te:05-common-information-types:yes-no-type</dc:title>
  </office:meta>
</office:document-meta>
</file>