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start"/><text:bookmark-start text:name="__RefHeading___crucible_1"/><text:bookmark-start text:name="crucible"/>Crucible<text:bookmark-end text:name="__RefHeading___crucible_1"/><text:bookmark-end text:name="crucible"/></text:h>
      <text:p text:style-name="Text_20_body"><text:a xlink:type="simple" xlink:href="https://wiki.didosolutions.com/dido/start" text:style-name="Internet_20_link" text:visited-style-name="Visited_20_Internet_20_Link">Go to General Topics</text:a></text:p>
      <text:h text:style-name="Heading_20_3" text:outline-level="3"><text:bookmark-start text:name="__RefHeading___the_objective_of_crucible_2"/><text:bookmark-start text:name="the_objective_of_crucible"/>The Objective of Crucible<text:bookmark-end text:name="__RefHeading___the_objective_of_crucible_2"/><text:bookmark-end text:name="the_objective_of_crucible"/></text:h>
      <text:p text:style-name="Text_20_body">Crucible provides a controlled, reproducible, and portable approach for constructing, hardening, assessing, transferring, deploying, and maintaining software and infrastructure environments. Crucible uses <text:a xlink:type="simple" xlink:href="https://wiki.didosolutions.com/dido/99_annexes/annex-b-terms-and-definitions/d/declarative_description" text:style-name="Internet_20_link" text:visited-style-name="Visited_20_Internet_20_Link">Declarative Descriptions</text:a>, composable baselines, <text:a xlink:type="simple" xlink:href="https://wiki.didosolutions.com/dido/99_annexes/annex-b-terms-and-definitions/m/machine_image" text:style-name="Internet_20_link" text:visited-style-name="Visited_20_Internet_20_Link">Machine Images</text:a>, <text:a xlink:type="simple" xlink:href="https://wiki.didosolutions.com/dido/99_annexes/annex-b-terms-and-definitions/i/iac" text:style-name="Internet_20_link" text:visited-style-name="Visited_20_Internet_20_Link">Infrastructure as Code (IaC)</text:a>, dependency capture, and <text:a xlink:type="simple" xlink:href="https://wiki.didosolutions.com/dido/99_annexes/annex-b-terms-and-definitions/c/compliance_evidence" text:style-name="Internet_20_link" text:visited-style-name="Visited_20_Internet_20_Link">Compliance Evidence</text:a> to support <text:a xlink:type="simple" xlink:href="https://wiki.didosolutions.com/dido/99_annexes/annex-b-terms-and-definitions/a/accredited_software_factory" text:style-name="Internet_20_link" text:visited-style-name="Visited_20_Internet_20_Link">Accredited Software Factory</text:a> objectives across <text:a xlink:type="simple" xlink:href="https://wiki.didosolutions.com/dido/99_annexes/annex-b-terms-and-definitions/c/connected_environment" text:style-name="Internet_20_link" text:visited-style-name="Visited_20_Internet_20_Link">Connected</text:a>, <text:a xlink:type="simple" xlink:href="https://wiki.didosolutions.com/dido/99_annexes/annex-b-terms-and-definitions/d/disconnected_environment" text:style-name="Internet_20_link" text:visited-style-name="Visited_20_Internet_20_Link">Disconnected</text:a>, and <text:a xlink:type="simple" xlink:href="https://wiki.didosolutions.com/dido/99_annexes/annex-b-terms-and-definitions/a/air-gapped_environment" text:style-name="Internet_20_link" text:visited-style-name="Visited_20_Internet_20_Link">Air-Gapped Environments</text:a>. The architecture separates provider-independent intent from provider-specific implementation, preserves <text:a xlink:type="simple" xlink:href="https://wiki.didosolutions.com/dido/99_annexes/annex-b-terms-and-definitions/t/traceability" text:style-name="Internet_20_link" text:visited-style-name="Visited_20_Internet_20_Link">Traceability</text:a> and provenance across lifecycle stages, and supports <text:a xlink:type="simple" xlink:href="https://wiki.didosolutions.com/dido/99_annexes/annex-b-terms-and-definitions/r/reproducibility" text:style-name="Internet_20_link" text:visited-style-name="Visited_20_Internet_20_Link">Reproducibility</text:a> and <text:a xlink:type="simple" xlink:href="https://wiki.didosolutions.com/dido/99_annexes/annex-b-terms-and-definitions/p/portability" text:style-name="Internet_20_link" text:visited-style-name="Visited_20_Internet_20_Link">Portability</text:a> without depending on a single cloud provider, infrastructure platform, or assessment tool.</text:p>
      <text:h text:style-name="Heading_20_2" text:outline-level="2"><text:bookmark-start text:name="__RefHeading___table_of_contents_3"/><text:bookmark-start text:name="table_of_contents"/>Table of Contents<text:bookmark-end text:name="__RefHeading___table_of_contents_3"/><text:bookmark-end text:name="table_of_contents"/></text:h>
      <text:p text:style-name="Text_20_body">—</text:p>
      <text:p text:style-name="Plugin_Wrap_Paragraph_Centered">© 2026 Dido Solutions, Inc. and Jackrabbit Consulting, Inc.</text:p>
      <text:h text:style-name="Heading_20_2" text:outline-level="2"><text:bookmark-start text:name="__RefHeading___table_of_contents_4"/><text:bookmark-start text:name="table_of_contents1"/>Table of Contents<text:bookmark-end text:name="__RefHeading___table_of_contents_4"/><text:bookmark-end text:name="table_of_contents1"/></text:h>
      <text:a xlink:type="simple" xlink:href="https://wiki.didosolutions.com/dido/02-crusible/01-introduction/start" text:style-name="Internet_20_link" text:visited-style-name="Visited_20_Internet_20_Link">1 Introduction</text:a>
      <text:a xlink:type="simple" xlink:href="https://wiki.didosolutions.com/dido/02-crusible/01-introduction/01-1-purpose" text:style-name="Internet_20_link" text:visited-style-name="Visited_20_Internet_20_Link">1.1 Purpose</text:a>
      <text:a xlink:type="simple" xlink:href="https://wiki.didosolutions.com/dido/02-crusible/01-introduction/01-2-scope" text:style-name="Internet_20_link" text:visited-style-name="Visited_20_Internet_20_Link">1.2 Scope</text:a>
      <text:a xlink:type="simple" xlink:href="https://wiki.didosolutions.com/dido/02-crusible/01-introduction/01-3-intended-audience" text:style-name="Internet_20_link" text:visited-style-name="Visited_20_Internet_20_Link">1.3 Intended Audience</text:a>
      <text:a xlink:type="simple" xlink:href="https://wiki.didosolutions.com/dido/02-crusible/01-introduction/01-4-how-to-use-this-wiki/start" text:style-name="Internet_20_link" text:visited-style-name="Visited_20_Internet_20_Link">1.4 How to Use This Wiki</text:a>
      <text:a xlink:type="simple" xlink:href="https://wiki.didosolutions.com/dido/02-crusible/01-introduction/01-5-document-conventions/start" text:style-name="Internet_20_link" text:visited-style-name="Visited_20_Internet_20_Link">1.5 Document Conventions</text:a>
      <text:a xlink:type="simple" xlink:href="https://wiki.didosolutions.com/dido/02-crusible/17-annexes/start" text:style-name="Internet_20_link" text:visited-style-name="Visited_20_Internet_20_Link">17 Annexes</text:a>
      <text:a xlink:type="simple" xlink:href="https://wiki.didosolutions.com/dido/02-crusible/17-annexes/annex-a-acronyms-and-abbreviations/start" text:style-name="Internet_20_link" text:visited-style-name="Visited_20_Internet_20_Link">Annex A Acronyms and Abbreviations</text:a>
      <text:a xlink:type="simple" xlink:href="https://wiki.didosolutions.com/dido/99_annexes/annex-b-terms-and-definitions/start" text:style-name="Internet_20_link" text:visited-style-name="Visited_20_Internet_20_Link">Annex B Terms and Definitions</text:a>
      <text:a xlink:type="simple" xlink:href="https://wiki.didosolutions.com/dido/02-crusible/17-annexes/annex-c-supported-operating-systems-and-architectures/start" text:style-name="Internet_20_link" text:visited-style-name="Visited_20_Internet_20_Link">Annex C Supported Operating Systems and Architectures</text:a>
      <text:a xlink:type="simple" xlink:href="https://wiki.didosolutions.com/dido/02-crusible/17-annexes/annex-d-provider-capability-matrix/start" text:style-name="Internet_20_link" text:visited-style-name="Visited_20_Internet_20_Link">Annex D Provider Capability Matrix</text:a>
      <text:a xlink:type="simple" xlink:href="https://wiki.didosolutions.com/dido/02-crusible/17-annexes/annex-e-compliance-artifact-matrix/start" text:style-name="Internet_20_link" text:visited-style-name="Visited_20_Internet_20_Link">Annex E Compliance Artifact Matrix</text:a>
      <text:a xlink:type="simple" xlink:href="https://wiki.didosolutions.com/dido/02-crusible/17-annexes/annex-f-external-toolchain/start" text:style-name="Internet_20_link" text:visited-style-name="Visited_20_Internet_20_Link">Annex F External Toolchain</text:a>
      <text:a xlink:type="simple" xlink:href="https://wiki.didosolutions.com/dido/02-crusible/17-annexes/annex-g-requirements-traceability/start" text:style-name="Internet_20_link" text:visited-style-name="Visited_20_Internet_20_Link">Annex G Requirements Traceability</text:a>
      <text:a xlink:type="simple" xlink:href="https://wiki.didosolutions.com/dido/02-crusible/17-annexes/annex-h-architecture-decision-record-index/start" text:style-name="Internet_20_link" text:visited-style-name="Visited_20_Internet_20_Link">Annex H Architecture Decision Record Index</text:a>
      <text:a xlink:type="simple" xlink:href="https://wiki.didosolutions.com/dido/02-crusible/17-annexes/annex-i-example-crucible-description/start" text:style-name="Internet_20_link" text:visited-style-name="Visited_20_Internet_20_Link">Annex I Example Crucible Description</text:a>
      <text:a xlink:type="simple" xlink:href="https://wiki.didosolutions.com/dido/02-crusible/17-annexes/annex-j-example-end-to-end-workflow/start" text:style-name="Internet_20_link" text:visited-style-name="Visited_20_Internet_20_Link">Annex J Example End-to-End Workflow</text:a>
      <text:a xlink:type="simple" xlink:href="https://wiki.didosolutions.com/dido/02-crusible/17-annexes/annex-k-repository-and-workspace-structure/start" text:style-name="Internet_20_link" text:visited-style-name="Visited_20_Internet_20_Link">Annex K Repository and Workspace Structure</text:a>
      <text:a xlink:type="simple" xlink:href="https://wiki.didosolutions.com/dido/02-crusible/17-annexes/annex-l-references/start" text:style-name="Internet_20_link" text:visited-style-name="Visited_20_Internet_20_Link">Annex L References</text:a>
      <text:p text:style-name="Horizontal_20_Line"/>
      <text:a xlink:type="simple" xlink:href="https://wiki.didosolutions.com/dido/02-crusible/99-annexes/start" text:style-name="Internet_20_link" text:visited-style-name="Visited_20_Internet_20_Link">Annexes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8:47</meta:creation-date>
    <dc:creator>Generated</dc:creator>
    <dc:date>2026-08-24T02::08:47</dc:date>
    <dc:language>en-US</dc:language>
    <meta:editing-cycles>1</meta:editing-cycles>
    <meta:editing-duration>PT0S</meta:editing-duration>
    <dc:title>dido:02-crusible:start</dc:title>
  </office:meta>
</office:document-meta>
</file>