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d-requirements-traceability:start"/><text:bookmark-start text:name="__RefHeading___annex_drequirements_traceability_1"/><text:bookmark-start text:name="annex_drequirements_traceability"/>Annex D: Requirements Traceability<text:bookmark-end text:name="__RefHeading___annex_drequirements_traceability_1"/><text:bookmark-end text:name="annex_drequirements_traceability"/></text:h>
      <text:p text:style-name="Text_20_body"><text:a xlink:type="simple" xlink:href="https://wiki.didosolutions.com/dido/02-crusible/start" text:style-name="Internet_20_link" text:visited-style-name="Visited_20_Internet_20_Link">Go to Crucible</text:a></text:p>
      <text:p text:style-name="Text_20_body">Annex D maps the canonical leaf requirements in <text:a xlink:type="simple" xlink:href="https://wiki.didosolutions.com/dido/02-crusible/99-annexes/annex-c-requirements/start" text:style-name="Internet_20_link" text:visited-style-name="Visited_20_Internet_20_Link">Annex C: Requirements</text:a> to the Crucible pages that reference them.</text:p>
      <text:p text:style-name="Text_20_body">Annex C remains the canonical source for requirement titles, Statements, rationale, and verification information. Annex D provides traceability links and coverage information without restating or redefining the requirements.</text:p>
      <text:h text:style-name="Heading_20_2" text:outline-level="2"><text:bookmark-start text:name="__RefHeading___requirements_traceability_index_2"/><text:bookmark-start text:name="requirements_traceability_index"/>Requirements Traceability Index<text:bookmark-end text:name="__RefHeading___requirements_traceability_index_2"/><text:bookmark-end text:name="requirements_traceability_index"/></text:h>
      <text:p text:style-name="Text_20_body">The Requirements Traceability Index lists the canonical leaf requirements alphabetically by title.</text:p>
      <text:p text:style-name="Text_20_body">The <text:span text:style-name="Strong_20_Emphasis">Requirement Title</text:span> column links to the canonical requirement page. The <text:span text:style-name="Strong_20_Emphasis">Referenced By</text:span> column identifies the Crucible pages that link to that requirement.</text:p>
      <text:p text:style-name="Text_20_body">A requirement with no references requires review to determine whether:</text:p>
      <text:p text:style-name="Text_20_body">The requirement lacks ConOps coverageThe requirement belongs outside the ConOpsThe requirement represents a future capabilityThe requirement page or backlink is incompleteThe requirement requires an additional operational page</text:p>
      <table:table table:style-name="Table">
        <table:table-column/>
        <table:table-column/>
        <table:table-row>
          <table:table-cell office:value-type="string" table:style-name="tableheader">
            <text:p text:style-name="Table_20_Heading"> Requirement Title </text:p>
          </table:table-cell>
          <table:table-cell office:value-type="string" table:style-name="tableheader">
            <text:p text:style-name="Table_20_Heading"> Referenced By </text:p>
          </table:table-cell>
        </table:table-row>
        <table:table-row>
          <table:table-cell office:value-type="string" table:style-name="tablecell">
            <text:p text:style-name="tablealignleft"> <text:a xlink:type="simple" xlink:href="https://wiki.didosolutions.com/dido/02-crusible/99-annexes/annex-c-requirements/01-mission-objectives/mo-005/mo-005f" text:style-name="Internet_20_link" text:visited-style-name="Visited_20_Internet_20_Link">MO-005f — Approved Infrastructure Baseline Preserva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5/mo-005d" text:style-name="Internet_20_link" text:visited-style-name="Visited_20_Internet_20_Link">MO-005d — Approved Infrastructure Baseline Selec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5-air-gap-operations/fr-ag-002" text:style-name="Internet_20_link" text:visited-style-name="Visited_20_Internet_20_Link">FR-AG-002 — Artifact Export Package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5-air-gap-operations/fr-ag-003" text:style-name="Internet_20_link" text:visited-style-name="Visited_20_Internet_20_Link">FR-AG-003 — Artifact Import Package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9/fr-comp-009c" text:style-name="Internet_20_link" text:visited-style-name="Visited_20_Internet_20_Link">FR-COMP-009c — Authorization to Operate Evidence</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4/mo-004c" text:style-name="Internet_20_link" text:visited-style-name="Visited_20_Internet_20_Link">MO-004c — Authorized Resource Use</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8-devsecops-integration/fr-dso-004" text:style-name="Internet_20_link" text:visited-style-name="Visited_20_Internet_20_Link">FR-DSO-004 — Automated Build Execu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8-devsecops-integration/fr-dso-005" text:style-name="Internet_20_link" text:visited-style-name="Visited_20_Internet_20_Link">FR-DSO-005 — Automated Deployment Execu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8-devsecops-integration/fr-dso-006" text:style-name="Internet_20_link" text:visited-style-name="Visited_20_Internet_20_Link">FR-DSO-006 — Automated Validation Execu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5-air-gap-operations/fr-ag-004" text:style-name="Internet_20_link" text:visited-style-name="Visited_20_Internet_20_Link">FR-AG-004 — Baseline Synchroniza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2-image-management/fr-img-002" text:style-name="Internet_20_link" text:visited-style-name="Visited_20_Internet_20_Link">FR-IMG-002 — Build Container Image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2-image-management/fr-img-001" text:style-name="Internet_20_link" text:visited-style-name="Visited_20_Internet_20_Link">FR-IMG-001 — Build Virtual Machine Image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10-dependency-capture-and-offline-transfer/fr-depc-001" text:style-name="Internet_20_link" text:visited-style-name="Visited_20_Internet_20_Link">FR-DEPC-001 — Capture Build Dependencie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8-devsecops-integration/fr-dso-003" text:style-name="Internet_20_link" text:visited-style-name="Visited_20_Internet_20_Link">FR-DSO-003 — CI/CD Pipeline Integra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2-operational-requirements/or-003/or-003a" text:style-name="Internet_20_link" text:visited-style-name="Visited_20_Internet_20_Link">OR-003a — Classified Environment Operation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4-multi-cloud-management/fr-mc-001" text:style-name="Internet_20_link" text:visited-style-name="Visited_20_Internet_20_Link">FR-MC-001 — Cloud Provider Abstrac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11-management-interfaces/fr-ui-002" text:style-name="Internet_20_link" text:visited-style-name="Visited_20_Internet_20_Link">FR-UI-002 — Command-Line Interface</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1/mo-001e" text:style-name="Internet_20_link" text:visited-style-name="Visited_20_Internet_20_Link">MO-001e — Compliance Baseline Conformance</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1/start" text:style-name="Internet_20_link" text:visited-style-name="Visited_20_Internet_20_Link">FR-COMP-001 — Compliance Baseline Definition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4/start" text:style-name="Internet_20_link" text:visited-style-name="Visited_20_Internet_20_Link">FR-COMP-004 — Compliance Evidence Artifact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10/fr-comp-010b" text:style-name="Internet_20_link" text:visited-style-name="Visited_20_Internet_20_Link">FR-COMP-010b — Compliance Finding Association Preserva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10/fr-comp-010a" text:style-name="Internet_20_link" text:visited-style-name="Visited_20_Internet_20_Link">FR-COMP-010a — Compliance Finding Transfer Bundle Inclus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2-operational-requirements/or-001/or-001f" text:style-name="Internet_20_link" text:visited-style-name="Visited_20_Internet_20_Link">OR-001f — Compliance Officer Operation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3/start" text:style-name="Internet_20_link" text:visited-style-name="Visited_20_Internet_20_Link">FR-COMP-003 — Compliance Reporting</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8/fr-comp-008a" text:style-name="Internet_20_link" text:visited-style-name="Visited_20_Internet_20_Link">FR-COMP-008a — Compliance Scanning Abstrac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2/start" text:style-name="Internet_20_link" text:visited-style-name="Visited_20_Internet_20_Link">FR-COMP-002 — Compliance Scanning Tool Integra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9-baseline-composition-and-workspace/fr-bas-002" text:style-name="Internet_20_link" text:visited-style-name="Visited_20_Internet_20_Link">FR-BAS-002 — Compose Selected Baseline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2-operational-requirements/or-004/or-004a" text:style-name="Internet_20_link" text:visited-style-name="Visited_20_Internet_20_Link">OR-004a — Concurrent Environment Deployment</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2-operational-requirements/or-004/or-004b" text:style-name="Internet_20_link" text:visited-style-name="Visited_20_Internet_20_Link">OR-004b — Concurrent Environment Management</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1-configuration-management/fr-cfg-005" text:style-name="Internet_20_link" text:visited-style-name="Visited_20_Internet_20_Link">FR-CFG-005 — Configuration Version History</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4/mo-004a" text:style-name="Internet_20_link" text:visited-style-name="Visited_20_Internet_20_Link">MO-004a — Connected Environment Operation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9-baseline-composition-and-workspace/fr-bas-001" text:style-name="Internet_20_link" text:visited-style-name="Visited_20_Internet_20_Link">FR-BAS-001 — Consume Baseline Repositories from a Workspace</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2-operational-requirements/or-003/or-003f" text:style-name="Internet_20_link" text:visited-style-name="Visited_20_Internet_20_Link">OR-003f — Cross-Domain Transfer Control</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3/mo-003a" text:style-name="Internet_20_link" text:visited-style-name="Visited_20_Internet_20_Link">MO-003a — Cross-Platform Deployment</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7/start" text:style-name="Internet_20_link" text:visited-style-name="Visited_20_Internet_20_Link">FR-COMP-007 — Custom Compliance Framework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1-configuration-management/fr-cfg-001" text:style-name="Internet_20_link" text:visited-style-name="Visited_20_Internet_20_Link">FR-CFG-001 — Declarative Infrastructure Configura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10-dependency-capture-and-offline-transfer/fr-depc-005" text:style-name="Internet_20_link" text:visited-style-name="Visited_20_Internet_20_Link">FR-DEPC-005 — Dependency Store Implementation Independence</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4" text:style-name="Internet_20_link" text:visited-style-name="Visited_20_Internet_20_Link">FR-DEP-004 — Deploy Containerized Workload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1" text:style-name="Internet_20_link" text:visited-style-name="Visited_20_Internet_20_Link">FR-DEP-001 — Deploy Infrastructure Resource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3" text:style-name="Internet_20_link" text:visited-style-name="Visited_20_Internet_20_Link">FR-DEP-003 — Deploy Kubernetes Cluster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5" text:style-name="Internet_20_link" text:visited-style-name="Visited_20_Internet_20_Link">FR-DEP-005 — Deploy Platform Service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2" text:style-name="Internet_20_link" text:visited-style-name="Visited_20_Internet_20_Link">FR-DEP-002 — Deploy Virtual Machine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2-operational-requirements/or-002/or-002b" text:style-name="Internet_20_link" text:visited-style-name="Visited_20_Internet_20_Link">OR-002b — Deployment Acceptance Assessment</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2-operational-requirements/or-002/or-002c" text:style-name="Internet_20_link" text:visited-style-name="Visited_20_Internet_20_Link">OR-002c — Deployment Acceptance Record</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1/mo-001b" text:style-name="Internet_20_link" text:visited-style-name="Visited_20_Internet_20_Link">MO-001b — Deployment Dura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4-multi-cloud-management/fr-mc-003" text:style-name="Internet_20_link" text:visited-style-name="Visited_20_Internet_20_Link">FR-MC-003 — Deployment Portability Across Cloud Provider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6" text:style-name="Internet_20_link" text:visited-style-name="Visited_20_Internet_20_Link">FR-DEP-006 — Deployment Rollback</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2-operational-requirements/or-002/or-002a" text:style-name="Internet_20_link" text:visited-style-name="Visited_20_Internet_20_Link">OR-002a — Deployment to a Supported Target</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5-air-gap-operations/fr-ag-005" text:style-name="Internet_20_link" text:visited-style-name="Visited_20_Internet_20_Link">FR-AG-005 — Deployment Traceability Across Disconnected Environment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7" text:style-name="Internet_20_link" text:visited-style-name="Visited_20_Internet_20_Link">FR-DEP-007 — Deployment Valida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2-operational-requirements/or-001/or-001a" text:style-name="Internet_20_link" text:visited-style-name="Visited_20_Internet_20_Link">OR-001a — Developer Operation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2-operational-requirements/or-001/or-001b" text:style-name="Internet_20_link" text:visited-style-name="Visited_20_Internet_20_Link">OR-001b — DevSecOps Engineer Operation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5/start" text:style-name="Internet_20_link" text:visited-style-name="Visited_20_Internet_20_Link">FR-COMP-005 — DISA STIG Compliance Baseline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5-air-gap-operations/fr-ag-001" text:style-name="Internet_20_link" text:visited-style-name="Visited_20_Internet_20_Link">FR-AG-001 — Disconnected Deployment Operation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4/mo-004b" text:style-name="Internet_20_link" text:visited-style-name="Visited_20_Internet_20_Link">MO-004b — Disconnected Environment Operation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4/mo-004d" text:style-name="Internet_20_link" text:visited-style-name="Visited_20_Internet_20_Link">MO-004d — Disconnected Resource Availability</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2-operational-requirements/or-005" text:style-name="Internet_20_link" text:visited-style-name="Visited_20_Internet_20_Link">or-005</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4-multi-cloud-management/fr-mc-005" text:style-name="Internet_20_link" text:visited-style-name="Visited_20_Internet_20_Link">FR-MC-005 — Edge Deployment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1-configuration-management/fr-cfg-004" text:style-name="Internet_20_link" text:visited-style-name="Visited_20_Internet_20_Link">FR-CFG-004 — Environment Inheritance</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6/start" text:style-name="Internet_20_link" text:visited-style-name="Visited_20_Internet_20_Link">FR-COMP-006 — FedRAMP Baseline Definition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8-devsecops-integration/fr-dso-001" text:style-name="Internet_20_link" text:visited-style-name="Visited_20_Internet_20_Link">FR-DSO-001 — Git-Based Workflow Integra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8-devsecops-integration/fr-dso-002" text:style-name="Internet_20_link" text:visited-style-name="Visited_20_Internet_20_Link">FR-DSO-002 — GitOps Workflow Integra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4-multi-cloud-management/fr-mc-004" text:style-name="Internet_20_link" text:visited-style-name="Visited_20_Internet_20_Link">FR-MC-004 — Hybrid-Cloud Deployment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2-image-management/fr-img-006" text:style-name="Internet_20_link" text:visited-style-name="Visited_20_Internet_20_Link">FR-IMG-006 — Image Promotion Workflow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2-image-management/fr-img-004" text:style-name="Internet_20_link" text:visited-style-name="Visited_20_Internet_20_Link">FR-IMG-004 — Image Signing</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2-image-management/fr-img-005" text:style-name="Internet_20_link" text:visited-style-name="Visited_20_Internet_20_Link">FR-IMG-005 — Image Verifica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2-image-management/fr-img-003" text:style-name="Internet_20_link" text:visited-style-name="Visited_20_Internet_20_Link">FR-IMG-003 — Immutable Infrastructure Workflow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2-operational-requirements/or-003/or-003e" text:style-name="Internet_20_link" text:visited-style-name="Visited_20_Internet_20_Link">OR-003e — Information Handling Rule Enforcement</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1-configuration-management/fr-cfg-002" text:style-name="Internet_20_link" text:visited-style-name="Visited_20_Internet_20_Link">FR-CFG-002 — Infrastructure as Code</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5/mo-005a" text:style-name="Internet_20_link" text:visited-style-name="Visited_20_Internet_20_Link">MO-005a — Infrastructure Baseline Artifact Management</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5/mo-005b" text:style-name="Internet_20_link" text:visited-style-name="Visited_20_Internet_20_Link">MO-005b — Infrastructure Baseline Identifica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5/mo-005e" text:style-name="Internet_20_link" text:visited-style-name="Visited_20_Internet_20_Link">MO-005e — Infrastructure Baseline Reuse</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5/mo-005c" text:style-name="Internet_20_link" text:visited-style-name="Visited_20_Internet_20_Link">MO-005c — Infrastructure Baseline Revision Control</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5/mo-005g" text:style-name="Internet_20_link" text:visited-style-name="Visited_20_Internet_20_Link">MO-005g — Infrastructure Deployment Baseline Traceability</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1/mo-001a" text:style-name="Internet_20_link" text:visited-style-name="Visited_20_Internet_20_Link">MO-001a — Infrastructure Environment Crea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6/mo-006e" text:style-name="Internet_20_link" text:visited-style-name="Visited_20_Internet_20_Link">MO-006e — Infrastructure Environment Retirement</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6/mo-006b" text:style-name="Internet_20_link" text:visited-style-name="Visited_20_Internet_20_Link">MO-006b — Infrastructure Lifecycle Initia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6/mo-006c" text:style-name="Internet_20_link" text:visited-style-name="Visited_20_Internet_20_Link">MO-006c — Infrastructure Lifecycle State Recording</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6/mo-006d" text:style-name="Internet_20_link" text:visited-style-name="Visited_20_Internet_20_Link">MO-006d — Infrastructure Lifecycle Transition Execu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3/mo-003d" text:style-name="Internet_20_link" text:visited-style-name="Visited_20_Internet_20_Link">MO-003d — Limitation of Provider-Specific Dependencie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2/mo-002a" text:style-name="Internet_20_link" text:visited-style-name="Visited_20_Internet_20_Link">MO-002a — Maximum Platform Deployment Dura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8/fr-comp-008b" text:style-name="Internet_20_link" text:visited-style-name="Visited_20_Internet_20_Link">FR-COMP-008b — Multiple Operating-System Support</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6/mo-006a" text:style-name="Internet_20_link" text:visited-style-name="Visited_20_Internet_20_Link">MO-006a — Operational Lifecycle Associa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9-baseline-composition-and-workspace/fr-bas-004" text:style-name="Internet_20_link" text:visited-style-name="Visited_20_Internet_20_Link">FR-BAS-004 — Perform Noninteractive Workspace Execu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2/mo-002b" text:style-name="Internet_20_link" text:visited-style-name="Visited_20_Internet_20_Link">MO-002b — Platform Deployment Duration Reduc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2-operational-requirements/or-001/or-001c" text:style-name="Internet_20_link" text:visited-style-name="Visited_20_Internet_20_Link">OR-001c — Platform Engineer Operation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10-dependency-capture-and-offline-transfer/fr-depc-004" text:style-name="Internet_20_link" text:visited-style-name="Visited_20_Internet_20_Link">FR-DEPC-004 — Populate Offline Repositorie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10-dependency-capture-and-offline-transfer/fr-depc-002" text:style-name="Internet_20_link" text:visited-style-name="Visited_20_Internet_20_Link">FR-DEPC-002 — Preserve Dependencies in a Dependency Store</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9-baseline-composition-and-workspace/fr-bas-003" text:style-name="Internet_20_link" text:visited-style-name="Visited_20_Internet_20_Link">FR-BAS-003 — Process Predeployment and Postdeployment Step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10-dependency-capture-and-offline-transfer/fr-depc-003" text:style-name="Internet_20_link" text:visited-style-name="Visited_20_Internet_20_Link">FR-DEPC-003 — Produce a Transfer Bundle</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3/mo-003b" text:style-name="Internet_20_link" text:visited-style-name="Visited_20_Internet_20_Link">MO-003b — Provider-Independent Crucible Description</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3/mo-003c" text:style-name="Internet_20_link" text:visited-style-name="Visited_20_Internet_20_Link">MO-003c — Provider-Independent Infrastructure Baseline</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4-multi-cloud-management/fr-mc-002" text:style-name="Internet_20_link" text:visited-style-name="Visited_20_Internet_20_Link">FR-MC-002 — Provider-Specific Extension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1/mo-001c" text:style-name="Internet_20_link" text:visited-style-name="Visited_20_Internet_20_Link">MO-001c — Reproducibility</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1-configuration-management/fr-cfg-003" text:style-name="Internet_20_link" text:visited-style-name="Visited_20_Internet_20_Link">FR-CFG-003 — Reusable Infrastructure Blueprint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9/fr-comp-009b" text:style-name="Internet_20_link" text:visited-style-name="Visited_20_Internet_20_Link">FR-COMP-009b — Risk Management Framework Evidence</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1-mission-objectives/mo-001/mo-001d" text:style-name="Internet_20_link" text:visited-style-name="Visited_20_Internet_20_Link">MO-001d — Security Baseline Conformance</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9/fr-comp-009a" text:style-name="Internet_20_link" text:visited-style-name="Visited_20_Internet_20_Link">FR-COMP-009a — Security Control Traceability Matrix Evidence</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2-operational-requirements/or-003/or-003g" text:style-name="Internet_20_link" text:visited-style-name="Visited_20_Internet_20_Link">OR-003g — Security Domain Access Control</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2-operational-requirements/or-003/or-003d" text:style-name="Internet_20_link" text:visited-style-name="Visited_20_Internet_20_Link">OR-003d — Security Domain Information Enforcement</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2-operational-requirements/or-003/or-003c" text:style-name="Internet_20_link" text:visited-style-name="Visited_20_Internet_20_Link">OR-003c — Security Domain Resource Enforcement</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2-operational-requirements/or-001/or-001e" text:style-name="Internet_20_link" text:visited-style-name="Visited_20_Internet_20_Link">OR-001e — Security Engineer Operation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11-management-interfaces/fr-ui-001" text:style-name="Internet_20_link" text:visited-style-name="Visited_20_Internet_20_Link">FR-UI-001 — Shared Interface Operation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2-operational-requirements/or-001/or-001d" text:style-name="Internet_20_link" text:visited-style-name="Visited_20_Internet_20_Link">OR-001d — System Administrator Operation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2-operational-requirements/or-003/or-003b" text:style-name="Internet_20_link" text:visited-style-name="Visited_20_Internet_20_Link">OR-003b — Unclassified Environment Operations</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11-management-interfaces/fr-ui-003" text:style-name="Internet_20_link" text:visited-style-name="Visited_20_Internet_20_Link">FR-UI-003 — Web-Based User Interface</text:a> </text:p>
          </table:table-cell>
          <table:table-cell office:value-type="string" table:style-name="tablecell"/>
        </table:table-row>
      </table:table>
      <text:h text:style-name="Heading_20_2" text:outline-level="2"><text:bookmark-start text:name="__RefHeading___notes_for_editors_3"/><text:bookmark-start text:name="notes_for_editors"/>Notes for Editors<text:bookmark-end text:name="__RefHeading___notes_for_editors_3"/><text:bookmark-end text:name="notes_for_editors"/></text:h>
      <text:p text:style-name="Text_20_body">Each requirement title is displayed from the canonical requirement pageDo not add custom display text to requirement linksConfirm the canonical page title and namespace for each requirementAdd every remaining Annex C leaf requirementExclude true parent requirements that contain child requirementsRetain <text:span text:style-name="Source_20_Text">start</text:span> for leaf requirements implemented as namespace index pagesSort the completed table alphabetically by the displayed canonical page titleTreat a requirement with no returned backlinks as requiring coverage review</text:p>
      <text:p text:style-name="Horizontal_20_Line"/>
      <text:p text:style-name="Plugin_Wrap_Paragraph_Centered">© 2026 Dido Solutions, Inc. and Jackrabbit Consulting, Inc.</text:p>
      <text:h text:style-name="Heading_20_2" text:outline-level="2"><text:bookmark-start text:name="__RefHeading___notes_for_editors_4"/><text:bookmark-start text:name="notes_for_editors1"/>Notes for Editors<text:bookmark-end text:name="__RefHeading___notes_for_editors_4"/><text:bookmark-end text:name="notes_for_editors1"/></text:h>
      <text:p text:style-name="Text_20_body">Confirm each displayed title against the canonical requirement pageAdd every remaining Annex C leaf requirementExclude parent requirements that contain child requirementsRetain <text:span text:style-name="Source_20_Text">start</text:span> for leaf requirements implemented as namespace index pagesSort the final table alphabetically by canonical displayed titleA requirement with no returned backlinks requires coverage review</text:p>
      <text:p text:style-name="Horizontal_20_Line"/>
      <text:p text:style-name="Plugin_Wrap_Paragraph_Centered">© 2026 Dido Solutions, Inc. and Jackrabbit Consulting, Inc.</text:p>
      <text:h text:style-name="Heading_20_2" text:outline-level="2"><text:bookmark-start text:name="__RefHeading___contents_5"/><text:bookmark-start text:name="contents"/>Contents<text:bookmark-end text:name="__RefHeading___contents_5"/><text:bookmark-end text:name="contents"/></text:h>
      <text:a xlink:type="simple" xlink:href="https://wiki.didosolutions.com/dido/02-crusible/99-annexes/annex-d-requirements-traceability/d-01-mission-objective-traceability" text:style-name="Internet_20_link" text:visited-style-name="Visited_20_Internet_20_Link">D.1 Mission Objective Traceability</text:a>
      <text:a xlink:type="simple" xlink:href="https://wiki.didosolutions.com/dido/02-crusible/99-annexes/annex-d-requirements-traceability/d-02-operational-requirement-traceability" text:style-name="Internet_20_link" text:visited-style-name="Visited_20_Internet_20_Link">D.2 Operational Requirement Traceability</text:a>
      <text:a xlink:type="simple" xlink:href="https://wiki.didosolutions.com/dido/02-crusible/99-annexes/annex-d-requirements-traceability/d-03-functional-requirement-traceability" text:style-name="Internet_20_link" text:visited-style-name="Visited_20_Internet_20_Link">D.3 Functional Requirement Traceability</text:a>
      <text:a xlink:type="simple" xlink:href="https://wiki.didosolutions.com/dido/02-crusible/99-annexes/annex-d-requirements-traceability/d-04-cross-cutting-requirement-traceability" text:style-name="Internet_20_link" text:visited-style-name="Visited_20_Internet_20_Link">D.4 Cross-Cutting Requirement Traceability</text:a>
      <text:a xlink:type="simple" xlink:href="https://wiki.didosolutions.com/dido/02-crusible/99-annexes/annex-d-requirements-traceability/d-05-requirements-coverage-summary" text:style-name="Internet_20_link" text:visited-style-name="Visited_20_Internet_20_Link">D.5 Requirements Coverage Summary</text:a>
      <text:a xlink:type="simple" xlink:href="https://wiki.didosolutions.com/dido/02-crusible/99-annexes/annex-d-requirements-traceability/d-06-uncovered-and-partially-covered-requirements" text:style-name="Internet_20_link" text:visited-style-name="Visited_20_Internet_20_Link">D.6 Uncovered and Partially Covered Requirements</text:a>
      <text:h text:style-name="Heading_20_2" text:outline-level="2"><text:bookmark-start text:name="__RefHeading___traceability_rules_6"/><text:bookmark-start text:name="traceability_rules"/>Traceability Rules<text:bookmark-end text:name="__RefHeading___traceability_rules_6"/><text:bookmark-end text:name="traceability_rules"/></text:h>
      <text:p text:style-name="Text_20_body">The traceability information follows these rules:</text:p>
      <text:p text:style-name="Text_20_body">Include only canonical leaf requirementsTreat a requirement implemented as a namespace <text:span text:style-name="Source_20_Text">start</text:span> page as a leaf when it has no child requirementsExclude parent requirements that have leaf childrenLink each requirement title to its canonical Annex C pageSort the Requirements Traceability Index alphabetically by displayed titleIdentify every Crucible page that directly references the requirementDo not copy or paraphrase the canonical requirement StatementRecord requirements without references as uncovered until reviewedRecord ConOps pages without supporting requirements as unsupported until reviewed</text:p>
      <text:h text:style-name="Heading_20_2" text:outline-level="2"><text:bookmark-start text:name="__RefHeading___coverage_status_7"/><text:bookmark-start text:name="coverage_status"/>Coverage Status<text:bookmark-end text:name="__RefHeading___coverage_status_7"/><text:bookmark-end text:name="coverage_status"/></text:h>
      <text:p text:style-name="Text_20_body">Detailed traceability pages can use the following coverage statuses:</text:p>
      <table:table table:style-name="Table">
        <table:table-column/>
        <table:table-column/>
        <table:table-row>
          <table:table-cell office:value-type="string" table:style-name="tableheader">
            <text:p text:style-name="Table_20_Heading"> Status </text:p>
          </table:table-cell>
          <table:table-cell office:value-type="string" table:style-name="tableheader">
            <text:p text:style-name="Table_20_Heading"> Meaning </text:p>
          </table:table-cell>
        </table:table-row>
        <table:table-row>
          <table:table-cell office:value-type="string" table:style-name="tablecell">
            <text:p text:style-name="tablealignleft"> <text:span text:style-name="Strong_20_Emphasis">Complete</text:span> </text:p>
          </table:table-cell>
          <table:table-cell office:value-type="string" table:style-name="tablecell">
            <text:p text:style-name="tablealignleft"> The referenced Crucible content provides operational coverage consistent with the requirement Statement </text:p>
          </table:table-cell>
        </table:table-row>
        <table:table-row>
          <table:table-cell office:value-type="string" table:style-name="tablecell">
            <text:p text:style-name="tablealignleft"> <text:span text:style-name="Strong_20_Emphasis">Partial</text:span> </text:p>
          </table:table-cell>
          <table:table-cell office:value-type="string" table:style-name="tablecell">
            <text:p text:style-name="tablealignleft"> The referenced content addresses only part of the requirement Statement </text:p>
          </table:table-cell>
        </table:table-row>
        <table:table-row>
          <table:table-cell office:value-type="string" table:style-name="tablecell">
            <text:p text:style-name="tablealignleft"> <text:span text:style-name="Strong_20_Emphasis">Not Covered</text:span> </text:p>
          </table:table-cell>
          <table:table-cell office:value-type="string" table:style-name="tablecell">
            <text:p text:style-name="tablealignleft"> No current Crucible page provides identifiable coverage </text:p>
          </table:table-cell>
        </table:table-row>
        <table:table-row>
          <table:table-cell office:value-type="string" table:style-name="tablecell">
            <text:p text:style-name="tablealignleft"> <text:span text:style-name="Strong_20_Emphasis">Outside ConOps Scope</text:span> </text:p>
          </table:table-cell>
          <table:table-cell office:value-type="string" table:style-name="tablecell">
            <text:p text:style-name="tablealignleft"> The requirement applies to another specification, design, implementation, verification, or governance artifact </text:p>
          </table:table-cell>
        </table:table-row>
        <table:table-row>
          <table:table-cell office:value-type="string" table:style-name="tablecell">
            <text:p text:style-name="tablealignleft"> <text:span text:style-name="Strong_20_Emphasis">Future Capability</text:span> </text:p>
          </table:table-cell>
          <table:table-cell office:value-type="string" table:style-name="tablecell">
            <text:p text:style-name="tablealignleft"> The requirement applies to a capability outside the current operational baseline </text:p>
          </table:table-cell>
        </table:table-row>
        <table:table-row>
          <table:table-cell office:value-type="string" table:style-name="tablecell">
            <text:p text:style-name="tablealignleft"> <text:span text:style-name="Strong_20_Emphasis">Review Required</text:span> </text:p>
          </table:table-cell>
          <table:table-cell office:value-type="string" table:style-name="tablecell">
            <text:p text:style-name="tablealignleft"> The available requirement or coverage information is insufficient to determine the appropriate status </text:p>
          </table:table-cell>
        </table:table-row>
      </table:table>
      <text:h text:style-name="Heading_20_2" text:outline-level="2"><text:bookmark-start text:name="__RefHeading___relationship_to_annex_e_8"/><text:bookmark-start text:name="relationship_to_annex_e"/>Relationship to Annex E<text:bookmark-end text:name="__RefHeading___relationship_to_annex_e_8"/><text:bookmark-end text:name="relationship_to_annex_e"/></text:h>
      <text:p text:style-name="Text_20_body"><text:a xlink:type="simple" xlink:href="https://wiki.didosolutions.com/dido/02-crusible/99-annexes/annex-e-issues/start" text:style-name="Internet_20_link" text:visited-style-name="Visited_20_Internet_20_Link">Annex E: Issues</text:a> records problems discovered during traceability review.</text:p>
      <text:p text:style-name="Text_20_body">Examples include:</text:p>
      <text:p text:style-name="Text_20_body">A requirement without operational coverageA ConOps capability without a supporting requirementA requirement that requires further decompositionAn ambiguous or incomplete requirement StatementAn incorrect parent or leaf classificationA missing requirement pageAn inconsistent requirement namespace or titleA proposed future capabilityAnnex D records the traceability condition. Annex E records the issue and its resolution status.</text:p>
      <text:h text:style-name="Heading_20_2" text:outline-level="2"><text:bookmark-start text:name="__RefHeading___notes_for_editors_9"/><text:bookmark-start text:name="notes_for_editors2"/>Notes for Editors<text:bookmark-end text:name="__RefHeading___notes_for_editors_9"/><text:bookmark-end text:name="notes_for_editors2"/></text:h>
      <text:p text:style-name="Text_20_body">Populate the Requirements Traceability Index only after confirming the complete Annex C leaf-requirement inventory.</text:p>
      <text:p text:style-name="Text_20_body">Do not list true parent requirements when their leaf children provide the normative Statements.</text:p>
      <text:p text:style-name="Text_20_body">Where a leaf requirement uses a namespace <text:span text:style-name="Source_20_Text">start</text:span> page for numerical ordering, link to the actual <text:span text:style-name="Source_20_Text">start</text:span> page.</text:p>
      <text:p text:style-name="Text_20_body">The <text:span text:style-name="Strong_20_Emphasis">Referenced By</text:span> column should derive from direct links to the canonical requirement page wherever the available DokuWiki backlink mechanism permits dynamic genera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19::11:57</meta:creation-date>
    <dc:creator>Generated</dc:creator>
    <dc:date>2026-08-23T19::11:57</dc:date>
    <dc:language>en-US</dc:language>
    <meta:editing-cycles>1</meta:editing-cycles>
    <meta:editing-duration>PT0S</meta:editing-duration>
    <dc:title>dido:02-crusible:99-annexes:annex-d-requirements-traceability:start</dc:title>
  </office:meta>
</office:document-meta>
</file>