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11-management-interfaces:start"/><text:bookmark-start text:name="__RefHeading___c.3.11_management_interfaces_1"/><text:bookmark-start text:name="c.3.11_management_interfaces"/>C.3.11 Management Interfaces<text:bookmark-end text:name="__RefHeading___c.3.11_management_interfaces_1"/><text:bookmark-end text:name="c.3.11_management_interfaces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Management Interfaces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presents a web-based interface for managing multiple <text:a xlink:type="simple" xlink:href="https://wiki.didosolutions.com/dido/99_annexes/annex-b-terms-and-definitions/i/infrastructure_environment" text:style-name="Internet_20_link" text:visited-style-name="Visited_20_Internet_20_Link">Infrastructure Environments</text:a> and ensures that the web interface uses the same engine and command-line capabilities as the primary command-line interface.</text:p>
      <text:p text:style-name="Text_20_body">Together, these requirements establish an additional management interface without replacing or duplicating the primary command-line execution path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a xlink:type="simple" xlink:href="https://wiki.didosolutions.com/dido/02-crusible/99-annexes/annex-c-requirements/03-functional-requirements/03-11-management-interfaces/fr-ui-001" text:style-name="Internet_20_link" text:visited-style-name="Visited_20_Internet_20_Link">FR-UI-001 — Web-Based Management Interface</text:a>
      <text:a xlink:type="simple" xlink:href="https://wiki.didosolutions.com/dido/02-crusible/99-annexes/annex-c-requirements/03-functional-requirements/03-11-management-interfaces/fr-ui-002" text:style-name="Internet_20_link" text:visited-style-name="Visited_20_Internet_20_Link">FR-UI-002 — Shared Management Engine and Command-Line Capabilities</text:a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UI-001</text:span> through <text:span text:style-name="Source_20_Text">FR-UI-002</text:span>.</text:p>
      <text:p text:style-name="Text_20_body">These requirements apply to Phase 2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applicable interface, managed Infrastructure Environment information, shared engine capability, command-line operation, and required result.</text:p>
      <text:p text:style-name="Text_20_body">The web-based management application should remain an additional interface. The command-line interface remains the primary interface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4:00</meta:creation-date>
    <dc:creator>Generated</dc:creator>
    <dc:date>2026-08-24T00::44:00</dc:date>
    <dc:language>en-US</dc:language>
    <meta:editing-cycles>1</meta:editing-cycles>
    <meta:editing-duration>PT0S</meta:editing-duration>
    <dc:title>dido:02-crusible:99-annexes:annex-c-requirements:03-functional-requirements:03-11-management-interfaces:start</dc:title>
  </office:meta>
</office:document-meta>
</file>