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11-management-interfaces:fr-ui-002"/><text:bookmark-start text:name="__RefHeading___fr-ui-002_command-line_interface_1"/><text:bookmark-start text:name="fr-ui-002_command-line_interface"/>FR-UI-002 — Command-Line Interface<text:bookmark-end text:name="__RefHeading___fr-ui-002_command-line_interface_1"/><text:bookmark-end text:name="fr-ui-002_command-line_interface"/></text:h>
      <text:p text:style-name="Text_20_body"><text:a xlink:type="simple" xlink:href="https://wiki.didosolutions.com/dido/02-crusible/99-annexes/annex-c-requirements/03-functional-requirements/03-11-management-interfaces/start" text:style-name="Internet_20_link" text:visited-style-name="Visited_20_Internet_20_Link">Go to C.3.11 Crucible Interfa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ovide a <text:a xlink:type="simple" xlink:href="https://wiki.didosolutions.com/dido/99_annexes/annex-b-terms-and-definitions/c/cli" text:style-name="Internet_20_link" text:visited-style-name="Visited_20_Internet_20_Link">Command-Line Interface (CLI)</text:a> for invoking Crucible operations.</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UI-002The Original Requirement requires the web-based interface to use the same engine and command-line capabilities as the primary command-line interface.<text:a xlink:type="simple" xlink:href="https://wiki.didosolutions.com/dido/02-crusible/99-annexes/annex-b/cr-001" text:style-name="Internet_20_link" text:visited-style-name="Visited_20_Internet_20_Link">[C1]</text:a></text:p>
      <text:p text:style-name="Text_20_body">FR-UI-002:</text:p>
      <text:p text:style-name="Text_20_body">Identifies <text:a xlink:type="simple" xlink:href="https://wiki.didosolutions.com/dido/99_annexes/annex-b-terms-and-definitions/c/crucible" text:style-name="Internet_20_link" text:visited-style-name="Visited_20_Internet_20_Link">Crucible</text:a> as the required systemIdentifies the primary command-line interface as a <text:a xlink:type="simple" xlink:href="https://wiki.didosolutions.com/dido/99_annexes/annex-b-terms-and-definitions/c/cli" text:style-name="Internet_20_link" text:visited-style-name="Visited_20_Internet_20_Link">Command-Line Interface (CLI)</text:a>Expresses the command-line capability as a direct and independently verifiable requirementSeparates provision of the Command-Line Interface from shared interface operationsSeparates provision of the Command-Line Interface from provision of the Web-Based User InterfaceFR-UI-001 separately governs operations exposed through both interfaces.</text:p>
      <text:p text:style-name="Text_20_body">FR-UI-003 separately requires the Web-Based User Interface.</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c/cli" text:style-name="Internet_20_link" text:visited-style-name="Visited_20_Internet_20_Link">Command-Line Interface (CLI)</text:a> provides a text-based interface through which people and automated processes can invoke Crucible operations.</text:p>
      <text:p text:style-name="Text_20_body">The Command-Line Interface supports:</text:p>
      <text:p text:style-name="Text_20_body">Interactive terminal useShell scriptsAutomated <text:a xlink:type="simple" xlink:href="https://wiki.didosolutions.com/dido/99_annexes/annex-b-terms-and-definitions/w/workflow" text:style-name="Internet_20_link" text:visited-style-name="Visited_20_Internet_20_Link">Workflows</text:a><text:a xlink:type="simple" xlink:href="https://wiki.didosolutions.com/dido/99_annexes/annex-b-terms-and-definitions/c/ci_cd_pipeline" text:style-name="Internet_20_link" text:visited-style-name="Visited_20_Internet_20_Link">CI/CD Pipelines</text:a>Noninteractive executionProviding a Command-Line Interface allows Crucible operations to participate in repeatable and automated processes without requiring interaction through a graphical interface.</text:p>
      <text:p text:style-name="Text_20_body">This requirement establishes a Command-Line Interface without prescribing:</text:p>
      <text:p text:style-name="Text_20_body">A particular command shellA particular terminal applicationA particular command syntaxParticular command namesParticular options or argumentsA particular output formatA particular scripting languageA particular authentication mechanismA particular operating systemA particular internal implementationA particular set of Crucible operationsSeparate requirements, architecture specifications, interface specifications, security requirements, and command profiles govern those subject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li" text:style-name="Internet_20_link" text:visited-style-name="Visited_20_Internet_20_Link">Command-Line Interface (CLI)</text:a>
      <text:p text:style-name="Text_20_body">Crucible operations exposed through the Command-Line InterfaceInteractive and noninteractive command-line invocation</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a xlink:type="simple" xlink:href="https://wiki.didosolutions.com/dido/99_annexes/annex-b-terms-and-definitions/c/crucible" text:style-name="Internet_20_link" text:visited-style-name="Visited_20_Internet_20_Link">Crucible</text:a>
      <text:p text:style-name="Text_20_body"> provides a <text:a xlink:type="simple" xlink:href="https://wiki.didosolutions.com/dido/99_annexes/annex-b-terms-and-definitions/c/cli" text:style-name="Internet_20_link" text:visited-style-name="Visited_20_Internet_20_Link">Command-Line Interface (CLI)</text:a>A test operator or automated process can invoke an identified Crucible operation through the Command-Line InterfaceThe Command-Line Interface accepts the inputs required by the selected operationCrucible performs the selected operationThe Command-Line Interface provides an observable operation resultThe Command-Line Interface provides an observable completion status</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UI-002</text:span>.</text:p>
      <text:p text:style-name="Text_20_body">This page is a leaf requirement page and omits a trailing <text:span text:style-name="Source_20_Text">:start</text:span> from its namespace.</text:p>
      <text:p text:style-name="Text_20_body">The Statement uses the following controlling Terms and Definitions entries:</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li" text:style-name="Internet_20_link" text:visited-style-name="Visited_20_Internet_20_Link">Command-Line Interface (CLI)</text:a>
      <text:p text:style-name="Text_20_body">The Statement addresses provision of a Command-Line Interface for invoking Crucible operations.</text:p>
      <text:p text:style-name="Text_20_body">FR-UI-001 governs operations exposed through both the Command-Line Interface and the <text:a xlink:type="simple" xlink:href="https://wiki.didosolutions.com/dido/99_annexes/annex-b-terms-and-definitions/w/web_ui" text:style-name="Internet_20_link" text:visited-style-name="Visited_20_Internet_20_Link">Web-Based User Interface (Web UI)</text:a>.</text:p>
      <text:p text:style-name="Text_20_body">FR-UI-003 governs provision of the Web-Based User Interface.</text:p>
      <text:p text:style-name="Text_20_body">The term <text:span text:style-name="Strong_20_Emphasis">invoke</text:span> does not require every operation to complete synchronously. An invoked operation can return an immediate result, initiate a longer-running activity, or provide an identifier through which its status and result can be obtained.</text:p>
      <text:p text:style-name="Text_20_body">Do not add particular commands, syntax, options, arguments, output formats, shells, operating systems, or operation set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1_1"/>
        <table:table-row>
          <table:table-cell office:value-type="string" table:style-name="tablecell">
            <text:p text:style-name="Preformatted_20_Text">{{section&gt;dido:02-crusible:99-annexes:annex-c-requirements:03-functional-requirements:03-11-management-interfaces:fr-ui-002#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32:51</meta:creation-date>
    <dc:creator>Generated</dc:creator>
    <dc:date>2026-08-22T18::32:51</dc:date>
    <dc:language>en-US</dc:language>
    <meta:editing-cycles>1</meta:editing-cycles>
    <meta:editing-duration>PT0S</meta:editing-duration>
    <dc:title>dido:02-crusible:99-annexes:annex-c-requirements:03-functional-requirements:03-11-management-interfaces:fr-ui-002</dc:title>
  </office:meta>
</office:document-meta>
</file>