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1-management-interfaces:fr-ui-001"/><text:bookmark-start text:name="__RefHeading___fr-ui-001_shared_interface_operations_1"/><text:bookmark-start text:name="fr-ui-001_shared_interface_operations"/>FR-UI-001 — Shared Interface Operations<text:bookmark-end text:name="__RefHeading___fr-ui-001_shared_interface_operations_1"/><text:bookmark-end text:name="fr-ui-001_shared_interface_operations"/></text:h>
      <text:p text:style-name="Text_20_body"><text:a xlink:type="simple" xlink:href="https://wiki.didosolutions.com/dido/02-crusible/99-annexes/annex-c-requirements/03-functional-requirements/03-11-management-interfaces/start" text:style-name="Internet_20_link" text:visited-style-name="Visited_20_Internet_20_Link">Go to C.3.11 Crucible Interfa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pose the same operations through its <text:a xlink:type="simple" xlink:href="https://wiki.didosolutions.com/dido/99_annexes/annex-b-terms-and-definitions/c/cli" text:style-name="Internet_20_link" text:visited-style-name="Visited_20_Internet_20_Link">Command-Line Interface (CLI)</text:a> and <text:a xlink:type="simple" xlink:href="https://wiki.didosolutions.com/dido/99_annexes/annex-b-terms-and-definitions/w/web_ui" text:style-name="Internet_20_link" text:visited-style-name="Visited_20_Internet_20_Link">Web-Based User Interface (Web UI)</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UI-002The Original Requirement requires the web-based interface to use the same engine and command-line capabilities as the primary command-line interface.<text:a xlink:type="simple" xlink:href="https://wiki.didosolutions.com/dido/02-crusible/99-annexes/annex-b/cr-001" text:style-name="Internet_20_link" text:visited-style-name="Visited_20_Internet_20_Link">[C1]</text:a></text:p>
      <text:p text:style-name="Text_20_body">FR-UI-001:</text:p>
      <text:p text:style-name="Text_20_body">Replaces the combined implementation and interface wording with an externally observable requirement for shared operationsIdentifies <text:a xlink:type="simple" xlink:href="https://wiki.didosolutions.com/dido/99_annexes/annex-b-terms-and-definitions/c/crucible" text:style-name="Internet_20_link" text:visited-style-name="Visited_20_Internet_20_Link">Crucible</text:a> as the required systemIdentifies the <text:a xlink:type="simple" xlink:href="https://wiki.didosolutions.com/dido/99_annexes/annex-b-terms-and-definitions/c/cli" text:style-name="Internet_20_link" text:visited-style-name="Visited_20_Internet_20_Link">Command-Line Interface (CLI)</text:a> and <text:a xlink:type="simple" xlink:href="https://wiki.didosolutions.com/dido/99_annexes/annex-b-terms-and-definitions/w/web_ui" text:style-name="Internet_20_link" text:visited-style-name="Visited_20_Internet_20_Link">Web-Based User Interface (Web UI)</text:a> as the interface pathsSeparates shared interface behavior from the requirements to provide each interfaceAvoids requiring duplicated implementations or a particular internal engine architectureFR-UI-002 separately requires the Command-Line Interface.</text:p>
      <text:p text:style-name="Text_20_body">FR-UI-003 separately requires the Web-Based User Interface.</text:p>
      <text:h text:style-name="Heading_20_2" text:outline-level="2"><text:bookmark-start text:name="__RefHeading___rationale_4"/><text:bookmark-start text:name="rationale"/>Rationale<text:bookmark-end text:name="__RefHeading___rationale_4"/><text:bookmark-end text:name="rationale"/></text:h>
      <text:p text:style-name="Text_20_body">Exposing the same operations through the <text:a xlink:type="simple" xlink:href="https://wiki.didosolutions.com/dido/99_annexes/annex-b-terms-and-definitions/c/cli" text:style-name="Internet_20_link" text:visited-style-name="Visited_20_Internet_20_Link">Command-Line Interface (CLI)</text:a> and <text:a xlink:type="simple" xlink:href="https://wiki.didosolutions.com/dido/99_annexes/annex-b-terms-and-definitions/w/web_ui" text:style-name="Internet_20_link" text:visited-style-name="Visited_20_Internet_20_Link">Web-Based User Interface (Web UI)</text:a> provides consistent access to Crucible capabilities.</text:p>
      <text:p text:style-name="Text_20_body">Shared interface operations allow users and automated processes to select an interface based on operational needs without receiving materially different Crucible capabilities solely because of the selected interface.</text:p>
      <text:p text:style-name="Text_20_body">The Command-Line Interface supports textual invocation by people, scripts, <text:a xlink:type="simple" xlink:href="https://wiki.didosolutions.com/dido/99_annexes/annex-b-terms-and-definitions/w/workflow" text:style-name="Internet_20_link" text:visited-style-name="Visited_20_Internet_20_Link">Workflows</text:a>, and <text:a xlink:type="simple" xlink:href="https://wiki.didosolutions.com/dido/99_annexes/annex-b-terms-and-definitions/c/ci_cd_pipeline" text:style-name="Internet_20_link" text:visited-style-name="Visited_20_Internet_20_Link">CI/CD Pipelines</text:a>.</text:p>
      <text:p text:style-name="Text_20_body">The Web-Based User Interface supports browser-based interaction by a person.</text:p>
      <text:p text:style-name="Text_20_body">This requirement establishes parity between the operations exposed through the two interfaces without prescribing:</text:p>
      <text:p text:style-name="Text_20_body">A particular internal engineA particular software architectureIdentical interface presentationIdentical input syntaxIdentical output formattingIdentical interaction sequencesIdentical authentication mechanismsIdentical implementation codeDuplication of operation implementationsThe interface through which an operation must be invokedSeparate requirements, architecture specifications, interface specifications, and security requirements govern those subjec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i" text:style-name="Internet_20_link" text:visited-style-name="Visited_20_Internet_20_Link">Command-Line Interface (CLI)</text:a>
      <text:a xlink:type="simple" xlink:href="https://wiki.didosolutions.com/dido/99_annexes/annex-b-terms-and-definitions/w/web_ui" text:style-name="Internet_20_link" text:visited-style-name="Visited_20_Internet_20_Link">Web-Based User Interface (Web UI)</text:a>
      <text:p text:style-name="Text_20_body">Crucible operations exposed through either interfa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operations exposed through the <text:a xlink:type="simple" xlink:href="https://wiki.didosolutions.com/dido/99_annexes/annex-b-terms-and-definitions/c/cli" text:style-name="Internet_20_link" text:visited-style-name="Visited_20_Internet_20_Link">Command-Line Interface (CLI)</text:a> are identifiedThe operations exposed through the <text:a xlink:type="simple" xlink:href="https://wiki.didosolutions.com/dido/99_annexes/annex-b-terms-and-definitions/w/web_ui" text:style-name="Internet_20_link" text:visited-style-name="Visited_20_Internet_20_Link">Web-Based User Interface (Web UI)</text:a> are identifiedEach operation exposed through the Command-Line Interface has a corresponding operation exposed through the Web-Based User InterfaceEach operation exposed through the Web-Based User Interface has a corresponding operation exposed through the Command-Line InterfaceCorresponding operations produce functionally equivalent results when supplied with equivalent inputsDifferences in presentation, syntax, formatting, or interaction do not change the operation perform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UI-001</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i" text:style-name="Internet_20_link" text:visited-style-name="Visited_20_Internet_20_Link">Command-Line Interface (CLI)</text:a>
      <text:a xlink:type="simple" xlink:href="https://wiki.didosolutions.com/dido/99_annexes/annex-b-terms-and-definitions/w/web_ui" text:style-name="Internet_20_link" text:visited-style-name="Visited_20_Internet_20_Link">Web-Based User Interface (Web UI)</text:a>
      <text:p text:style-name="Text_20_body">The Statement specifies externally observable operational parity between the Command-Line Interface and Web-Based User Interface.</text:p>
      <text:p text:style-name="Text_20_body">The Statement does not require the two interfaces to:</text:p>
      <text:p text:style-name="Text_20_body">Present operations in the same mannerAccept identical syntaxProduce identically formatted outputUse identical interaction sequencesContain duplicate implementationsFR-UI-002 governs provision of the Command-Line Interface.</text:p>
      <text:p text:style-name="Text_20_body">FR-UI-003 governs provision of the Web-Based User Interface.</text:p>
      <text:p text:style-name="Text_20_body">Do not replace the externally observable parity requirement with a specific internal engine architecture unless the controlling source explicitly requires that architecture.</text:p>
      <text:p text:style-name="Text_20_body">To reference this requirement Statement from another wiki page, insert:</text:p>
      <table:table table:style-name="Table">
        <table:table-column table:style-name="odt_auto_style_table_column_1_1"/>
        <table:table-row>
          <table:table-cell office:value-type="string" table:style-name="tablecell">
            <text:p text:style-name="Preformatted_20_Text">{{section&gt;dido:02-crusible:99-annexes:annex-c-requirements:03-functional-requirements:03-11-crucible-interfaces:fr-ui-001#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4:43</meta:creation-date>
    <dc:creator>Generated</dc:creator>
    <dc:date>2026-08-24T09::24:43</dc:date>
    <dc:language>en-US</dc:language>
    <meta:editing-cycles>1</meta:editing-cycles>
    <meta:editing-duration>PT0S</meta:editing-duration>
    <dc:title>dido:02-crusible:99-annexes:annex-c-requirements:03-functional-requirements:03-11-management-interfaces:fr-ui-001</dc:title>
  </office:meta>
</office:document-meta>
</file>