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02-crusible:99-annexes:annex-c-requirements:03-functional-requirements:03-10-dependency-capture-and-offline-transfer:fr-depc-005"/><text:bookmark-start text:name="__RefHeading___fr-depc-005_dependency_store_implementation_independence_1"/><text:bookmark-start text:name="fr-depc-005_dependency_store_implementation_independence"/>FR-DEPC-005 — Dependency Store Implementation Independence<text:bookmark-end text:name="__RefHeading___fr-depc-005_dependency_store_implementation_independence_1"/><text:bookmark-end text:name="fr-depc-005_dependency_store_implementation_independence"/></text:h>
      <text:p text:style-name="Text_20_body"><text:a xlink:type="simple" xlink:href="https://wiki.didosolutions.com/dido/02-crusible/99-annexes/annex-c-requirements/03-functional-requirements/03-10-dependency-capture-and-offline-transfer/start" text:style-name="Internet_20_link" text:visited-style-name="Visited_20_Internet_20_Link">Go to C.3.10 Dependency Capture and Offline Transfer</text:a></text:p>
      <text:h text:style-name="Heading_20_2" text:outline-level="2"><text:bookmark-start text:name="__RefHeading___statement_2"/><text:bookmark-start text:name="statement"/>Statement<text:bookmark-end text:name="__RefHeading___statement_2"/><text:bookmark-end text:name="statement"/></text:h>
      <text:p text:style-name="Text_20_body"><text:a xlink:type="simple" xlink:href="https://wiki.didosolutions.com/dido/99_annexes/annex-b-terms-and-definitions/c/crucible" text:style-name="Internet_20_link" text:visited-style-name="Visited_20_Internet_20_Link">Crucible</text:a> SHALL permit the implementation of a <text:a xlink:type="simple" xlink:href="https://wiki.didosolutions.com/dido/99_annexes/annex-b-terms-and-definitions/d/dependency_store" text:style-name="Internet_20_link" text:visited-style-name="Visited_20_Internet_20_Link">Dependency Store</text:a> to change without changing the <text:a xlink:type="simple" xlink:href="https://wiki.didosolutions.com/dido/99_annexes/annex-b-terms-and-definitions/d/dependency_capture" text:style-name="Internet_20_link" text:visited-style-name="Visited_20_Internet_20_Link">Dependency Capture</text:a> <text:a xlink:type="simple" xlink:href="https://wiki.didosolutions.com/dido/99_annexes/annex-b-terms-and-definitions/c/contract" text:style-name="Internet_20_link" text:visited-style-name="Visited_20_Internet_20_Link">Contract</text:a>.</text:p>
      <text:h text:style-name="Heading_20_2" text:outline-level="2"><text:bookmark-start text:name="__RefHeading___derived_from_3"/><text:bookmark-start text:name="derived_from"/>Derived From<text:bookmark-end text:name="__RefHeading___derived_from_3"/><text:bookmark-end text:name="derived_from"/></text:h>
      <text:p text:style-name="Text_20_body">This requirement derives from:</text:p>
      <text:p text:style-name="Text_20_body">Crucible System Requirements Specification, Version 1.1 Draft, Functional Requirements, FR-DEPC-005The Original Requirement states:</text:p>
      <table:table table:style-name="Table_Quotation1">
        <table:table-column/>
        <table:table-row>
          <table:table-cell office:value-type="string" table:style-name="Cell_Quotation1">
            <text:p text:style-name="tablealignleft"> <text:span text:style-name="Emphasis">The system shall permit the dependency-store implementation to evolve without changing the dependency-capture contract.</text:span><text:a xlink:type="simple" xlink:href="https://wiki.didosolutions.com/dido/02-crusible/99-annexes/annex-b/cr-001" text:style-name="Internet_20_link" text:visited-style-name="Visited_20_Internet_20_Link">[C1]</text:a></text:p>
          </table:table-cell>
        </table:table-row>
      </table:table>
      <text:p text:style-name="Text_20_body">FR-DEPC-005:</text:p>
      <text:p text:style-name="Text_20_body">Replaces <text:span text:style-name="Strong_20_Emphasis">The system</text:span> with the defined system name <text:a xlink:type="simple" xlink:href="https://wiki.didosolutions.com/dido/99_annexes/annex-b-terms-and-definitions/c/crucible" text:style-name="Internet_20_link" text:visited-style-name="Visited_20_Internet_20_Link">Crucible</text:a>Changes <text:span text:style-name="Strong_20_Emphasis">shall</text:span> to the established uppercase normative form <text:span text:style-name="Strong_20_Emphasis">SHALL</text:span>Replaces the imprecise verb <text:span text:style-name="Strong_20_Emphasis">evolve</text:span> with the directly testable verb <text:span text:style-name="Strong_20_Emphasis">change</text:span>Links <text:a xlink:type="simple" xlink:href="https://wiki.didosolutions.com/dido/99_annexes/annex-b-terms-and-definitions/d/dependency_store" text:style-name="Internet_20_link" text:visited-style-name="Visited_20_Internet_20_Link">Dependency Store</text:a>, <text:a xlink:type="simple" xlink:href="https://wiki.didosolutions.com/dido/99_annexes/annex-b-terms-and-definitions/d/dependency_capture" text:style-name="Internet_20_link" text:visited-style-name="Visited_20_Internet_20_Link">Dependency Capture</text:a>, and <text:a xlink:type="simple" xlink:href="https://wiki.didosolutions.com/dido/99_annexes/annex-b-terms-and-definitions/c/contract" text:style-name="Internet_20_link" text:visited-style-name="Visited_20_Internet_20_Link">Contract</text:a> to their controlling definitionsTreats <text:span text:style-name="Strong_20_Emphasis">Dependency Capture Contract</text:span> as a composition of the existing controlled terms rather than as a separate defined termNo other substantive normalization is required.</text:p>
      <text:h text:style-name="Heading_20_2" text:outline-level="2"><text:bookmark-start text:name="__RefHeading___rationale_4"/><text:bookmark-start text:name="rationale"/>Rationale<text:bookmark-end text:name="__RefHeading___rationale_4"/><text:bookmark-end text:name="rationale"/></text:h>
      <text:p text:style-name="Text_20_body">The internal implementation of a <text:a xlink:type="simple" xlink:href="https://wiki.didosolutions.com/dido/99_annexes/annex-b-terms-and-definitions/d/dependency_store" text:style-name="Internet_20_link" text:visited-style-name="Visited_20_Internet_20_Link">Dependency Store</text:a> can change as storage technologies, repository formats, scaling needs, operational constraints, or deployment environments change.</text:p>
      <text:p text:style-name="Text_20_body">The <text:a xlink:type="simple" xlink:href="https://wiki.didosolutions.com/dido/99_annexes/annex-b-terms-and-definitions/d/dependency_capture" text:style-name="Internet_20_link" text:visited-style-name="Visited_20_Internet_20_Link">Dependency Capture</text:a> <text:a xlink:type="simple" xlink:href="https://wiki.didosolutions.com/dido/99_annexes/annex-b-terms-and-definitions/c/contract" text:style-name="Internet_20_link" text:visited-style-name="Visited_20_Internet_20_Link">Contract</text:a> defines the externally observable behavior through which Crucible captures and preserves dependencies.</text:p>
      <text:p text:style-name="Text_20_body">Separating the Dependency Capture Contract from the Dependency Store implementation allows Crucible to replace or modify the internal storage implementation without requiring dependent workflows, tools, or components to change how they interact with Dependency Capture.</text:p>
      <text:p text:style-name="Text_20_body">This requirement establishes implementation independence without prescribing:</text:p>
      <text:p text:style-name="Text_20_body">A particular Dependency Store implementationA particular storage technologyA particular repository formatA particular databaseA particular directory structureA particular internal data modelA particular interface technologyA particular migration mechanismBackward compatibility beyond the Dependency Capture ContractSimultaneous use of multiple Dependency Store implementationsSeparate requirements, architecture specifications, interface definitions, and migration procedures govern those subjects and behaviors.</text:p>
      <text:h text:style-name="Heading_20_2" text:outline-level="2"><text:bookmark-start text:name="__RefHeading___applies_to_5"/><text:bookmark-start text:name="applies_to"/>Applies To<text:bookmark-end text:name="__RefHeading___applies_to_5"/><text:bookmark-end text:name="applies_to"/></text:h>
      <text:p text:style-name="Text_20_body">This requirement applies to:</text:p>
      <text:a xlink:type="simple" xlink:href="https://wiki.didosolutions.com/dido/99_annexes/annex-b-terms-and-definitions/c/crucible" text:style-name="Internet_20_link" text:visited-style-name="Visited_20_Internet_20_Link">Crucible</text:a>
      <text:a xlink:type="simple" xlink:href="https://wiki.didosolutions.com/dido/99_annexes/annex-b-terms-and-definitions/d/dependency_store" text:style-name="Internet_20_link" text:visited-style-name="Visited_20_Internet_20_Link">Dependency Store</text:a>
      <text:p text:style-name="Text_20_body"> implementations<text:a xlink:type="simple" xlink:href="https://wiki.didosolutions.com/dido/99_annexes/annex-b-terms-and-definitions/d/dependency_capture" text:style-name="Internet_20_link" text:visited-style-name="Visited_20_Internet_20_Link">Dependency Capture</text:a><text:a xlink:type="simple" xlink:href="https://wiki.didosolutions.com/dido/99_annexes/annex-b-terms-and-definitions/c/contract" text:style-name="Internet_20_link" text:visited-style-name="Visited_20_Internet_20_Link">Contracts</text:a>Components that use the Dependency Capture Contract</text:p>
      <text:h text:style-name="Heading_20_2" text:outline-level="2"><text:bookmark-start text:name="__RefHeading___verification_6"/><text:bookmark-start text:name="verification"/>Verification<text:bookmark-end text:name="__RefHeading___verification_6"/><text:bookmark-end text:name="verification"/></text:h>
      <text:p text:style-name="Text_20_body">Verification confirms that:</text:p>
      <text:p text:style-name="Text_20_body">A conforming <text:a xlink:type="simple" xlink:href="https://wiki.didosolutions.com/dido/99_annexes/annex-b-terms-and-definitions/d/dependency_store" text:style-name="Internet_20_link" text:visited-style-name="Visited_20_Internet_20_Link">Dependency Store</text:a> implementation is selected for testingA second conforming Dependency Store implementation with a different internal implementation is selected for testingA <text:a xlink:type="simple" xlink:href="https://wiki.didosolutions.com/dido/99_annexes/annex-b-terms-and-definitions/d/dependency_capture" text:style-name="Internet_20_link" text:visited-style-name="Visited_20_Internet_20_Link">Dependency Capture</text:a> operation is performed using the first Dependency Store implementationThe first Dependency Store implementation is replaced with the second Dependency Store implementationThe same Dependency Capture operation is performed using the second Dependency Store implementation without changing the Dependency Capture <text:a xlink:type="simple" xlink:href="https://wiki.didosolutions.com/dido/99_annexes/annex-b-terms-and-definitions/c/contract" text:style-name="Internet_20_link" text:visited-style-name="Visited_20_Internet_20_Link">Contract</text:a>Both operations produce results consistent with the Dependency Capture Contract</text:p>
      <text:h text:style-name="Heading_20_2" text:outline-level="2"><text:bookmark-start text:name="__RefHeading___referenced_by_7"/><text:bookmark-start text:name="referenced_by"/>Referenced By<text:bookmark-end text:name="__RefHeading___referenced_by_7"/><text:bookmark-end text:name="referenced_by"/></text:h>
      <text:p text:style-name="Text_20_body">The following pages reference this requirement:</text:p>
      <text:h text:style-name="Heading_20_2" text:outline-level="2"><text:bookmark-start text:name="__RefHeading___implementation_status_8"/><text:bookmark-start text:name="implementation_status"/>Implementation Status<text:bookmark-end text:name="__RefHeading___implementation_status_8"/><text:bookmark-end text:name="implementation_status"/></text:h>
      <text:p text:style-name="Text_20_body">Implemented and Verified</text:p>
      <text:h text:style-name="Heading_20_2" text:outline-level="2"><text:bookmark-start text:name="__RefHeading___requirement_status_9"/><text:bookmark-start text:name="requirement_status"/>Requirement Status<text:bookmark-end text:name="__RefHeading___requirement_status_9"/><text:bookmark-end text:name="requirement_status"/></text:h>
      <text:p text:style-name="Horizontal_20_Line"/>
      <text:h text:style-name="Heading_20_2" text:outline-level="2"><text:bookmark-start text:name="__RefHeading___issues_10"/><text:bookmark-start text:name="issues"/>Issues<text:bookmark-end text:name="__RefHeading___issues_10"/><text:bookmark-end text:name="issues"/></text:h>
      <text:p text:style-name="Horizontal_20_Line"/>
      <text:h text:style-name="Heading_20_2" text:outline-level="2"><text:bookmark-start text:name="__RefHeading___notes_for_editors_11"/><text:bookmark-start text:name="notes_for_editors"/>Notes for Editors<text:bookmark-end text:name="__RefHeading___notes_for_editors_11"/><text:bookmark-end text:name="notes_for_editors"/></text:h>
      <text:p text:style-name="Text_20_body">This requirement page retains the stable requirement identifier <text:span text:style-name="Source_20_Text">FR-DEPC-005</text:span>.</text:p>
      <text:p text:style-name="Text_20_body">This page is a leaf requirement page and omits a trailing <text:span text:style-name="Source_20_Text">:start</text:span> from its namespace.</text:p>
      <text:p text:style-name="Text_20_body">The Statement uses the following controlling Terms and Definitions entries:</text:p>
      <text:a xlink:type="simple" xlink:href="https://wiki.didosolutions.com/dido/99_annexes/annex-b-terms-and-definitions/d/dependency_store" text:style-name="Internet_20_link" text:visited-style-name="Visited_20_Internet_20_Link">Dependency Store</text:a>
      <text:a xlink:type="simple" xlink:href="https://wiki.didosolutions.com/dido/99_annexes/annex-b-terms-and-definitions/d/dependency_capture" text:style-name="Internet_20_link" text:visited-style-name="Visited_20_Internet_20_Link">Dependency Capture</text:a>
      <text:a xlink:type="simple" xlink:href="https://wiki.didosolutions.com/dido/99_annexes/annex-b-terms-and-definitions/c/contract" text:style-name="Internet_20_link" text:visited-style-name="Visited_20_Internet_20_Link">Contract</text:a>
      <text:p text:style-name="Text_20_body">The phrase <text:span text:style-name="Strong_20_Emphasis">Dependency Capture Contract</text:span> composes the controlled terms Dependency Capture and Contract. Do not create a separate glossary entry unless the architecture assigns additional semantics, required contents, or conformance rules to that combined phrase.</text:p>
      <text:p text:style-name="Text_20_body">The Statement addresses independence of the Dependency Capture Contract from the internal Dependency Store implementation.</text:p>
      <text:p text:style-name="Text_20_body">FR-DEPC-001 governs capture of <text:a xlink:type="simple" xlink:href="https://wiki.didosolutions.com/dido/99_annexes/annex-b-terms-and-definitions/b/build_dependency" text:style-name="Internet_20_link" text:visited-style-name="Visited_20_Internet_20_Link">Build Dependencies</text:a>.</text:p>
      <text:p text:style-name="Text_20_body">FR-DEPC-002 governs preservation of captured Build Dependencies in a Dependency Store.</text:p>
      <text:p text:style-name="Text_20_body">FR-DEPC-003 governs production of a <text:a xlink:type="simple" xlink:href="https://wiki.didosolutions.com/dido/99_annexes/annex-b-terms-and-definitions/t/transfer_bundle" text:style-name="Internet_20_link" text:visited-style-name="Visited_20_Internet_20_Link">Transfer Bundle</text:a>.</text:p>
      <text:p text:style-name="Text_20_body">FR-DEPC-004 governs population of <text:a xlink:type="simple" xlink:href="https://wiki.didosolutions.com/dido/99_annexes/annex-b-terms-and-definitions/o/offline_repository" text:style-name="Internet_20_link" text:visited-style-name="Visited_20_Internet_20_Link">Offline Repositories</text:a>.</text:p>
      <text:p text:style-name="Text_20_body">Do not add particular storage technologies, internal data models, interface technologies, migration mechanisms, or multi-store operation obligations unless the controlling requirement changes through an approved requirements process.</text:p>
      <text:p text:style-name="Text_20_body">To reference this requirement Statement from another wiki page, insert:</text:p>
      <table:table table:style-name="Table">
        <table:table-column table:style-name="odt_auto_style_table_column_2_1"/>
        <table:table-row>
          <table:table-cell office:value-type="string" table:style-name="tablecell">
            <text:p text:style-name="Preformatted_20_Text">{{section&gt;dido:02-crusible:99-annexes:annex-c-requirements:03-functional-requirements:03-10-dependency-capture-and-offline-transfer:fr-depc-005#Statement&amp;noheader&amp;nofooter&amp;noeditbtn}}</text:p>
          </table:table-cell>
        </table:table-row>
      </table:table>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2T16::40:10</meta:creation-date>
    <dc:creator>Generated</dc:creator>
    <dc:date>2026-08-22T16::40:10</dc:date>
    <dc:language>en-US</dc:language>
    <meta:editing-cycles>1</meta:editing-cycles>
    <meta:editing-duration>PT0S</meta:editing-duration>
    <dc:title>dido:02-crusible:99-annexes:annex-c-requirements:03-functional-requirements:03-10-dependency-capture-and-offline-transfer:fr-depc-005</dc:title>
  </office:meta>
</office:document-meta>
</file>