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9-baseline-composition-and-workspace:fr-bas-004"/><text:bookmark-start text:name="__RefHeading___fr-bas-004_perform_noninteractive_workspace_execution_1"/><text:bookmark-start text:name="fr-bas-004_perform_noninteractive_workspace_execution"/>FR-BAS-004 — Perform Noninteractive Workspace Execution<text:bookmark-end text:name="__RefHeading___fr-bas-004_perform_noninteractive_workspace_execution_1"/><text:bookmark-end text:name="fr-bas-004_perform_noninteractive_workspace_execution"/></text:h>
      <text:p text:style-name="Text_20_body"><text:a xlink:type="simple" xlink:href="https://wiki.didosolutions.com/dido/02-crusible/99-annexes/annex-c-requirements/03-functional-requirements/03-09-baseline-composition-and-workspace/start" text:style-name="Internet_20_link" text:visited-style-name="Visited_20_Internet_20_Link">Go to C.3.9 Baseline Composition and Workspace</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execute <text:a xlink:type="simple" xlink:href="https://wiki.didosolutions.com/dido/99_annexes/annex-b-terms-and-definitions/w/workspace" text:style-name="Internet_20_link" text:visited-style-name="Visited_20_Internet_20_Link">Workspace</text:a> operations without interactive input.</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BAS-004The Original Requirement states:</text:p>
      <table:table table:style-name="Table_Quotation1">
        <table:table-column/>
        <table:table-row>
          <table:table-cell office:value-type="string" table:style-name="Cell_Quotation1">
            <text:p text:style-name="tablealignleft"> <text:span text:style-name="Emphasis">The system shall support noninteractive workspace execution.</text:span><text:a xlink:type="simple" xlink:href="https://wiki.didosolutions.com/dido/02-crusible/99-annexes/annex-b/cr-001" text:style-name="Internet_20_link" text:visited-style-name="Visited_20_Internet_20_Link">[C1]</text:a></text:p>
          </table:table-cell>
        </table:table-row>
      </table:table>
      <text:p text:style-name="Text_20_body">FR-BAS-004:</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places the weak phrase <text:span text:style-name="Strong_20_Emphasis">support noninteractive workspace execution</text:span> with the direct and observable behavior <text:span text:style-name="Strong_20_Emphasis">execute Workspace operations without interactive input</text:span>Links <text:a xlink:type="simple" xlink:href="https://wiki.didosolutions.com/dido/99_annexes/annex-b-terms-and-definitions/w/workspace" text:style-name="Internet_20_link" text:visited-style-name="Visited_20_Internet_20_Link">Workspace</text:a> to its controlling definition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Noninteractive execution allows <text:a xlink:type="simple" xlink:href="https://wiki.didosolutions.com/dido/99_annexes/annex-b-terms-and-definitions/c/crucible" text:style-name="Internet_20_link" text:visited-style-name="Visited_20_Internet_20_Link">Crucible</text:a> to perform operations within a <text:a xlink:type="simple" xlink:href="https://wiki.didosolutions.com/dido/99_annexes/annex-b-terms-and-definitions/w/workspace" text:style-name="Internet_20_link" text:visited-style-name="Visited_20_Internet_20_Link">Workspace</text:a> without requiring an operator to respond to prompts, enter values, select options, or approve intermediate actions during execution.</text:p>
      <text:p text:style-name="Text_20_body">This capability enables Workspace operations to participate in automated <text:a xlink:type="simple" xlink:href="https://wiki.didosolutions.com/dido/99_annexes/annex-b-terms-and-definitions/w/workflow" text:style-name="Internet_20_link" text:visited-style-name="Visited_20_Internet_20_Link">Workflows</text:a>, <text:a xlink:type="simple" xlink:href="https://wiki.didosolutions.com/dido/99_annexes/annex-b-terms-and-definitions/g/gitops" text:style-name="Internet_20_link" text:visited-style-name="Visited_20_Internet_20_Link">GitOps</text:a> Workflows, and <text:a xlink:type="simple" xlink:href="https://wiki.didosolutions.com/dido/99_annexes/annex-b-terms-and-definitions/c/ci_cd_pipeline" text:style-name="Internet_20_link" text:visited-style-name="Visited_20_Internet_20_Link">CI/CD Pipelines</text:a>.</text:p>
      <text:p text:style-name="Text_20_body">Inputs required by a noninteractive Workspace operation can be supplied through:</text:p>
      <text:p text:style-name="Text_20_body">Workspace contentConfigurationParametersEnvironment variablesReferenced filesRepository contentPipeline inputsIdentified credentials or access mechanismsThis requirement establishes execution without interactive input without prescribing:</text:p>
      <text:p text:style-name="Text_20_body">A particular command-line interfaceA particular application programming interfaceA particular automation platformA particular input mechanismA particular parameter formatA particular credential mechanismA particular Workspace layoutA particular operation performed within the WorkspaceUnattended approval of actions that require an external authorization decisionSeparate requirements, architecture specifications, interface definitions, and Workflow definitions govern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w/workspace" text:style-name="Internet_20_link" text:visited-style-name="Visited_20_Internet_20_Link">Workspaces</text:a>
      <text:p text:style-name="Text_20_body">Workspace operationsAutomated <text:a xlink:type="simple" xlink:href="https://wiki.didosolutions.com/dido/99_annexes/annex-b-terms-and-definitions/w/workflow" text:style-name="Internet_20_link" text:visited-style-name="Visited_20_Internet_20_Link">Workflows</text:a><text:a xlink:type="simple" xlink:href="https://wiki.didosolutions.com/dido/99_annexes/annex-b-terms-and-definitions/g/gitops" text:style-name="Internet_20_link" text:visited-style-name="Visited_20_Internet_20_Link">GitOps</text:a> Workflows<text:a xlink:type="simple" xlink:href="https://wiki.didosolutions.com/dido/99_annexes/annex-b-terms-and-definitions/c/ci_cd_pipeline" text:style-name="Internet_20_link" text:visited-style-name="Visited_20_Internet_20_Link">CI/CD Pipeline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text:a xlink:type="simple" xlink:href="https://wiki.didosolutions.com/dido/99_annexes/annex-b-terms-and-definitions/w/workspace" text:style-name="Internet_20_link" text:visited-style-name="Visited_20_Internet_20_Link">Workspace</text:a> operation and all required inputs are selected for testingThe selected inputs are supplied before execution begins<text:a xlink:type="simple" xlink:href="https://wiki.didosolutions.com/dido/99_annexes/annex-b-terms-and-definitions/c/crucible" text:style-name="Internet_20_link" text:visited-style-name="Visited_20_Internet_20_Link">Crucible</text:a> initiates the selected Workspace operationCrucible completes the selected Workspace operation without requesting interactive inputThe operation produces an observable result or recorded failureThe result of the Workspace operation can be identified</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BAS-004</text:span>.</text:p>
      <text:p text:style-name="Text_20_body">This page is a leaf requirement page and omits a trailing <text:span text:style-name="Source_20_Text">:start</text:span> from its namespace.</text:p>
      <text:p text:style-name="Text_20_body">The Statement uses the controlling Terms and Definitions entry:</text:p>
      <text:a xlink:type="simple" xlink:href="https://wiki.didosolutions.com/dido/99_annexes/annex-b-terms-and-definitions/w/workspace" text:style-name="Internet_20_link" text:visited-style-name="Visited_20_Internet_20_Link">Workspace</text:a>
      <text:p text:style-name="Text_20_body">The Statement addresses execution of Workspace operations without interactive input.</text:p>
      <text:p text:style-name="Text_20_body">FR-BAS-001 governs consumption of Baseline Repositories from a Workspace.</text:p>
      <text:p text:style-name="Text_20_body">FR-BAS-002 governs composition of selected Baselines.</text:p>
      <text:p text:style-name="Text_20_body">FR-BAS-003 governs processing of predeployment and postdeployment steps.</text:p>
      <text:p text:style-name="Text_20_body">Noninteractive execution does not eliminate the need for required inputs, credentials, policy checks, or external authorization decisions. Those inputs and decisions must occur before execution or through a defined noninteractive mechanism.</text:p>
      <text:p text:style-name="Text_20_body">Do not add particular interfaces, automation platforms, parameter formats, input mechanisms, credential mechanisms, timeout behavior, retry behavior, cancellation behavior, or unattended approval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9-baseline-composition-and-workspace:fr-bas-004#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02:39</meta:creation-date>
    <dc:creator>Generated</dc:creator>
    <dc:date>2026-08-24T07::02:39</dc:date>
    <dc:language>en-US</dc:language>
    <meta:editing-cycles>1</meta:editing-cycles>
    <meta:editing-duration>PT0S</meta:editing-duration>
    <dc:title>dido:02-crusible:99-annexes:annex-c-requirements:03-functional-requirements:03-09-baseline-composition-and-workspace:fr-bas-004</dc:title>
  </office:meta>
</office:document-meta>
</file>