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9-baseline-composition-and-workspace:fr-bas-003"/><text:bookmark-start text:name="__RefHeading___fr-bas-003_process_predeployment_and_postdeployment_steps_1"/><text:bookmark-start text:name="fr-bas-003_process_predeployment_and_postdeployment_steps"/>FR-BAS-003 — Process Predeployment and Postdeployment Steps<text:bookmark-end text:name="__RefHeading___fr-bas-003_process_predeployment_and_postdeployment_steps_1"/><text:bookmark-end text:name="fr-bas-003_process_predeployment_and_postdeployment_steps"/></text:h>
      <text:p text:style-name="Text_20_body"><text:a xlink:type="simple" xlink:href="https://wiki.didosolutions.com/dido/02-crusible/99-annexes/annex-c-requirements/03-functional-requirements/03-09-baseline-composition-and-workspace/start" text:style-name="Internet_20_link" text:visited-style-name="Visited_20_Internet_20_Link">Go to C.3.9 Baseline Composition and Workspace</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rocess predeployment and postdeployment steps.</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p text:style-name="Text_20_body">Crucible System Requirements Specification, Version 1.1 Draft, Functional Requirements, FR-BAS-003The Original Requirement states:</text:p>
      <table:table table:style-name="Table_Quotation1">
        <table:table-column/>
        <table:table-row>
          <table:table-cell office:value-type="string" table:style-name="Cell_Quotation1">
            <text:p text:style-name="tablealignleft"> <text:span text:style-name="Emphasis">The system shall process predeployment and postdeployment steps.</text:span><text:a xlink:type="simple" xlink:href="https://wiki.didosolutions.com/dido/02-crusible/99-annexes/annex-b/cr-001" text:style-name="Internet_20_link" text:visited-style-name="Visited_20_Internet_20_Link">[C1]</text:a></text:p>
          </table:table-cell>
        </table:table-row>
      </table:table>
      <text:p text:style-name="Text_20_body">FR-BAS-003:</text:p>
      <text:p text:style-name="Text_20_body">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Changes <text:span text:style-name="Strong_20_Emphasis">shall</text:span> to the established uppercase normative form <text:span text:style-name="Strong_20_Emphasis">SHALL</text:span>Retains the direct behavior <text:span text:style-name="Strong_20_Emphasis">process</text:span>Retains both predeployment and postdeployment steps as source-defined subjectsNo other substantive normalization is required.</text:p>
      <text:h text:style-name="Heading_20_2" text:outline-level="2"><text:bookmark-start text:name="__RefHeading___rationale_4"/><text:bookmark-start text:name="rationale"/>Rationale<text:bookmark-end text:name="__RefHeading___rationale_4"/><text:bookmark-end text:name="rationale"/></text:h>
      <text:p text:style-name="Text_20_body">Predeployment steps perform activities required before a <text:a xlink:type="simple" xlink:href="https://wiki.didosolutions.com/dido/99_annexes/annex-b-terms-and-definitions/d/deployment_operation" text:style-name="Internet_20_link" text:visited-style-name="Visited_20_Internet_20_Link">Deployment Operation</text:a> begins.</text:p>
      <text:p text:style-name="Text_20_body">Postdeployment steps perform activities required after a Deployment Operation completes.</text:p>
      <text:p text:style-name="Text_20_body">These steps allow a <text:a xlink:type="simple" xlink:href="https://wiki.didosolutions.com/dido/99_annexes/annex-b-terms-and-definitions/w/workspace" text:style-name="Internet_20_link" text:visited-style-name="Visited_20_Internet_20_Link">Workspace</text:a> execution to coordinate activities that occur immediately before and after deployment without embedding those activities into the Deployment Operation itself.</text:p>
      <text:p text:style-name="Text_20_body">Predeployment steps can include:</text:p>
      <text:p text:style-name="Text_20_body">Preparing deployment inputsEvaluating prerequisitesResolving Workspace contentGenerating configurationPreparing credentials or access informationEvaluating deployment conditionsPostdeployment steps can include:</text:p>
      <text:p text:style-name="Text_20_body">Collecting deployment resultsRecording deployment statusPerforming cleanupGenerating <text:a xlink:type="simple" xlink:href="https://wiki.didosolutions.com/dido/99_annexes/annex-b-terms-and-definitions/e/evidence" text:style-name="Internet_20_link" text:visited-style-name="Visited_20_Internet_20_Link">Evidence</text:a>Initiating a <text:a xlink:type="simple" xlink:href="https://wiki.didosolutions.com/dido/99_annexes/annex-b-terms-and-definitions/v/validation_operation" text:style-name="Internet_20_link" text:visited-style-name="Visited_20_Internet_20_Link">Validation Operation</text:a>Publishing execution resultsThis requirement establishes processing of predeployment and postdeployment steps without prescribing:</text:p>
      <text:p text:style-name="Text_20_body">Particular predeployment stepsParticular postdeployment stepsA required number of stepsA step definition formatStep ordering beyond their relationship to deploymentA step execution engineA scripting languageA particular <text:a xlink:type="simple" xlink:href="https://wiki.didosolutions.com/dido/99_annexes/annex-b-terms-and-definitions/d/deployment_operation" text:style-name="Internet_20_link" text:visited-style-name="Visited_20_Internet_20_Link">Deployment Operation</text:a>A particular <text:a xlink:type="simple" xlink:href="https://wiki.didosolutions.com/dido/99_annexes/annex-b-terms-and-definitions/d/deployment_target" text:style-name="Internet_20_link" text:visited-style-name="Visited_20_Internet_20_Link">Deployment Target</text:a>Failure-handling behaviorRollback behaviorValidation behaviorSeparate requirements, architecture specifications, Workflow definitions, and deployment profiles govern those subjects and behavior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Predeployment stepsPostdeployment steps<text:a xlink:type="simple" xlink:href="https://wiki.didosolutions.com/dido/99_annexes/annex-b-terms-and-definitions/w/workspace" text:style-name="Internet_20_link" text:visited-style-name="Visited_20_Internet_20_Link">Workspace</text:a> execution<text:a xlink:type="simple" xlink:href="https://wiki.didosolutions.com/dido/99_annexes/annex-b-terms-and-definitions/d/deployment_operation" text:style-name="Internet_20_link" text:visited-style-name="Visited_20_Internet_20_Link">Deployment Operations</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 Workspace execution containing at least one predeployment step and at least one postdeployment step is selected for testing<text:a xlink:type="simple" xlink:href="https://wiki.didosolutions.com/dido/99_annexes/annex-b-terms-and-definitions/c/crucible" text:style-name="Internet_20_link" text:visited-style-name="Visited_20_Internet_20_Link">Crucible</text:a> processes the selected predeployment step before the associated <text:a xlink:type="simple" xlink:href="https://wiki.didosolutions.com/dido/99_annexes/annex-b-terms-and-definitions/d/deployment_operation" text:style-name="Internet_20_link" text:visited-style-name="Visited_20_Internet_20_Link">Deployment Operation</text:a>Crucible processes the associated Deployment OperationCrucible processes the selected postdeployment step after the associated Deployment OperationThe result of each processed step can be identifiedThe observed execution order distinguishes the predeployment and postdeployment steps</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stable requirement identifier <text:span text:style-name="Source_20_Text">FR-BAS-003</text:span>.</text:p>
      <text:p text:style-name="Text_20_body">This page is a leaf requirement page and omits a trailing <text:span text:style-name="Source_20_Text">:start</text:span> from its namespace.</text:p>
      <text:p text:style-name="Text_20_body">The Statement addresses processing of both predeployment and postdeployment steps.</text:p>
      <text:p text:style-name="Text_20_body">Predeployment steps execute before the associated <text:a xlink:type="simple" xlink:href="https://wiki.didosolutions.com/dido/99_annexes/annex-b-terms-and-definitions/d/deployment_operation" text:style-name="Internet_20_link" text:visited-style-name="Visited_20_Internet_20_Link">Deployment Operation</text:a>. Postdeployment steps execute after the associated Deployment Operation.</text:p>
      <text:p text:style-name="Text_20_body">FR-BAS-001 governs consumption of Baseline Repositories from a Workspace.</text:p>
      <text:p text:style-name="Text_20_body">FR-BAS-002 governs composition of selected Baselines.</text:p>
      <text:p text:style-name="Text_20_body">FR-BAS-004 governs noninteractive Workspace execution.</text:p>
      <text:p text:style-name="Text_20_body">Do not add particular deployment-related steps, execution engines, scripting languages, ordering rules, failure-handling behavior, rollback behavior, or validation obligations unless the controlling requirement changes through an approved requirements proces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9-baseline-composition-and-workspace:fr-bas-003#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25:40</meta:creation-date>
    <dc:creator>Generated</dc:creator>
    <dc:date>2026-08-24T07::25:40</dc:date>
    <dc:language>en-US</dc:language>
    <meta:editing-cycles>1</meta:editing-cycles>
    <meta:editing-duration>PT0S</meta:editing-duration>
    <dc:title>dido:02-crusible:99-annexes:annex-c-requirements:03-functional-requirements:03-09-baseline-composition-and-workspace:fr-bas-003</dc:title>
  </office:meta>
</office:document-meta>
</file>