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9-baseline-composition-and-workspace:fr-bas-002"/><text:bookmark-start text:name="__RefHeading___fr-bas-002_compose_selected_baselines_1"/><text:bookmark-start text:name="fr-bas-002_compose_selected_baselines"/>FR-BAS-002 — Compose Selected Baselines<text:bookmark-end text:name="__RefHeading___fr-bas-002_compose_selected_baselines_1"/><text:bookmark-end text:name="fr-bas-002_compose_selected_baselines"/></text:h>
      <text:p text:style-name="Text_20_body"><text:a xlink:type="simple" xlink:href="https://wiki.didosolutions.com/dido/02-crusible/99-annexes/annex-c-requirements/03-functional-requirements/03-09-baseline-composition-and-workspace/start" text:style-name="Internet_20_link" text:visited-style-name="Visited_20_Internet_20_Link">Go to C.3.9 Baseline Composition and Workspa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b/baseline_composition" text:style-name="Internet_20_link" text:visited-style-name="Visited_20_Internet_20_Link">Baseline Composition</text:a> using one or more selected <text:a xlink:type="simple" xlink:href="https://wiki.didosolutions.com/dido/99_annexes/annex-b-terms-and-definitions/b/baseline" text:style-name="Internet_20_link" text:visited-style-name="Visited_20_Internet_20_Link">Baselines</text:a> and optional application sourc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BAS-002The Original Requirement states:</text:p>
      <table:table table:style-name="Table_Quotation1">
        <table:table-column/>
        <table:table-row>
          <table:table-cell office:value-type="string" table:style-name="Cell_Quotation1">
            <text:p text:style-name="tablealignleft"> <text:span text:style-name="Emphasis">The system shall compose one or more selected baselines with optional application source.</text:span><text:a xlink:type="simple" xlink:href="https://wiki.didosolutions.com/dido/02-crusible/99-annexes/annex-b/cr-001" text:style-name="Internet_20_link" text:visited-style-name="Visited_20_Internet_20_Link">[C1]</text:a></text:p>
          </table:table-cell>
        </table:table-row>
      </table:table>
      <text:p text:style-name="Text_20_body">FR-BAS-002:</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ext:span text:style-name="Strong_20_Emphasis">compose</text:span> with the controlled operation <text:a xlink:type="simple" xlink:href="https://wiki.didosolutions.com/dido/99_annexes/annex-b-terms-and-definitions/b/baseline_composition" text:style-name="Internet_20_link" text:visited-style-name="Visited_20_Internet_20_Link">Baseline Composition</text:a>Links <text:a xlink:type="simple" xlink:href="https://wiki.didosolutions.com/dido/99_annexes/annex-b-terms-and-definitions/b/baseline" text:style-name="Internet_20_link" text:visited-style-name="Visited_20_Internet_20_Link">Baseline</text:a> to its controlling definitionPreserves <text:span text:style-name="Strong_20_Emphasis">one or more</text:span> as the minimum composition cardinalityPreserves application source as an optional input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b/baseline_composition" text:style-name="Internet_20_link" text:visited-style-name="Visited_20_Internet_20_Link">Baseline Composition</text:a> combines selected <text:a xlink:type="simple" xlink:href="https://wiki.didosolutions.com/dido/99_annexes/annex-b-terms-and-definitions/b/baseline" text:style-name="Internet_20_link" text:visited-style-name="Visited_20_Internet_20_Link">Baselines</text:a> into a composition that Crucible can use in subsequent build, deployment, or validation operations.</text:p>
      <text:p text:style-name="Text_20_body">The selected Baselines can include:</text:p>
      <text:a xlink:type="simple" xlink:href="https://wiki.didosolutions.com/dido/99_annexes/annex-b-terms-and-definitions/i/image_layer" text:style-name="Internet_20_link" text:visited-style-name="Visited_20_Internet_20_Link">Image Layers</text:a>
      <text:a xlink:type="simple" xlink:href="https://wiki.didosolutions.com/dido/99_annexes/annex-b-terms-and-definitions/i/infrastructure_baseline" text:style-name="Internet_20_link" text:visited-style-name="Visited_20_Internet_20_Link">Infrastructure Baselines</text:a>
      <text:p text:style-name="Text_20_body">Other Baseline types permitted by the controlling architectureApplication source can participate in the composition when the intended result requires application-specific content. Application source remains optional because a valid composition can contain only Image Layer Baselines, Infrastructure Baselines, or both.</text:p>
      <text:p text:style-name="Text_20_body">This requirement establishes Baseline Composition without prescribing:</text:p>
      <text:p text:style-name="Text_20_body">A particular number of Baselines beyond one or moreA particular Baseline typeA particular <text:a xlink:type="simple" xlink:href="https://wiki.didosolutions.com/dido/99_annexes/annex-b-terms-and-definitions/b/baseline_repository" text:style-name="Internet_20_link" text:visited-style-name="Visited_20_Internet_20_Link">Baseline Repository</text:a>A particular <text:a xlink:type="simple" xlink:href="https://wiki.didosolutions.com/dido/99_annexes/annex-b-terms-and-definitions/r/revision" text:style-name="Internet_20_link" text:visited-style-name="Visited_20_Internet_20_Link">Revision</text:a>A particular application-source repositoryA composition orderConflict-resolution behaviorDependency-resolution behaviorA composition formatA resulting Artifact typeBuild, deployment, or validation executionSeparate requirements, architecture specifications, composition definitions, and <text:a xlink:type="simple" xlink:href="https://wiki.didosolutions.com/dido/99_annexes/annex-b-terms-and-definitions/w/workflow" text:style-name="Internet_20_link" text:visited-style-name="Visited_20_Internet_20_Link">Workflow</text:a> definition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b/baseline_composition" text:style-name="Internet_20_link" text:visited-style-name="Visited_20_Internet_20_Link">Baseline Composition</text:a>
      <text:p text:style-name="Text_20_body">Selected <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i/image_layer" text:style-name="Internet_20_link" text:visited-style-name="Visited_20_Internet_20_Link">Image Layers</text:a><text:a xlink:type="simple" xlink:href="https://wiki.didosolutions.com/dido/99_annexes/annex-b-terms-and-definitions/i/infrastructure_baseline" text:style-name="Internet_20_link" text:visited-style-name="Visited_20_Internet_20_Link">Infrastructure Baselines</text:a>Optional application sour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One or more <text:a xlink:type="simple" xlink:href="https://wiki.didosolutions.com/dido/99_annexes/annex-b-terms-and-definitions/b/baseline" text:style-name="Internet_20_link" text:visited-style-name="Visited_20_Internet_20_Link">Baselines</text:a> are selected for testing<text:a xlink:type="simple" xlink:href="https://wiki.didosolutions.com/dido/99_annexes/annex-b-terms-and-definitions/c/crucible" text:style-name="Internet_20_link" text:visited-style-name="Visited_20_Internet_20_Link">Crucible</text:a> performs <text:a xlink:type="simple" xlink:href="https://wiki.didosolutions.com/dido/99_annexes/annex-b-terms-and-definitions/b/baseline_composition" text:style-name="Internet_20_link" text:visited-style-name="Visited_20_Internet_20_Link">Baseline Composition</text:a> using the selected BaselinesThe resulting composition includes the selected BaselinesThe resulting composition can be identifiedCrucible completes the composition when application source is not providedWhen application source is provided, Crucible includes the application source in the resulting composi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BAS-002</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b/baseline_composition" text:style-name="Internet_20_link" text:visited-style-name="Visited_20_Internet_20_Link">Baseline Composition</text:a>
      <text:p text:style-name="Text_20_body">Application source remains optional. Do not interpret this requirement as requiring application source in every composition.</text:p>
      <text:p text:style-name="Text_20_body">A composition containing only Image Layer Baselines, Infrastructure Baselines, or both remains valid when application source does not apply.</text:p>
      <text:p text:style-name="Text_20_body">FR-BAS-001 governs consumption of Baseline Repositories from a Workspace.</text:p>
      <text:p text:style-name="Text_20_body">FR-BAS-003 governs processing of predeployment and postdeployment steps.</text:p>
      <text:p text:style-name="Text_20_body">FR-BAS-004 governs noninteractive Workspace execution.</text:p>
      <text:p text:style-name="Text_20_body">Do not add particular Baseline types, repositories, revisions, composition ordering, conflict-resolution behavior, dependency-resolution behavior, output formats, or execu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9-baseline-composition-and-workspace:fr-bas-002#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5:40</meta:creation-date>
    <dc:creator>Generated</dc:creator>
    <dc:date>2026-08-24T09::15:40</dc:date>
    <dc:language>en-US</dc:language>
    <meta:editing-cycles>1</meta:editing-cycles>
    <meta:editing-duration>PT0S</meta:editing-duration>
    <dc:title>dido:02-crusible:99-annexes:annex-c-requirements:03-functional-requirements:03-09-baseline-composition-and-workspace:fr-bas-002</dc:title>
  </office:meta>
</office:document-meta>
</file>