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9-baseline-composition-and-workspace:fr-bas-001"/><text:bookmark-start text:name="__RefHeading___fr-bas-001_consume_baseline_repositories_from_a_workspace_1"/><text:bookmark-start text:name="fr-bas-001_consume_baseline_repositories_from_a_workspace"/>FR-BAS-001 — Consume Baseline Repositories from a Workspace<text:bookmark-end text:name="__RefHeading___fr-bas-001_consume_baseline_repositories_from_a_workspace_1"/><text:bookmark-end text:name="fr-bas-001_consume_baseline_repositories_from_a_workspace"/></text:h>
      <text:p text:style-name="Text_20_body"><text:a xlink:type="simple" xlink:href="https://wiki.didosolutions.com/dido/02-crusible/99-annexes/annex-c-requirements/03-functional-requirements/03-09-baseline-composition-and-workspace/start" text:style-name="Internet_20_link" text:visited-style-name="Visited_20_Internet_20_Link">Go to C.3.9 Baseline Composition and Workspace</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consume <text:a xlink:type="simple" xlink:href="https://wiki.didosolutions.com/dido/99_annexes/annex-b-terms-and-definitions/b/baseline_repository" text:style-name="Internet_20_link" text:visited-style-name="Visited_20_Internet_20_Link">Baseline Repositories</text:a> containing <text:a xlink:type="simple" xlink:href="https://wiki.didosolutions.com/dido/99_annexes/annex-b-terms-and-definitions/i/image_layer" text:style-name="Internet_20_link" text:visited-style-name="Visited_20_Internet_20_Link">Image Layers</text:a> or <text:a xlink:type="simple" xlink:href="https://wiki.didosolutions.com/dido/99_annexes/annex-b-terms-and-definitions/i/infrastructure_baseline" text:style-name="Internet_20_link" text:visited-style-name="Visited_20_Internet_20_Link">Infrastructure Baselines</text:a> from a <text:a xlink:type="simple" xlink:href="https://wiki.didosolutions.com/dido/99_annexes/annex-b-terms-and-definitions/w/workspace" text:style-name="Internet_20_link" text:visited-style-name="Visited_20_Internet_20_Link">Workspace</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BAS-001The Original Requirement states:</text:p>
      <table:table table:style-name="Table_Quotation1">
        <table:table-column/>
        <table:table-row>
          <table:table-cell office:value-type="string" table:style-name="Cell_Quotation1">
            <text:p text:style-name="tablealignleft"> <text:span text:style-name="Emphasis">The system shall consume image-layer and infrastructure-baseline repositories from a checked-out workspace.</text:span><text:a xlink:type="simple" xlink:href="https://wiki.didosolutions.com/dido/02-crusible/99-annexes/annex-b/cr-001" text:style-name="Internet_20_link" text:visited-style-name="Visited_20_Internet_20_Link">[C1]</text:a></text:p>
          </table:table-cell>
        </table:table-row>
      </table:table>
      <text:p text:style-name="Text_20_body">FR-BAS-001:</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ext:span text:style-name="Strong_20_Emphasis">image-layer and infrastructure-baseline repositories</text:span> with the controlled <text:a xlink:type="simple" xlink:href="https://wiki.didosolutions.com/dido/99_annexes/annex-b-terms-and-definitions/b/baseline_repository" text:style-name="Internet_20_link" text:visited-style-name="Visited_20_Internet_20_Link">Baseline Repository</text:a>, <text:a xlink:type="simple" xlink:href="https://wiki.didosolutions.com/dido/99_annexes/annex-b-terms-and-definitions/i/image_layer" text:style-name="Internet_20_link" text:visited-style-name="Visited_20_Internet_20_Link">Image Layer</text:a>, and <text:a xlink:type="simple" xlink:href="https://wiki.didosolutions.com/dido/99_annexes/annex-b-terms-and-definitions/i/infrastructure_baseline" text:style-name="Internet_20_link" text:visited-style-name="Visited_20_Internet_20_Link">Infrastructure Baseline</text:a> conceptsReplaces <text:span text:style-name="Strong_20_Emphasis">checked-out workspace</text:span> with the controlled term <text:a xlink:type="simple" xlink:href="https://wiki.didosolutions.com/dido/99_annexes/annex-b-terms-and-definitions/w/workspace" text:style-name="Internet_20_link" text:visited-style-name="Visited_20_Internet_20_Link">Workspace</text:a>Uses <text:span text:style-name="Strong_20_Emphasis">or</text:span> so a Workspace can contain an Image Layer repository, an Infrastructure Baseline repository, or both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w/workspace" text:style-name="Internet_20_link" text:visited-style-name="Visited_20_Internet_20_Link">Workspace</text:a> provides the bounded working context in which selected repository content is available to Crucible operations.</text:p>
      <text:p text:style-name="Text_20_body">Consuming <text:a xlink:type="simple" xlink:href="https://wiki.didosolutions.com/dido/99_annexes/annex-b-terms-and-definitions/b/baseline_repository" text:style-name="Internet_20_link" text:visited-style-name="Visited_20_Internet_20_Link">Baseline Repositories</text:a> from a Workspace enables <text:a xlink:type="simple" xlink:href="https://wiki.didosolutions.com/dido/99_annexes/annex-b-terms-and-definitions/c/crucible" text:style-name="Internet_20_link" text:visited-style-name="Visited_20_Internet_20_Link">Crucible</text:a> to use identified <text:a xlink:type="simple" xlink:href="https://wiki.didosolutions.com/dido/99_annexes/annex-b-terms-and-definitions/i/image_layer" text:style-name="Internet_20_link" text:visited-style-name="Visited_20_Internet_20_Link">Image Layers</text:a> and <text:a xlink:type="simple" xlink:href="https://wiki.didosolutions.com/dido/99_annexes/annex-b-terms-and-definitions/i/infrastructure_baseline" text:style-name="Internet_20_link" text:visited-style-name="Visited_20_Internet_20_Link">Infrastructure Baselines</text:a> as inputs to later operations, including <text:a xlink:type="simple" xlink:href="https://wiki.didosolutions.com/dido/99_annexes/annex-b-terms-and-definitions/b/baseline_selection" text:style-name="Internet_20_link" text:visited-style-name="Visited_20_Internet_20_Link">Baseline Selection</text:a> and <text:a xlink:type="simple" xlink:href="https://wiki.didosolutions.com/dido/99_annexes/annex-b-terms-and-definitions/b/baseline_composition" text:style-name="Internet_20_link" text:visited-style-name="Visited_20_Internet_20_Link">Baseline Composition</text:a>.</text:p>
      <text:p text:style-name="Text_20_body">This requirement allows a Workspace to contain:</text:p>
      <text:p text:style-name="Text_20_body">One or more Baseline Repositories containing Image LayersOne or more Baseline Repositories containing Infrastructure BaselinesBoth types of Baseline RepositoryThis requirement establishes consumption of Baseline Repositories from a Workspace without prescribing:</text:p>
      <text:p text:style-name="Text_20_body">A particular repository-hosting serviceA particular repository layoutA particular checkout mechanismA particular <text:a xlink:type="simple" xlink:href="https://wiki.didosolutions.com/dido/99_annexes/annex-b-terms-and-definitions/g/git" text:style-name="Internet_20_link" text:visited-style-name="Visited_20_Internet_20_Link">Git</text:a> branchA particular <text:a xlink:type="simple" xlink:href="https://wiki.didosolutions.com/dido/99_annexes/annex-b-terms-and-definitions/r/revision" text:style-name="Internet_20_link" text:visited-style-name="Visited_20_Internet_20_Link">Revision</text:a>Repository authentication or authorization<text:a xlink:type="simple" xlink:href="https://wiki.didosolutions.com/dido/99_annexes/annex-b-terms-and-definitions/b/baseline_selection" text:style-name="Internet_20_link" text:visited-style-name="Visited_20_Internet_20_Link">Baseline Selection</text:a><text:a xlink:type="simple" xlink:href="https://wiki.didosolutions.com/dido/99_annexes/annex-b-terms-and-definitions/b/baseline_composition" text:style-name="Internet_20_link" text:visited-style-name="Visited_20_Internet_20_Link">Baseline Composition</text:a>Application-source inclusionDeployment or validation behaviorSeparate requirements, architecture specifications, repository profiles, and <text:a xlink:type="simple" xlink:href="https://wiki.didosolutions.com/dido/99_annexes/annex-b-terms-and-definitions/w/workflow" text:style-name="Internet_20_link" text:visited-style-name="Visited_20_Internet_20_Link">Workflow</text:a> definition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w/workspace" text:style-name="Internet_20_link" text:visited-style-name="Visited_20_Internet_20_Link">Workspaces</text:a>
      <text:a xlink:type="simple" xlink:href="https://wiki.didosolutions.com/dido/99_annexes/annex-b-terms-and-definitions/b/baseline_repository" text:style-name="Internet_20_link" text:visited-style-name="Visited_20_Internet_20_Link">Baseline Repositories</text:a>
      <text:a xlink:type="simple" xlink:href="https://wiki.didosolutions.com/dido/99_annexes/annex-b-terms-and-definitions/i/image_layer" text:style-name="Internet_20_link" text:visited-style-name="Visited_20_Internet_20_Link">Image Layers</text:a>
      <text:a xlink:type="simple" xlink:href="https://wiki.didosolutions.com/dido/99_annexes/annex-b-terms-and-definitions/i/infrastructure_baseline" text:style-name="Internet_20_link" text:visited-style-name="Visited_20_Internet_20_Link">Infrastructure Baseline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text:a xlink:type="simple" xlink:href="https://wiki.didosolutions.com/dido/99_annexes/annex-b-terms-and-definitions/w/workspace" text:style-name="Internet_20_link" text:visited-style-name="Visited_20_Internet_20_Link">Workspace</text:a> containing at least one <text:a xlink:type="simple" xlink:href="https://wiki.didosolutions.com/dido/99_annexes/annex-b-terms-and-definitions/b/baseline_repository" text:style-name="Internet_20_link" text:visited-style-name="Visited_20_Internet_20_Link">Baseline Repository</text:a> is selected for testingThe selected Baseline Repository contains one or more <text:a xlink:type="simple" xlink:href="https://wiki.didosolutions.com/dido/99_annexes/annex-b-terms-and-definitions/i/image_layer" text:style-name="Internet_20_link" text:visited-style-name="Visited_20_Internet_20_Link">Image Layers</text:a> or <text:a xlink:type="simple" xlink:href="https://wiki.didosolutions.com/dido/99_annexes/annex-b-terms-and-definitions/i/infrastructure_baseline" text:style-name="Internet_20_link" text:visited-style-name="Visited_20_Internet_20_Link">Infrastructure Baselines</text:a><text:a xlink:type="simple" xlink:href="https://wiki.didosolutions.com/dido/99_annexes/annex-b-terms-and-definitions/c/crucible" text:style-name="Internet_20_link" text:visited-style-name="Visited_20_Internet_20_Link">Crucible</text:a> accesses the selected Baseline Repository from the WorkspaceCrucible consumes the Image Layers or Infrastructure Baselines contained in the selected Baseline RepositoryThe consumed repository content can be identified as input to the tested Crucible opera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BAS-001</text:span>.</text:p>
      <text:p text:style-name="Text_20_body">This page is a leaf requirement page and omits a trailing <text:span text:style-name="Source_20_Text">:start</text:span> from its namespace.</text:p>
      <text:p text:style-name="Text_20_body">The Statement uses the following controlling Terms and Definitions entries:</text:p>
      <text:a xlink:type="simple" xlink:href="https://wiki.didosolutions.com/dido/99_annexes/annex-b-terms-and-definitions/b/baseline_repository" text:style-name="Internet_20_link" text:visited-style-name="Visited_20_Internet_20_Link">Baseline Repository</text:a>
      <text:a xlink:type="simple" xlink:href="https://wiki.didosolutions.com/dido/99_annexes/annex-b-terms-and-definitions/i/image_layer" text:style-name="Internet_20_link" text:visited-style-name="Visited_20_Internet_20_Link">Image Layer</text:a>
      <text:a xlink:type="simple" xlink:href="https://wiki.didosolutions.com/dido/99_annexes/annex-b-terms-and-definitions/i/infrastructure_baseline" text:style-name="Internet_20_link" text:visited-style-name="Visited_20_Internet_20_Link">Infrastructure Baseline</text:a>
      <text:a xlink:type="simple" xlink:href="https://wiki.didosolutions.com/dido/99_annexes/annex-b-terms-and-definitions/w/workspace" text:style-name="Internet_20_link" text:visited-style-name="Visited_20_Internet_20_Link">Workspace</text:a>
      <text:p text:style-name="Text_20_body">The Statement permits consumption of a Baseline Repository containing Image Layers, a Baseline Repository containing Infrastructure Baselines, or both.</text:p>
      <text:p text:style-name="Text_20_body">FR-BAS-002 governs composition of selected Baselines.</text:p>
      <text:p text:style-name="Text_20_body">FR-BAS-003 governs processing of predeployment and postdeployment steps.</text:p>
      <text:p text:style-name="Text_20_body">FR-BAS-004 governs noninteractive Workspace execution.</text:p>
      <text:p text:style-name="Text_20_body">Do not add particular repository providers, repository layouts, checkout mechanisms, branches, revisions, authentication methods, Baseline Selection behavior, or Baseline Composition behavior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9-baseline-composition-and-workspace:fr-bas-001#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25:16</meta:creation-date>
    <dc:creator>Generated</dc:creator>
    <dc:date>2026-08-23T22::25:16</dc:date>
    <dc:language>en-US</dc:language>
    <meta:editing-cycles>1</meta:editing-cycles>
    <meta:editing-duration>PT0S</meta:editing-duration>
    <dc:title>dido:02-crusible:99-annexes:annex-c-requirements:03-functional-requirements:03-09-baseline-composition-and-workspace:fr-bas-001</dc:title>
  </office:meta>
</office:document-meta>
</file>