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8-devsecops-integration:start"/><text:bookmark-start text:name="__RefHeading___c.3.8_devsecops_integration_1"/><text:bookmark-start text:name="c.3.8_devsecops_integration"/>C.3.8 DevSecOps Integration<text:bookmark-end text:name="__RefHeading___c.3.8_devsecops_integration_1"/><text:bookmark-end text:name="c.3.8_devsecops_integration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DevSecOps Integration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participates in Git-based workflows, applies GitOps practices, operates as part of a <text:a xlink:type="simple" xlink:href="https://wiki.didosolutions.com/dido/99_annexes/annex-b-terms-and-definitions/c/ci_cd_pipeline" text:style-name="Internet_20_link" text:visited-style-name="Visited_20_Internet_20_Link">CI/CD Pipeline</text:a>, and performs automated build, deployment, and validation activities.</text:p>
      <text:p text:style-name="Text_20_body">Together, these requirements establish noninteractive and automated workflow behavior that contributes to controlled change, repeatable execution, <text:a xlink:type="simple" xlink:href="https://wiki.didosolutions.com/dido/99_annexes/annex-b-terms-and-definitions/r/reproducibility" text:style-name="Internet_20_link" text:visited-style-name="Visited_20_Internet_20_Link">Reproduci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08-devsecops-integration/fr-dso-001" text:style-name="Internet_20_link" text:visited-style-name="Visited_20_Internet_20_Link">FR-DSO-001 — Git-Based Workflow Integration</text:a>
      <text:a xlink:type="simple" xlink:href="https://wiki.didosolutions.com/dido/02-crusible/99-annexes/annex-c-requirements/03-functional-requirements/03-08-devsecops-integration/fr-dso-002" text:style-name="Internet_20_link" text:visited-style-name="Visited_20_Internet_20_Link">FR-DSO-002 — GitOps Workflow Integration</text:a>
      <text:a xlink:type="simple" xlink:href="https://wiki.didosolutions.com/dido/02-crusible/99-annexes/annex-c-requirements/03-functional-requirements/03-08-devsecops-integration/fr-dso-003" text:style-name="Internet_20_link" text:visited-style-name="Visited_20_Internet_20_Link">FR-DSO-003 — CI/CD Pipeline Integration</text:a>
      <text:a xlink:type="simple" xlink:href="https://wiki.didosolutions.com/dido/02-crusible/99-annexes/annex-c-requirements/03-functional-requirements/03-08-devsecops-integration/fr-dso-004" text:style-name="Internet_20_link" text:visited-style-name="Visited_20_Internet_20_Link">FR-DSO-004 — Automated Build Execution</text:a>
      <text:a xlink:type="simple" xlink:href="https://wiki.didosolutions.com/dido/02-crusible/99-annexes/annex-c-requirements/03-functional-requirements/03-08-devsecops-integration/fr-dso-005" text:style-name="Internet_20_link" text:visited-style-name="Visited_20_Internet_20_Link">FR-DSO-005 — Automated Deployment Execution</text:a>
      <text:a xlink:type="simple" xlink:href="https://wiki.didosolutions.com/dido/02-crusible/99-annexes/annex-c-requirements/03-functional-requirements/03-08-devsecops-integration/fr-dso-006" text:style-name="Internet_20_link" text:visited-style-name="Visited_20_Internet_20_Link">FR-DSO-006 — Automated Validation Execution</text:a>
      <text:h text:style-name="Heading_20_2" text:outline-level="2"><text:bookmark-start text:name="__RefHeading___requirement_status_3"/><text:bookmark-start text:name="requirement_status"/>Requirement Status<text:bookmark-end text:name="__RefHeading___requirement_status_3"/><text:bookmark-end text:name="requirement_status"/></text:h>
      <text:p text:style-name="Horizontal_20_Line"/>
      <text:h text:style-name="Heading_20_2" text:outline-level="2"><text:bookmark-start text:name="__RefHeading___issues_4"/><text:bookmark-start text:name="issues"/>Issues<text:bookmark-end text:name="__RefHeading___issues_4"/><text:bookmark-end text:name="issues"/></text:h>
      <text:p text:style-name="Horizontal_20_Line"/>
      <text:h text:style-name="Heading_20_2" text:outline-level="2"><text:bookmark-start text:name="__RefHeading___notes_for_editors_5"/><text:bookmark-start text:name="notes_for_editors"/>Notes for Editors<text:bookmark-end text:name="__RefHeading___notes_for_editors_5"/><text:bookmark-end text:name="notes_for_editors"/></text:h>
      <text:p text:style-name="Text_20_body">This page is a non-leaf requirement page and therefore retains a trailing <text:span text:style-name="Source_20_Text">:start</text:span> in its namespace.</text:p>
      <text:p text:style-name="Text_20_body">The namespace for this page is:</text:p>
      <text:p text:style-name="Text_20_body"><text:span text:style-name="Source_20_Text">dido:02-crusible:99-annexes:annex-c-requirements:03-functional-requirements:03-08-devsecops-integration:start</text:span></text:p>
      <text:p text:style-name="Text_20_body">The individual requirement pages retain the stable identifiers <text:span text:style-name="Source_20_Text">FR-DSO-001</text:span> through <text:span text:style-name="Source_20_Text">FR-DSO-006</text:span>.</text:p>
      <text:p text:style-name="Text_20_body">Individual requirement pages are leaf nodes nested beneath the DevSecOps Integration namespace and omit a trailing <text:span text:style-name="Source_20_Text">:start</text:span>.</text:p>
      <text:p text:style-name="Text_20_body">The Derived From section on each leaf requirement page preserves the original wording from the controlling System Requirements Specification.</text:p>
      <text:p text:style-name="Text_20_body">Normalized Statements use direct, testable behavior and identify the repository state, workflow event, <text:a xlink:type="simple" xlink:href="https://wiki.didosolutions.com/dido/99_annexes/annex-b-terms-and-definitions/c/ci_cd_pipeline" text:style-name="Internet_20_link" text:visited-style-name="Visited_20_Internet_20_Link">CI/CD Pipeline</text:a> operation, input <text:a xlink:type="simple" xlink:href="https://wiki.didosolutions.com/dido/99_annexes/annex-b-terms-and-definitions/a/artifact" text:style-name="Internet_20_link" text:visited-style-name="Visited_20_Internet_20_Link">Artifact</text:a>, or required result only when the controlling source establishes that information.</text:p>
      <text:p text:style-name="Text_20_body">Verification criteria test only the behavior stated in the normalized Statement and do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uses the wiki Backlinks function rather than a manually maintained list.</text:p>
      <text:p text:style-name="Text_20_body">Each leaf requirement page includes its actual namespace in the DokuWiki section-transclusion example. Do not use a placeholder namespace in a completed leaf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5:26</meta:creation-date>
    <dc:creator>Generated</dc:creator>
    <dc:date>2026-08-24T06::05:26</dc:date>
    <dc:language>en-US</dc:language>
    <meta:editing-cycles>1</meta:editing-cycles>
    <meta:editing-duration>PT0S</meta:editing-duration>
    <dc:title>dido:02-crusible:99-annexes:annex-c-requirements:03-functional-requirements:03-08-devsecops-integration:start</dc:title>
  </office:meta>
</office:document-meta>
</file>