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08-devsecops-integration:fr-dso-006"/><text:bookmark-start text:name="__RefHeading___fr-dso-006_automated_validation_execution_1"/><text:bookmark-start text:name="fr-dso-006_automated_validation_execution"/>FR-DSO-006 — Automated Validation Execution<text:bookmark-end text:name="__RefHeading___fr-dso-006_automated_validation_execution_1"/><text:bookmark-end text:name="fr-dso-006_automated_validation_execution"/></text:h>
      <text:p text:style-name="Text_20_body"><text:a xlink:type="simple" xlink:href="https://wiki.didosolutions.com/dido/02-crusible/99-annexes/annex-c-requirements/03-functional-requirements/03-08-devsecops-integration/start" text:style-name="Internet_20_link" text:visited-style-name="Visited_20_Internet_20_Link">Go to C.3.8 DevSecOps Integration</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execute automated <text:a xlink:type="simple" xlink:href="https://wiki.didosolutions.com/dido/99_annexes/annex-b-terms-and-definitions/v/validation_operation" text:style-name="Internet_20_link" text:visited-style-name="Visited_20_Internet_20_Link">Validation Operations</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p text:style-name="Text_20_body">Crucible System Requirements Specification, Version 1.1 Draft, Functional Requirements, FR-DSO-006The Original Requirement states:</text:p>
      <table:table table:style-name="Table_Quotation1">
        <table:table-column/>
        <table:table-row>
          <table:table-cell office:value-type="string" table:style-name="Cell_Quotation1">
            <text:p text:style-name="tablealignleft"> <text:span text:style-name="Emphasis">The system shall support automated validation execution.</text:span><text:a xlink:type="simple" xlink:href="https://wiki.didosolutions.com/dido/02-crusible/99-annexes/annex-b/cr-001" text:style-name="Internet_20_link" text:visited-style-name="Visited_20_Internet_20_Link">[C1]</text:a></text:p>
          </table:table-cell>
        </table:table-row>
      </table:table>
      <text:p text:style-name="Text_20_body">FR-DSO-006:</text:p>
      <text:p text:style-name="Text_20_body">Replaces <text:span text:style-name="Strong_20_Emphasis">The system</text:span> with the defined system name <text:a xlink:type="simple" xlink:href="https://wiki.didosolutions.com/dido/99_annexes/annex-b-terms-and-definitions/c/crucible" text:style-name="Internet_20_link" text:visited-style-name="Visited_20_Internet_20_Link">Crucible</text:a>Changes <text:span text:style-name="Strong_20_Emphasis">shall</text:span> to the established uppercase normative form <text:span text:style-name="Strong_20_Emphasis">SHALL</text:span>Replaces the weak phrase <text:span text:style-name="Strong_20_Emphasis">support automated validation execution</text:span> with the direct and observable behavior <text:span text:style-name="Strong_20_Emphasis">execute automated Validation Operations</text:span>Links <text:a xlink:type="simple" xlink:href="https://wiki.didosolutions.com/dido/99_annexes/annex-b-terms-and-definitions/v/validation_operation" text:style-name="Internet_20_link" text:visited-style-name="Visited_20_Internet_20_Link">Validation Operation</text:a> to its controlling definitionNo other substantive normalization is required.</text:p>
      <text:h text:style-name="Heading_20_2" text:outline-level="2"><text:bookmark-start text:name="__RefHeading___rationale_4"/><text:bookmark-start text:name="rationale"/>Rationale<text:bookmark-end text:name="__RefHeading___rationale_4"/><text:bookmark-end text:name="rationale"/></text:h>
      <text:p text:style-name="Text_20_body">An automated <text:a xlink:type="simple" xlink:href="https://wiki.didosolutions.com/dido/99_annexes/annex-b-terms-and-definitions/v/validation_operation" text:style-name="Internet_20_link" text:visited-style-name="Visited_20_Internet_20_Link">Validation Operation</text:a> evaluates an identified subject against defined <text:a xlink:type="simple" xlink:href="https://wiki.didosolutions.com/dido/99_annexes/annex-b-terms-and-definitions/a/acceptance_criteria" text:style-name="Internet_20_link" text:visited-style-name="Visited_20_Internet_20_Link">Acceptance Criteria</text:a> without requiring interactive execution by an operator.</text:p>
      <text:p text:style-name="Text_20_body">Automated Validation Operations enable repeatable evaluation within <text:a xlink:type="simple" xlink:href="https://wiki.didosolutions.com/dido/99_annexes/annex-b-terms-and-definitions/d/devsecops" text:style-name="Internet_20_link" text:visited-style-name="Visited_20_Internet_20_Link">Development, Security, and Operations (DevSecOps)</text:a> <text:a xlink:type="simple" xlink:href="https://wiki.didosolutions.com/dido/99_annexes/annex-b-terms-and-definitions/w/workflow" text:style-name="Internet_20_link" text:visited-style-name="Visited_20_Internet_20_Link">Workflows</text:a>, <text:a xlink:type="simple" xlink:href="https://wiki.didosolutions.com/dido/99_annexes/annex-b-terms-and-definitions/g/gitops" text:style-name="Internet_20_link" text:visited-style-name="Visited_20_Internet_20_Link">GitOps</text:a> Workflows, and <text:a xlink:type="simple" xlink:href="https://wiki.didosolutions.com/dido/99_annexes/annex-b-terms-and-definitions/c/ci_cd_pipeline" text:style-name="Internet_20_link" text:visited-style-name="Visited_20_Internet_20_Link">CI/CD Pipelines</text:a>.</text:p>
      <text:p text:style-name="Text_20_body">A Validation Operation can evaluate:</text:p>
      <text:p text:style-name="Text_20_body">An <text:a xlink:type="simple" xlink:href="https://wiki.didosolutions.com/dido/99_annexes/annex-b-terms-and-definitions/a/artifact" text:style-name="Internet_20_link" text:visited-style-name="Visited_20_Internet_20_Link">Artifact</text:a>A Build Operation resultA <text:a xlink:type="simple" xlink:href="https://wiki.didosolutions.com/dido/99_annexes/annex-b-terms-and-definitions/d/deployment" text:style-name="Internet_20_link" text:visited-style-name="Visited_20_Internet_20_Link">Deployment</text:a>A <text:a xlink:type="simple" xlink:href="https://wiki.didosolutions.com/dido/99_annexes/annex-b-terms-and-definitions/d/deployment_operation" text:style-name="Internet_20_link" text:visited-style-name="Visited_20_Internet_20_Link">Deployment Operation</text:a> resultAn Infrastructure ConfigurationAn Infrastructure EnvironmentA Platform ServiceA WorkloadA <text:a xlink:type="simple" xlink:href="https://wiki.didosolutions.com/dido/99_annexes/annex-b-terms-and-definitions/t/transfer_bundle" text:style-name="Internet_20_link" text:visited-style-name="Visited_20_Internet_20_Link">Transfer Bundle</text:a>A Validation Operation can produce:</text:p>
      <text:p text:style-name="Text_20_body">A successful validation resultAn unsuccessful validation resultA recorded inability to complete the validationValidation observationsValidation statusValidation logsValidation metadataThis requirement establishes automated Validation Operation execution without prescribing:</text:p>
      <text:p text:style-name="Text_20_body">A particular validation toolA particular validation subjectParticular Acceptance CriteriaA particular validation procedureA particular triggering mechanismA particular <text:a xlink:type="simple" xlink:href="https://wiki.didosolutions.com/dido/99_annexes/annex-b-terms-and-definitions/c/ci_cd_pipeline" text:style-name="Internet_20_link" text:visited-style-name="Visited_20_Internet_20_Link">CI/CD Pipeline</text:a>Compliance evaluationSecurity assessmentRemediationApprovalAuthorizationSeparate requirements, architecture specifications, validation definitions, and Workflow definitions govern those subjects and behavior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p text:style-name="Text_20_body">Automated <text:a xlink:type="simple" xlink:href="https://wiki.didosolutions.com/dido/99_annexes/annex-b-terms-and-definitions/v/validation_operation" text:style-name="Internet_20_link" text:visited-style-name="Visited_20_Internet_20_Link">Validation Operations</text:a>Validation subjects<text:a xlink:type="simple" xlink:href="https://wiki.didosolutions.com/dido/99_annexes/annex-b-terms-and-definitions/a/acceptance_criteria" text:style-name="Internet_20_link" text:visited-style-name="Visited_20_Internet_20_Link">Acceptance Criteria</text:a><text:a xlink:type="simple" xlink:href="https://wiki.didosolutions.com/dido/99_annexes/annex-b-terms-and-definitions/d/devsecops" text:style-name="Internet_20_link" text:visited-style-name="Visited_20_Internet_20_Link">DevSecOps</text:a> Workflows<text:a xlink:type="simple" xlink:href="https://wiki.didosolutions.com/dido/99_annexes/annex-b-terms-and-definitions/g/gitops" text:style-name="Internet_20_link" text:visited-style-name="Visited_20_Internet_20_Link">GitOps</text:a> Workflows<text:a xlink:type="simple" xlink:href="https://wiki.didosolutions.com/dido/99_annexes/annex-b-terms-and-definitions/c/ci_cd_pipeline" text:style-name="Internet_20_link" text:visited-style-name="Visited_20_Internet_20_Link">CI/CD Pipelines</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A <text:a xlink:type="simple" xlink:href="https://wiki.didosolutions.com/dido/99_annexes/annex-b-terms-and-definitions/v/validation_operation" text:style-name="Internet_20_link" text:visited-style-name="Visited_20_Internet_20_Link">Validation Operation</text:a>, an identified validation subject, and defined <text:a xlink:type="simple" xlink:href="https://wiki.didosolutions.com/dido/99_annexes/annex-b-terms-and-definitions/a/acceptance_criteria" text:style-name="Internet_20_link" text:visited-style-name="Visited_20_Internet_20_Link">Acceptance Criteria</text:a> are selected for testing<text:a xlink:type="simple" xlink:href="https://wiki.didosolutions.com/dido/99_annexes/annex-b-terms-and-definitions/c/crucible" text:style-name="Internet_20_link" text:visited-style-name="Visited_20_Internet_20_Link">Crucible</text:a> initiates the selected Validation Operation without interactive operator executionCrucible executes the selected Validation OperationThe Validation Operation evaluates the selected subject against the defined Acceptance CriteriaThe Validation Operation completes with an observable resultThe resulting validation status, observations, or failure information can be identified</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implementation_status_8"/><text:bookmark-start text:name="implementation_status"/>Implementation Status<text:bookmark-end text:name="__RefHeading___implementation_status_8"/><text:bookmark-end text:name="implementation_status"/></text:h>
      <text:p text:style-name="Text_20_body">Implemented and Verified</text:p>
      <text:h text:style-name="Heading_20_2" text:outline-level="2"><text:bookmark-start text:name="__RefHeading___requirement_status_9"/><text:bookmark-start text:name="requirement_status"/>Requirement Status<text:bookmark-end text:name="__RefHeading___requirement_status_9"/><text:bookmark-end text:name="requirement_status"/></text:h>
      <text:p text:style-name="Horizontal_20_Line"/>
      <text:h text:style-name="Heading_20_2" text:outline-level="2"><text:bookmark-start text:name="__RefHeading___issues_10"/><text:bookmark-start text:name="issues"/>Issues<text:bookmark-end text:name="__RefHeading___issues_10"/><text:bookmark-end text:name="issues"/></text:h>
      <text:p text:style-name="Horizontal_20_Line"/>
      <text:h text:style-name="Heading_20_2" text:outline-level="2"><text:bookmark-start text:name="__RefHeading___notes_for_editors_11"/><text:bookmark-start text:name="notes_for_editors"/>Notes for Editors<text:bookmark-end text:name="__RefHeading___notes_for_editors_11"/><text:bookmark-end text:name="notes_for_editors"/></text:h>
      <text:p text:style-name="Text_20_body">This requirement page retains the stable requirement identifier <text:span text:style-name="Source_20_Text">FR-DSO-006</text:span>.</text:p>
      <text:p text:style-name="Text_20_body">This page is a leaf requirement page and omits a trailing <text:span text:style-name="Source_20_Text">:start</text:span> from its namespace.</text:p>
      <text:p text:style-name="Text_20_body">The Statement uses the controlling Terms and Definitions entry:</text:p>
      <text:a xlink:type="simple" xlink:href="https://wiki.didosolutions.com/dido/99_annexes/annex-b-terms-and-definitions/v/validation_operation" text:style-name="Internet_20_link" text:visited-style-name="Visited_20_Internet_20_Link">Validation Operation</text:a>
      <text:p text:style-name="Text_20_body">The Statement addresses execution of automated Validation Operations.</text:p>
      <text:p text:style-name="Text_20_body">FR-DSO-001 governs integration with Git-based Workflows.</text:p>
      <text:p text:style-name="Text_20_body">FR-DSO-002 governs integration with GitOps Workflows.</text:p>
      <text:p text:style-name="Text_20_body">FR-DSO-003 governs integration with CI/CD Pipelines.</text:p>
      <text:p text:style-name="Text_20_body">FR-DSO-004 governs automated Build Operation execution.</text:p>
      <text:p text:style-name="Text_20_body">FR-DSO-005 governs automated Deployment Operation execution.</text:p>
      <text:p text:style-name="Text_20_body">Do not add particular validation tools, validation subjects, Acceptance Criteria, procedures, triggering mechanisms, compliance-evaluation behavior, remediation, approval, or authorization obligations unless the controlling requirement changes through an approved requirements process.</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08-devsecops-integration:fr-dso-006#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0::40:55</meta:creation-date>
    <dc:creator>Generated</dc:creator>
    <dc:date>2026-08-25T10::40:55</dc:date>
    <dc:language>en-US</dc:language>
    <meta:editing-cycles>1</meta:editing-cycles>
    <meta:editing-duration>PT0S</meta:editing-duration>
    <dc:title>dido:02-crusible:99-annexes:annex-c-requirements:03-functional-requirements:03-08-devsecops-integration:fr-dso-006</dc:title>
  </office:meta>
</office:document-meta>
</file>