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8-devsecops-integration:fr-dso-005"/><text:bookmark-start text:name="__RefHeading___fr-dso-005_automated_deployment_execution_1"/><text:bookmark-start text:name="fr-dso-005_automated_deployment_execution"/>FR-DSO-005 — Automated Deployment Execution<text:bookmark-end text:name="__RefHeading___fr-dso-005_automated_deployment_execution_1"/><text:bookmark-end text:name="fr-dso-005_automated_deployment_execution"/></text:h>
      <text:p text:style-name="Text_20_body"><text:a xlink:type="simple" xlink:href="https://wiki.didosolutions.com/dido/02-crusible/99-annexes/annex-c-requirements/03-functional-requirements/03-08-devsecops-integration/start" text:style-name="Internet_20_link" text:visited-style-name="Visited_20_Internet_20_Link">Go to C.3.8 DevSecOps Integr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automated <text:a xlink:type="simple" xlink:href="https://wiki.didosolutions.com/dido/99_annexes/annex-b-terms-and-definitions/d/deployment_operation" text:style-name="Internet_20_link" text:visited-style-name="Visited_20_Internet_20_Link">Deployment Operation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SO-005The Original Requirement states:</text:p>
      <table:table table:style-name="Table_Quotation1">
        <table:table-column/>
        <table:table-row>
          <table:table-cell office:value-type="string" table:style-name="Cell_Quotation1">
            <text:p text:style-name="tablealignleft"> <text:span text:style-name="Emphasis">The system shall support automated deployment execution.</text:span><text:a xlink:type="simple" xlink:href="https://wiki.didosolutions.com/dido/02-crusible/99-annexes/annex-b/cr-001" text:style-name="Internet_20_link" text:visited-style-name="Visited_20_Internet_20_Link">[C1]</text:a></text:p>
          </table:table-cell>
        </table:table-row>
      </table:table>
      <text:p text:style-name="Text_20_body">FR-DSO-005:</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phrase <text:span text:style-name="Strong_20_Emphasis">support automated deployment execution</text:span> with the direct and observable behavior <text:span text:style-name="Strong_20_Emphasis">execute automated Deployment Operations</text:span>Links <text:a xlink:type="simple" xlink:href="https://wiki.didosolutions.com/dido/99_annexes/annex-b-terms-and-definitions/d/deployment_operation" text:style-name="Internet_20_link" text:visited-style-name="Visited_20_Internet_20_Link">Deployment Operation</text:a> to its controlling definitio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n automated <text:a xlink:type="simple" xlink:href="https://wiki.didosolutions.com/dido/99_annexes/annex-b-terms-and-definitions/d/deployment_operation" text:style-name="Internet_20_link" text:visited-style-name="Visited_20_Internet_20_Link">Deployment Operation</text:a> applies identified deployment inputs and instructions to a selected <text:a xlink:type="simple" xlink:href="https://wiki.didosolutions.com/dido/99_annexes/annex-b-terms-and-definitions/d/deployment_target" text:style-name="Internet_20_link" text:visited-style-name="Visited_20_Internet_20_Link">Deployment Target</text:a> without requiring interactive execution by an operator.</text:p>
      <text:p text:style-name="Text_20_body">Automated Deployment Operations enable repeatable deployment behavior within <text:a xlink:type="simple" xlink:href="https://wiki.didosolutions.com/dido/99_annexes/annex-b-terms-and-definitions/d/devsecops" text:style-name="Internet_20_link" text:visited-style-name="Visited_20_Internet_20_Link">Development, Security, and Operations (DevSecOps)</text:a> <text:a xlink:type="simple" xlink:href="https://wiki.didosolutions.com/dido/99_annexes/annex-b-terms-and-definitions/w/workflow" text:style-name="Internet_20_link" text:visited-style-name="Visited_20_Internet_20_Link">Workflows</text:a>, <text:a xlink:type="simple" xlink:href="https://wiki.didosolutions.com/dido/99_annexes/annex-b-terms-and-definitions/g/gitops" text:style-name="Internet_20_link" text:visited-style-name="Visited_20_Internet_20_Link">GitOps</text:a> Workflows, and <text:a xlink:type="simple" xlink:href="https://wiki.didosolutions.com/dido/99_annexes/annex-b-terms-and-definitions/c/ci_cd_pipeline" text:style-name="Internet_20_link" text:visited-style-name="Visited_20_Internet_20_Link">CI/CD Pipelines</text:a>.</text:p>
      <text:p text:style-name="Text_20_body">A Deployment Operation can use:</text:p>
      <text:p text:style-name="Text_20_body">Deployment instructions<text:a xlink:type="simple" xlink:href="https://wiki.didosolutions.com/dido/99_annexes/annex-b-terms-and-definitions/d/declarative_configuration" text:style-name="Internet_20_link" text:visited-style-name="Visited_20_Internet_20_Link">Declarative Configuration</text:a>Infrastructure ConfigurationsMachine ImagesContainer ImagesApplication <text:a xlink:type="simple" xlink:href="https://wiki.didosolutions.com/dido/99_annexes/annex-b-terms-and-definitions/a/artifact" text:style-name="Internet_20_link" text:visited-style-name="Visited_20_Internet_20_Link">Artifacts</text:a>Platform ServicesDeployment parametersAn identified Deployment TargetA Deployment Operation can produce:</text:p>
      <text:p text:style-name="Text_20_body">A created DeploymentA changed DeploymentReplaced deployed resourcesRemoved deployed resourcesA Deployment RollbackDeployment statusDeployment logsDeployment metadataA recorded failure resultThis requirement establishes automated Deployment Operation execution without prescribing:</text:p>
      <text:p text:style-name="Text_20_body">A particular deployment toolA particular Deployment TargetA particular Deployment PlatformA particular Infrastructure ProviderA particular deployment strategyA particular triggering mechanismA particular <text:a xlink:type="simple" xlink:href="https://wiki.didosolutions.com/dido/99_annexes/annex-b-terms-and-definitions/c/ci_cd_pipeline" text:style-name="Internet_20_link" text:visited-style-name="Visited_20_Internet_20_Link">CI/CD Pipeline</text:a>Deployment validationDeployment approvalDeployment rollback criteriaPost-deployment monitoringSeparate requirements, architecture specifications, deployment definitions, and Workflow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Automated <text:a xlink:type="simple" xlink:href="https://wiki.didosolutions.com/dido/99_annexes/annex-b-terms-and-definitions/d/deployment_operation" text:style-name="Internet_20_link" text:visited-style-name="Visited_20_Internet_20_Link">Deployment Operations</text:a>Deployment inputs<text:a xlink:type="simple" xlink:href="https://wiki.didosolutions.com/dido/99_annexes/annex-b-terms-and-definitions/d/deployment_target" text:style-name="Internet_20_link" text:visited-style-name="Visited_20_Internet_20_Link">Deployment Targets</text:a><text:a xlink:type="simple" xlink:href="https://wiki.didosolutions.com/dido/99_annexes/annex-b-terms-and-definitions/d/devsecops" text:style-name="Internet_20_link" text:visited-style-name="Visited_20_Internet_20_Link">DevSecOps</text:a> Workflows<text:a xlink:type="simple" xlink:href="https://wiki.didosolutions.com/dido/99_annexes/annex-b-terms-and-definitions/g/gitops" text:style-name="Internet_20_link" text:visited-style-name="Visited_20_Internet_20_Link">GitOps</text:a>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ext:a xlink:type="simple" xlink:href="https://wiki.didosolutions.com/dido/99_annexes/annex-b-terms-and-definitions/d/deployment_operation" text:style-name="Internet_20_link" text:visited-style-name="Visited_20_Internet_20_Link">Deployment Operation</text:a>, its required inputs, and a <text:a xlink:type="simple" xlink:href="https://wiki.didosolutions.com/dido/99_annexes/annex-b-terms-and-definitions/d/deployment_target" text:style-name="Internet_20_link" text:visited-style-name="Visited_20_Internet_20_Link">Deployment Target</text:a> are selected for testing<text:a xlink:type="simple" xlink:href="https://wiki.didosolutions.com/dido/99_annexes/annex-b-terms-and-definitions/c/crucible" text:style-name="Internet_20_link" text:visited-style-name="Visited_20_Internet_20_Link">Crucible</text:a> initiates the selected Deployment Operation without interactive operator executionCrucible executes the selected Deployment OperationThe Deployment Operation completes with an observable statusThe resulting Deployment, changed resources, or failure information can be identifi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SO-005</text:span>.</text:p>
      <text:p text:style-name="Text_20_body">This page is a leaf requirement page and omits a trailing <text:span text:style-name="Source_20_Text">:start</text:span> from its namespace.</text:p>
      <text:p text:style-name="Text_20_body">The Statement uses the controlling Terms and Definitions entry:</text:p>
      <text:a xlink:type="simple" xlink:href="https://wiki.didosolutions.com/dido/99_annexes/annex-b-terms-and-definitions/d/deployment_operation" text:style-name="Internet_20_link" text:visited-style-name="Visited_20_Internet_20_Link">Deployment Operation</text:a>
      <text:p text:style-name="Text_20_body">The Statement addresses execution of automated Deployment Operations.</text:p>
      <text:p text:style-name="Text_20_body">FR-DSO-001 governs integration with Git-based Workflows.</text:p>
      <text:p text:style-name="Text_20_body">FR-DSO-002 governs integration with GitOps Workflows.</text:p>
      <text:p text:style-name="Text_20_body">FR-DSO-003 governs integration with CI/CD Pipelines.</text:p>
      <text:p text:style-name="Text_20_body">FR-DSO-004 governs automated Build Operation execution.</text:p>
      <text:p text:style-name="Text_20_body">FR-DSO-006 governs automated Validation Operation execution.</text:p>
      <text:p text:style-name="Text_20_body">Do not add particular deployment tools, Deployment Targets, Deployment Platforms, Infrastructure Providers, deployment strategies, triggering mechanisms, validation behavior, rollback criteria, or monitoring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8-devsecops-integration:fr-dso-005#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4:07</meta:creation-date>
    <dc:creator>Generated</dc:creator>
    <dc:date>2026-08-23T21::44:07</dc:date>
    <dc:language>en-US</dc:language>
    <meta:editing-cycles>1</meta:editing-cycles>
    <meta:editing-duration>PT0S</meta:editing-duration>
    <dc:title>dido:02-crusible:99-annexes:annex-c-requirements:03-functional-requirements:03-08-devsecops-integration:fr-dso-005</dc:title>
  </office:meta>
</office:document-meta>
</file>