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8-devsecops-integration:fr-dso-003"/><text:bookmark-start text:name="__RefHeading___fr-dso-003_cicd_pipeline_integration_1"/><text:bookmark-start text:name="fr-dso-003_cicd_pipeline_integration"/>FR-DSO-003 — CI/CD Pipeline Integration<text:bookmark-end text:name="__RefHeading___fr-dso-003_cicd_pipeline_integration_1"/><text:bookmark-end text:name="fr-dso-003_cicd_pipeline_integration"/></text:h>
      <text:p text:style-name="Text_20_body"><text:a xlink:type="simple" xlink:href="https://wiki.didosolutions.com/dido/02-crusible/99-annexes/annex-c-requirements/03-functional-requirements/03-08-devsecops-integration/start" text:style-name="Internet_20_link" text:visited-style-name="Visited_20_Internet_20_Link">Go to C.3.8 DevSecOps Integration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integrate with <text:a xlink:type="simple" xlink:href="https://wiki.didosolutions.com/dido/99_annexes/annex-b-terms-and-definitions/c/ci_cd_pipeline" text:style-name="Internet_20_link" text:visited-style-name="Visited_20_Internet_20_Link">CI/CD Pipelines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p text:style-name="Text_20_body">Crucible System Requirements Specification, Version 1.1 Draft, Functional Requirements, FR-DSO-003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integrate with CI/CD pipelines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FR-DSO-003:</text:p>
      <text:p text:style-name="Text_20_body">Replaces <text:span text:style-name="Strong_20_Emphasis">The system</text:span> with the defined system name <text:a xlink:type="simple" xlink:href="https://wiki.didosolutions.com/dido/99_annexes/annex-b-terms-and-definitions/c/crucible" text:style-name="Internet_20_link" text:visited-style-name="Visited_20_Internet_20_Link">Crucible</text:a>Changes <text:span text:style-name="Strong_20_Emphasis">shall</text:span> to the established uppercase normative form <text:span text:style-name="Strong_20_Emphasis">SHALL</text:span>Links <text:a xlink:type="simple" xlink:href="https://wiki.didosolutions.com/dido/99_annexes/annex-b-terms-and-definitions/c/ci_cd_pipeline" text:style-name="Internet_20_link" text:visited-style-name="Visited_20_Internet_20_Link">CI/CD Pipeline</text:a> to its controlling definitionRetains the source behavior <text:span text:style-name="Strong_20_Emphasis">integrate with CI/CD pipelines</text:span>No other substantive normalization is required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c/ci_cd_pipeline" text:style-name="Internet_20_link" text:visited-style-name="Visited_20_Internet_20_Link">CI/CD Pipeline</text:a> coordinates automated activities that build, test, package, deliver, deploy, or validate changes.</text:p>
      <text:p text:style-name="Text_20_body">Integration with CI/CD Pipelines enables Crucible operations to participate in automated <text:a xlink:type="simple" xlink:href="https://wiki.didosolutions.com/dido/99_annexes/annex-b-terms-and-definitions/w/workflow" text:style-name="Internet_20_link" text:visited-style-name="Visited_20_Internet_20_Link">Workflows</text:a> initiated or coordinated by pipeline execution.</text:p>
      <text:p text:style-name="Text_20_body">Such integration can involve:</text:p>
      <text:p text:style-name="Text_20_body">Receiving pipeline inputsProviding operation parametersInitiating Crucible operationsReceiving operation statusReturning operation resultsSupplying generated <text:a xlink:type="simple" xlink:href="https://wiki.didosolutions.com/dido/99_annexes/annex-b-terms-and-definitions/a/artifact" text:style-name="Internet_20_link" text:visited-style-name="Visited_20_Internet_20_Link">Artifacts</text:a>Supplying validation resultsSupplying <text:a xlink:type="simple" xlink:href="https://wiki.didosolutions.com/dido/99_annexes/annex-b-terms-and-definitions/e/evidence" text:style-name="Internet_20_link" text:visited-style-name="Visited_20_Internet_20_Link">Evidence</text:a>Reporting success or failureThis requirement establishes integration with CI/CD Pipelines without prescribing:</text:p>
      <text:p text:style-name="Text_20_body">A particular CI/CD productA particular pipeline providerA pipeline definition formatA pipeline execution environmentA triggering mechanismAn integration protocolAn application programming interfaceA command-line interfaceA plugin mechanismA particular build, deployment, or validation sequenceSeparate requirements, architecture specifications, Workflow definitions, and interface definitions govern those subjects and behavio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c/ci_cd_pipeline" text:style-name="Internet_20_link" text:visited-style-name="Visited_20_Internet_20_Link">CI/CD Pipelines</text:a>
      <text:p text:style-name="Text_20_body">Pipeline integration operationsAutomated <text:a xlink:type="simple" xlink:href="https://wiki.didosolutions.com/dido/99_annexes/annex-b-terms-and-definitions/w/workflow" text:style-name="Internet_20_link" text:visited-style-name="Visited_20_Internet_20_Link">Workflows</text:a>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A <text:a xlink:type="simple" xlink:href="https://wiki.didosolutions.com/dido/99_annexes/annex-b-terms-and-definitions/c/ci_cd_pipeline" text:style-name="Internet_20_link" text:visited-style-name="Visited_20_Internet_20_Link">CI/CD Pipeline</text:a> is selected for testingThe selected CI/CD Pipeline invokes or coordinates a Crucible operation<text:a xlink:type="simple" xlink:href="https://wiki.didosolutions.com/dido/99_annexes/annex-b-terms-and-definitions/c/crucible" text:style-name="Internet_20_link" text:visited-style-name="Visited_20_Internet_20_Link">Crucible</text:a> receives the information required to perform the selected operationCrucible performs the selected operationCrucible returns an observable status or result to the selected CI/CD PipelineThe observed interaction demonstrates integration with the selected CI/CD Pipeline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stable requirement identifier <text:span text:style-name="Source_20_Text">FR-DSO-003</text:span>.</text:p>
      <text:p text:style-name="Text_20_body">This page is a leaf requirement page and omits a trailing <text:span text:style-name="Source_20_Text">:start</text:span> from its namespace.</text:p>
      <text:p text:style-name="Text_20_body">The Statement uses the controlling Terms and Definitions entry:</text:p>
      <text:a xlink:type="simple" xlink:href="https://wiki.didosolutions.com/dido/99_annexes/annex-b-terms-and-definitions/c/ci_cd_pipeline" text:style-name="Internet_20_link" text:visited-style-name="Visited_20_Internet_20_Link">CI/CD Pipeline</text:a>
      <text:p text:style-name="Text_20_body">The Statement addresses integration with CI/CD Pipelines. It does not require a particular pipeline product, provider, definition format, execution environment, triggering mechanism, protocol, interface, or plugin mechanism.</text:p>
      <text:p text:style-name="Text_20_body">FR-DSO-001 governs integration with Git-based Workflows.</text:p>
      <text:p text:style-name="Text_20_body">FR-DSO-002 governs integration with GitOps Workflows.</text:p>
      <text:p text:style-name="Text_20_body">FR-DSO-004 through FR-DSO-006 govern automated build, deployment, and validation execution.</text:p>
      <text:p text:style-name="Text_20_body">Do not add particular pipeline products, integration protocols, interface formats, triggering mechanisms, authentication methods, or automated execution obligations unless the controlling requirement changes through an approved requirements proces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8-devsecops-integration:fr-dso-003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40:58</meta:creation-date>
    <dc:creator>Generated</dc:creator>
    <dc:date>2026-08-25T10::40:58</dc:date>
    <dc:language>en-US</dc:language>
    <meta:editing-cycles>1</meta:editing-cycles>
    <meta:editing-duration>PT0S</meta:editing-duration>
    <dc:title>dido:02-crusible:99-annexes:annex-c-requirements:03-functional-requirements:03-08-devsecops-integration:fr-dso-003</dc:title>
  </office:meta>
</office:document-meta>
</file>