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08-devsecops-integration:fr-dso-002"/><text:bookmark-start text:name="__RefHeading___fr-dso-002_gitops_workflow_integration_1"/><text:bookmark-start text:name="fr-dso-002_gitops_workflow_integration"/>FR-DSO-002 — GitOps Workflow Integration<text:bookmark-end text:name="__RefHeading___fr-dso-002_gitops_workflow_integration_1"/><text:bookmark-end text:name="fr-dso-002_gitops_workflow_integration"/></text:h>
      <text:p text:style-name="Text_20_body"><text:a xlink:type="simple" xlink:href="https://wiki.didosolutions.com/dido/02-crusible/99-annexes/annex-c-requirements/03-functional-requirements/03-08-devsecops-integration/start" text:style-name="Internet_20_link" text:visited-style-name="Visited_20_Internet_20_Link">Go to C.3.8 DevSecOps Integration</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integrate with <text:a xlink:type="simple" xlink:href="https://wiki.didosolutions.com/dido/99_annexes/annex-b-terms-and-definitions/g/gitops" text:style-name="Internet_20_link" text:visited-style-name="Visited_20_Internet_20_Link">GitOps</text:a> <text:a xlink:type="simple" xlink:href="https://wiki.didosolutions.com/dido/99_annexes/annex-b-terms-and-definitions/w/workflow" text:style-name="Internet_20_link" text:visited-style-name="Visited_20_Internet_20_Link">Workflows</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SO-002The Original Requirement states:</text:p>
      <table:table table:style-name="Table_Quotation1">
        <table:table-column/>
        <table:table-row>
          <table:table-cell office:value-type="string" table:style-name="Cell_Quotation1">
            <text:p text:style-name="tablealignleft"> <text:span text:style-name="Emphasis">The system shall integrate with GitOps workflows.</text:span><text:a xlink:type="simple" xlink:href="https://wiki.didosolutions.com/dido/02-crusible/99-annexes/annex-b/cr-001" text:style-name="Internet_20_link" text:visited-style-name="Visited_20_Internet_20_Link">[C1]</text:a></text:p>
          </table:table-cell>
        </table:table-row>
      </table:table>
      <text:p text:style-name="Text_20_body">FR-DSO-002:</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Links <text:a xlink:type="simple" xlink:href="https://wiki.didosolutions.com/dido/99_annexes/annex-b-terms-and-definitions/g/gitops" text:style-name="Internet_20_link" text:visited-style-name="Visited_20_Internet_20_Link">GitOps</text:a> and <text:a xlink:type="simple" xlink:href="https://wiki.didosolutions.com/dido/99_annexes/annex-b-terms-and-definitions/w/workflow" text:style-name="Internet_20_link" text:visited-style-name="Visited_20_Internet_20_Link">Workflow</text:a> to their controlling definitionsRetains the source behavior <text:span text:style-name="Strong_20_Emphasis">integrate with GitOps workflows</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 <text:a xlink:type="simple" xlink:href="https://wiki.didosolutions.com/dido/99_annexes/annex-b-terms-and-definitions/g/gitops" text:style-name="Internet_20_link" text:visited-style-name="Visited_20_Internet_20_Link">GitOps</text:a> <text:a xlink:type="simple" xlink:href="https://wiki.didosolutions.com/dido/99_annexes/annex-b-terms-and-definitions/w/workflow" text:style-name="Internet_20_link" text:visited-style-name="Visited_20_Internet_20_Link">Workflow</text:a> records declarative desired state in a <text:a xlink:type="simple" xlink:href="https://wiki.didosolutions.com/dido/99_annexes/annex-b-terms-and-definitions/v/version_control_system" text:style-name="Internet_20_link" text:visited-style-name="Visited_20_Internet_20_Link">Version Control System</text:a> and coordinates automated reconciliation of actual operational state with that desired state.</text:p>
      <text:p text:style-name="Text_20_body">Integration with GitOps Workflows enables Crucible operations to participate in the controlled application of approved <text:a xlink:type="simple" xlink:href="https://wiki.didosolutions.com/dido/99_annexes/annex-b-terms-and-definitions/d/declarative_configuration" text:style-name="Internet_20_link" text:visited-style-name="Visited_20_Internet_20_Link">Declarative Configuration</text:a>.</text:p>
      <text:p text:style-name="Text_20_body">A GitOps Workflow can involve:</text:p>
      <text:p text:style-name="Text_20_body">Identification of an approved repository stateRetrieval of Declarative ConfigurationComparison of desired state with actual stateDetection of configuration driftReconciliation of actual state with desired stateReporting of reconciliation statusIdentification of reconciliation failureThis requirement establishes integration with GitOps Workflows without prescribing:</text:p>
      <text:p text:style-name="Text_20_body">A particular GitOps productA particular Git-hosting serviceA particular repository providerA branch strategyA reconciliation toolA reconciliation intervalA deployment platformA triggering mechanismA <text:a xlink:type="simple" xlink:href="https://wiki.didosolutions.com/dido/99_annexes/annex-b-terms-and-definitions/c/ci_cd_pipeline" text:style-name="Internet_20_link" text:visited-style-name="Visited_20_Internet_20_Link">CI/CD Pipeline</text:a>Automated build executionAutomated validation executionSeparate requirements, architecture specifications, workflow definitions, and operational polici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g/gitops" text:style-name="Internet_20_link" text:visited-style-name="Visited_20_Internet_20_Link">GitOps</text:a>
      <text:a xlink:type="simple" xlink:href="https://wiki.didosolutions.com/dido/99_annexes/annex-b-terms-and-definitions/w/workflow" text:style-name="Internet_20_link" text:visited-style-name="Visited_20_Internet_20_Link">Workflows</text:a>
      <text:a xlink:type="simple" xlink:href="https://wiki.didosolutions.com/dido/99_annexes/annex-b-terms-and-definitions/d/declarative_configuration" text:style-name="Internet_20_link" text:visited-style-name="Visited_20_Internet_20_Link">Declarative Configuration</text:a>
      <text:p text:style-name="Text_20_body">GitOps integration operations</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GitOps Workflow is selected for testingThe selected Workflow identifies declarative desired state stored in a Version Control System<text:a xlink:type="simple" xlink:href="https://wiki.didosolutions.com/dido/99_annexes/annex-b-terms-and-definitions/c/crucible" text:style-name="Internet_20_link" text:visited-style-name="Visited_20_Internet_20_Link">Crucible</text:a> participates in the selected GitOps WorkflowCrucible accesses or receives the desired-state information required by the tested WorkflowThe tested Crucible operation uses the identified desired stateThe resulting behavior demonstrates integration with the selected GitOps Workflow</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SO-002</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g/gitops" text:style-name="Internet_20_link" text:visited-style-name="Visited_20_Internet_20_Link">GitOps</text:a>
      <text:a xlink:type="simple" xlink:href="https://wiki.didosolutions.com/dido/99_annexes/annex-b-terms-and-definitions/w/workflow" text:style-name="Internet_20_link" text:visited-style-name="Visited_20_Internet_20_Link">Workflow</text:a>
      <text:a xlink:type="simple" xlink:href="https://wiki.didosolutions.com/dido/99_annexes/annex-b-terms-and-definitions/d/declarative_configuration" text:style-name="Internet_20_link" text:visited-style-name="Visited_20_Internet_20_Link">Declarative Configuration</text:a>
      <text:a xlink:type="simple" xlink:href="https://wiki.didosolutions.com/dido/99_annexes/annex-b-terms-and-definitions/v/version_control_system" text:style-name="Internet_20_link" text:visited-style-name="Visited_20_Internet_20_Link">Version Control System</text:a>
      <text:p text:style-name="Text_20_body">The Statement addresses integration with GitOps Workflows. It does not require a particular GitOps product, repository provider, branch strategy, reconciliation tool, deployment platform, or triggering mechanism.</text:p>
      <text:p text:style-name="Text_20_body">FR-DSO-001 governs integration with general Git-based Workflows.</text:p>
      <text:p text:style-name="Text_20_body">FR-DSO-003 governs CI/CD Pipeline integration.</text:p>
      <text:p text:style-name="Text_20_body">FR-DSO-004 through FR-DSO-006 govern automated build, deployment, and validation execution.</text:p>
      <text:p text:style-name="Text_20_body">Do not add particular reconciliation operations, GitOps products, hosting services, branch policies, authentication methods, or automated execu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08-devsecops-integration:fr-dso-002#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21::47:00</meta:creation-date>
    <dc:creator>Generated</dc:creator>
    <dc:date>2026-08-23T21::47:00</dc:date>
    <dc:language>en-US</dc:language>
    <meta:editing-cycles>1</meta:editing-cycles>
    <meta:editing-duration>PT0S</meta:editing-duration>
    <dc:title>dido:02-crusible:99-annexes:annex-c-requirements:03-functional-requirements:03-08-devsecops-integration:fr-dso-002</dc:title>
  </office:meta>
</office:document-meta>
</file>