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99-annexes:annex-c-requirements:03-functional-requirements:03-08-devsecops-integration:fr-dso-001"/><text:bookmark-start text:name="__RefHeading___fr-dso-001_git-based_workflow_integration_1"/><text:bookmark-start text:name="fr-dso-001_git-based_workflow_integration"/>FR-DSO-001 — Git-Based Workflow Integration<text:bookmark-end text:name="__RefHeading___fr-dso-001_git-based_workflow_integration_1"/><text:bookmark-end text:name="fr-dso-001_git-based_workflow_integration"/></text:h>
      <text:p text:style-name="Text_20_body"><text:a xlink:type="simple" xlink:href="https://wiki.didosolutions.com/dido/02-crusible/99-annexes/annex-c-requirements/03-functional-requirements/03-08-devsecops-integration/start" text:style-name="Internet_20_link" text:visited-style-name="Visited_20_Internet_20_Link">Go to C.3.8 DevSecOps Integration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<text:a xlink:type="simple" xlink:href="https://wiki.didosolutions.com/dido/99_annexes/annex-b-terms-and-definitions/c/crucible" text:style-name="Internet_20_link" text:visited-style-name="Visited_20_Internet_20_Link">Crucible</text:a> SHALL integrate with <text:a xlink:type="simple" xlink:href="https://wiki.didosolutions.com/dido/99_annexes/annex-b-terms-and-definitions/g/git" text:style-name="Internet_20_link" text:visited-style-name="Visited_20_Internet_20_Link">Git</text:a>-based workflows.</text:p>
      <text:h text:style-name="Heading_20_2" text:outline-level="2"><text:bookmark-start text:name="__RefHeading___derived_from_3"/><text:bookmark-start text:name="derived_from"/>Derived From<text:bookmark-end text:name="__RefHeading___derived_from_3"/><text:bookmark-end text:name="derived_from"/></text:h>
      <text:p text:style-name="Text_20_body">This requirement derives from:</text:p>
      <text:p text:style-name="Text_20_body">Crucible System Requirements Specification, Version 1.1 Draft, Functional Requirements, FR-DSO-001The Original Requirement states:</text:p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Emphasis">The system shall integrate with Git-based workflows.</text:span><text:a xlink:type="simple" xlink:href="https://wiki.didosolutions.com/dido/02-crusible/99-annexes/annex-b/cr-001" text:style-name="Internet_20_link" text:visited-style-name="Visited_20_Internet_20_Link">[C1]</text:a></text:p>
          </table:table-cell>
        </table:table-row>
      </table:table>
      <text:p text:style-name="Text_20_body">FR-DSO-001:</text:p>
      <text:p text:style-name="Text_20_body">Replaces <text:span text:style-name="Strong_20_Emphasis">The system</text:span> with the defined system name <text:a xlink:type="simple" xlink:href="https://wiki.didosolutions.com/dido/99_annexes/annex-b-terms-and-definitions/c/crucible" text:style-name="Internet_20_link" text:visited-style-name="Visited_20_Internet_20_Link">Crucible</text:a>Changes <text:span text:style-name="Strong_20_Emphasis">shall</text:span> to the established uppercase normative form <text:span text:style-name="Strong_20_Emphasis">SHALL</text:span>Links <text:a xlink:type="simple" xlink:href="https://wiki.didosolutions.com/dido/99_annexes/annex-b-terms-and-definitions/g/git" text:style-name="Internet_20_link" text:visited-style-name="Visited_20_Internet_20_Link">Git</text:a> to its controlling definitionRetains the source behavior <text:span text:style-name="Strong_20_Emphasis">integrate with Git-based workflows</text:span>No other substantive normalization is required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 <text:a xlink:type="simple" xlink:href="https://wiki.didosolutions.com/dido/99_annexes/annex-b-terms-and-definitions/g/git" text:style-name="Internet_20_link" text:visited-style-name="Visited_20_Internet_20_Link">Git</text:a>-based workflow uses Git repositories, repository states, and change-history operations to coordinate controlled changes to managed content.</text:p>
      <text:p text:style-name="Text_20_body">Integration with Git-based workflows enables Crucible operations to participate in workflows based on identifiable repository content and recorded changes.</text:p>
      <text:p text:style-name="Text_20_body">Such workflows can involve:</text:p>
      <text:p text:style-name="Text_20_body">Repository cloningRepository synchronizationBranchesCommitsTagsMerge operationsChange reviewRepository-triggered automationSelection of an identified repository stateThis requirement establishes integration with Git-based workflows without prescribing:</text:p>
      <text:p text:style-name="Text_20_body">A particular Git-hosting serviceA particular repository providerA branch strategyA merge strategyA review processA repository layoutA commit-message formatA triggering mechanismA <text:a xlink:type="simple" xlink:href="https://wiki.didosolutions.com/dido/99_annexes/annex-b-terms-and-definitions/c/ci_cd_pipeline" text:style-name="Internet_20_link" text:visited-style-name="Visited_20_Internet_20_Link">CI/CD Pipeline</text:a>GitOps behaviorAutomated build, deployment, or validation behaviorSeparate requirements, architecture specifications, workflow definitions, and repository policies govern those subjects and behavior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a xlink:type="simple" xlink:href="https://wiki.didosolutions.com/dido/99_annexes/annex-b-terms-and-definitions/c/crucible" text:style-name="Internet_20_link" text:visited-style-name="Visited_20_Internet_20_Link">Crucible</text:a>
      <text:a xlink:type="simple" xlink:href="https://wiki.didosolutions.com/dido/99_annexes/annex-b-terms-and-definitions/g/git" text:style-name="Internet_20_link" text:visited-style-name="Visited_20_Internet_20_Link">Git</text:a>
      <text:p text:style-name="Text_20_body"> repositoriesGit-based workflowsRepository integration operations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confirms that:</text:p>
      <text:p text:style-name="Text_20_body">A <text:a xlink:type="simple" xlink:href="https://wiki.didosolutions.com/dido/99_annexes/annex-b-terms-and-definitions/g/git" text:style-name="Internet_20_link" text:visited-style-name="Visited_20_Internet_20_Link">Git</text:a> repository and a Git-based workflow are selected for testingThe selected repository contains an identifiable repository state<text:a xlink:type="simple" xlink:href="https://wiki.didosolutions.com/dido/99_annexes/annex-b-terms-and-definitions/c/crucible" text:style-name="Internet_20_link" text:visited-style-name="Visited_20_Internet_20_Link">Crucible</text:a> participates in the selected Git-based workflowCrucible accesses or receives the repository information required by the tested workflowThe tested Crucible operation uses the identified repository stateThe resulting behavior demonstrates integration with the selected Git-based workflow</text:p>
      <text:h text:style-name="Heading_20_2" text:outline-level="2"><text:bookmark-start text:name="__RefHeading___referenced_by_7"/><text:bookmark-start text:name="referenced_by"/>Referenced By<text:bookmark-end text:name="__RefHeading___referenced_by_7"/><text:bookmark-end text:name="referenced_by"/></text:h>
      <text:p text:style-name="Text_20_body">The following pages reference this requirement:</text:p>
      <text:h text:style-name="Heading_20_2" text:outline-level="2"><text:bookmark-start text:name="__RefHeading___implementation_status_8"/><text:bookmark-start text:name="implementation_status"/>Implementation Status<text:bookmark-end text:name="__RefHeading___implementation_status_8"/><text:bookmark-end text:name="implementation_status"/></text:h>
      <text:p text:style-name="Text_20_body">Implemented and Verified</text:p>
      <text:h text:style-name="Heading_20_2" text:outline-level="2"><text:bookmark-start text:name="__RefHeading___requirement_status_9"/><text:bookmark-start text:name="requirement_status"/>Requirement Status<text:bookmark-end text:name="__RefHeading___requirement_status_9"/><text:bookmark-end text:name="requirement_status"/></text:h>
      <text:p text:style-name="Horizontal_20_Line"/>
      <text:h text:style-name="Heading_20_2" text:outline-level="2"><text:bookmark-start text:name="__RefHeading___issues_10"/><text:bookmark-start text:name="issues"/>Issues<text:bookmark-end text:name="__RefHeading___issues_10"/><text:bookmark-end text:name="issues"/></text:h>
      <text:p text:style-name="Horizontal_20_Line"/>
      <text:h text:style-name="Heading_20_2" text:outline-level="2"><text:bookmark-start text:name="__RefHeading___notes_for_editors_11"/><text:bookmark-start text:name="notes_for_editors"/>Notes for Editors<text:bookmark-end text:name="__RefHeading___notes_for_editors_11"/><text:bookmark-end text:name="notes_for_editors"/></text:h>
      <text:p text:style-name="Text_20_body">This requirement page retains the stable requirement identifier <text:span text:style-name="Source_20_Text">FR-DSO-001</text:span>.</text:p>
      <text:p text:style-name="Text_20_body">This page is a leaf requirement page and omits a trailing <text:span text:style-name="Source_20_Text">:start</text:span> from its namespace.</text:p>
      <text:p text:style-name="Text_20_body">The Statement uses the controlling Terms and Definitions entry:</text:p>
      <text:a xlink:type="simple" xlink:href="https://wiki.didosolutions.com/dido/99_annexes/annex-b-terms-and-definitions/g/git" text:style-name="Internet_20_link" text:visited-style-name="Visited_20_Internet_20_Link">Git</text:a>
      <text:p text:style-name="Text_20_body">The Statement addresses integration with Git-based workflows. It does not require a particular Git-hosting service, repository provider, branch strategy, merge strategy, review process, or automation mechanism.</text:p>
      <text:p text:style-name="Text_20_body">FR-DSO-002 governs GitOps workflow integration.</text:p>
      <text:p text:style-name="Text_20_body">FR-DSO-003 governs CI/CD Pipeline integration.</text:p>
      <text:p text:style-name="Text_20_body">FR-DSO-004 through FR-DSO-006 govern automated build, deployment, and validation execution.</text:p>
      <text:p text:style-name="Text_20_body">Do not add particular repository operations, hosting services, branch policies, triggering mechanisms, authentication methods, or automated execution obligations unless the controlling requirement changes through an approved requirements process.</text:p>
      <text:p text:style-name="Text_20_body">To reference this requirement Statement from another wiki page, insert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{{section&gt;dido:02-crusible:99-annexes:annex-c-requirements:03-functional-requirements:03-08-devsecops-integration:fr-dso-001#Statement&amp;noheader&amp;nofooter&amp;noeditbtn}}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50:26</meta:creation-date>
    <dc:creator>Generated</dc:creator>
    <dc:date>2026-08-23T21::50:26</dc:date>
    <dc:language>en-US</dc:language>
    <meta:editing-cycles>1</meta:editing-cycles>
    <meta:editing-duration>PT0S</meta:editing-duration>
    <dc:title>dido:02-crusible:99-annexes:annex-c-requirements:03-functional-requirements:03-08-devsecops-integration:fr-dso-001</dc:title>
  </office:meta>
</office:document-meta>
</file>