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06-compliance-management:start"/><text:bookmark-start text:name="__RefHeading___c.3.6_compliance_management_1"/><text:bookmark-start text:name="c.3.6_compliance_management"/>C.3.6 Compliance Management<text:bookmark-end text:name="__RefHeading___c.3.6_compliance_management_1"/><text:bookmark-end text:name="c.3.6_compliance_management"/></text:h>
      <text:p text:style-name="Text_20_body"><text:a xlink:type="simple" xlink:href="https://wiki.didosolutions.com/dido/02-crusible/99-annexes/annex-c-requirements/03-functional-requirements/start" text:style-name="Internet_20_link" text:visited-style-name="Visited_20_Internet_20_Link">Go to Crucible Functional Requirements</text:a></text:p>
      <text:p text:style-name="Text_20_body">The Compliance Management <text:a xlink:type="simple" xlink:href="https://wiki.didosolutions.com/dido/99_annexes/annex-b-terms-and-definitions/f/functional_requirement" text:style-name="Internet_20_link" text:visited-style-name="Visited_20_Internet_20_Link">requirements</text:a> define how <text:a xlink:type="simple" xlink:href="https://wiki.didosolutions.com/dido/99_annexes/annex-b-terms-and-definitions/c/crucible" text:style-name="Internet_20_link" text:visited-style-name="Visited_20_Internet_20_Link">Crucible</text:a> represents compliance baselines, invokes compliance-scanning tools through an operating-system-independent abstraction, records <text:a xlink:type="simple" xlink:href="https://wiki.didosolutions.com/dido/99_annexes/annex-b-terms-and-definitions/c/compliance_finding" text:style-name="Internet_20_link" text:visited-style-name="Visited_20_Internet_20_Link">Compliance Findings</text:a>, produces compliance reports and <text:a xlink:type="simple" xlink:href="https://wiki.didosolutions.com/dido/99_annexes/annex-b-terms-and-definitions/e/evidence" text:style-name="Internet_20_link" text:visited-style-name="Visited_20_Internet_20_Link">Evidence</text:a>, and transfers applicable findings with the <text:a xlink:type="simple" xlink:href="https://wiki.didosolutions.com/dido/99_annexes/annex-b-terms-and-definitions/a/artifact" text:style-name="Internet_20_link" text:visited-style-name="Visited_20_Internet_20_Link">Artifacts</text:a> they describe.</text:p>
      <text:p text:style-name="Text_20_body">Together, these requirements establish repeatable <text:a xlink:type="simple" xlink:href="https://wiki.didosolutions.com/dido/99_annexes/annex-b-terms-and-definitions/c/compliance_assessment" text:style-name="Internet_20_link" text:visited-style-name="Visited_20_Internet_20_Link">Compliance Assessment</text:a> behavior that contributes to compliance consistency, <text:a xlink:type="simple" xlink:href="https://wiki.didosolutions.com/dido/99_annexes/annex-b-terms-and-definitions/a/auditability" text:style-name="Internet_20_link" text:visited-style-name="Visited_20_Internet_20_Link">Auditability</text:a>, <text:a xlink:type="simple" xlink:href="https://wiki.didosolutions.com/dido/99_annexes/annex-b-terms-and-definitions/p/provenance" text:style-name="Internet_20_link" text:visited-style-name="Visited_20_Internet_20_Link">Provenance</text:a>, and <text:a xlink:type="simple" xlink:href="https://wiki.didosolutions.com/dido/99_annexes/annex-b-terms-and-definitions/t/traceability" text:style-name="Internet_20_link" text:visited-style-name="Visited_20_Internet_20_Link">Traceability</text:a>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a xlink:type="simple" xlink:href="https://wiki.didosolutions.com/dido/02-crusible/99-annexes/annex-c-requirements/03-functional-requirements/03-06-compliance-management/fr-comp-001" text:style-name="Internet_20_link" text:visited-style-name="Visited_20_Internet_20_Link">FR-COMP-001 — Compliance Baseline Definitions</text:a>
      <text:a xlink:type="simple" xlink:href="https://wiki.didosolutions.com/dido/02-crusible/99-annexes/annex-c-requirements/03-functional-requirements/03-06-compliance-management/fr-comp-002" text:style-name="Internet_20_link" text:visited-style-name="Visited_20_Internet_20_Link">FR-COMP-002 — Compliance Scanning Tool Integration</text:a>
      <text:a xlink:type="simple" xlink:href="https://wiki.didosolutions.com/dido/02-crusible/99-annexes/annex-c-requirements/03-functional-requirements/03-06-compliance-management/fr-comp-003" text:style-name="Internet_20_link" text:visited-style-name="Visited_20_Internet_20_Link">FR-COMP-003 — Compliance Reporting</text:a>
      <text:a xlink:type="simple" xlink:href="https://wiki.didosolutions.com/dido/02-crusible/99-annexes/annex-c-requirements/03-functional-requirements/03-06-compliance-management/fr-comp-004" text:style-name="Internet_20_link" text:visited-style-name="Visited_20_Internet_20_Link">FR-COMP-004 — Compliance Evidence Artifacts</text:a>
      <text:a xlink:type="simple" xlink:href="https://wiki.didosolutions.com/dido/02-crusible/99-annexes/annex-c-requirements/03-functional-requirements/03-06-compliance-management/fr-comp-005" text:style-name="Internet_20_link" text:visited-style-name="Visited_20_Internet_20_Link">FR-COMP-005 — DISA STIG Compliance Baselines</text:a>
      <text:a xlink:type="simple" xlink:href="https://wiki.didosolutions.com/dido/02-crusible/99-annexes/annex-c-requirements/03-functional-requirements/03-06-compliance-management/fr-comp-006" text:style-name="Internet_20_link" text:visited-style-name="Visited_20_Internet_20_Link">FR-COMP-006 — FedRAMP Baseline Definitions</text:a>
      <text:a xlink:type="simple" xlink:href="https://wiki.didosolutions.com/dido/02-crusible/99-annexes/annex-c-requirements/03-functional-requirements/03-06-compliance-management/fr-comp-007" text:style-name="Internet_20_link" text:visited-style-name="Visited_20_Internet_20_Link">FR-COMP-007 — Custom Compliance Frameworks</text:a>
      <text:a xlink:type="simple" xlink:href="https://wiki.didosolutions.com/dido/02-crusible/99-annexes/annex-c-requirements/03-functional-requirements/03-06-compliance-management/fr-comp-008" text:style-name="Internet_20_link" text:visited-style-name="Visited_20_Internet_20_Link">FR-COMP-008 — Operating-System-Independent Compliance Scanning</text:a>
      <text:a xlink:type="simple" xlink:href="https://wiki.didosolutions.com/dido/02-crusible/99-annexes/annex-c-requirements/03-functional-requirements/03-06-compliance-management/fr-comp-009" text:style-name="Internet_20_link" text:visited-style-name="Visited_20_Internet_20_Link">FR-COMP-009 — Security-Control Implementation Evidence</text:a>
      <text:a xlink:type="simple" xlink:href="https://wiki.didosolutions.com/dido/02-crusible/99-annexes/annex-c-requirements/03-functional-requirements/03-06-compliance-management/fr-comp-010" text:style-name="Internet_20_link" text:visited-style-name="Visited_20_Internet_20_Link">FR-COMP-010 — Transferable Compliance Findings</text:a>
      <text:h text:style-name="Heading_20_2" text:outline-level="2"><text:bookmark-start text:name="__RefHeading___notes_for_editors_3"/><text:bookmark-start text:name="notes_for_editors"/>Notes for Editors<text:bookmark-end text:name="__RefHeading___notes_for_editors_3"/><text:bookmark-end text:name="notes_for_editors"/></text:h>
      <text:p text:style-name="Text_20_body">The individual requirement pages should retain the stable identifiers <text:span text:style-name="Source_20_Text">FR-COMP-001</text:span> through <text:span text:style-name="Source_20_Text">FR-COMP-010</text:span>.</text:p>
      <text:p text:style-name="Text_20_body">Individual requirement pages are leaf nodes and should not include a trailing <text:span text:style-name="Source_20_Text">:start</text:span> in their namespaces.</text:p>
      <text:p text:style-name="Text_20_body">The Source Statement on each requirement page should preserve the original wording from the controlling System Requirements Specification.</text:p>
      <text:p text:style-name="Text_20_body">Normalized Statements should use direct, testable behavior and should identify the applicable compliance criteria, assessed subject, assessment operation, <text:a xlink:type="simple" xlink:href="https://wiki.didosolutions.com/dido/99_annexes/annex-b-terms-and-definitions/c/compliance_finding" text:style-name="Internet_20_link" text:visited-style-name="Visited_20_Internet_20_Link">Compliance Finding</text:a>, report, or <text:a xlink:type="simple" xlink:href="https://wiki.didosolutions.com/dido/99_annexes/annex-b-terms-and-definitions/e/evidence" text:style-name="Internet_20_link" text:visited-style-name="Visited_20_Internet_20_Link">Evidence</text:a> result.</text:p>
      <text:p text:style-name="Text_20_body">Verification criteria should test only the behavior stated in the normalized Statement and should not introduce additional normative obligations.</text:p>
      <text:p text:style-name="Text_20_body">Incoming <text:a xlink:type="simple" xlink:href="https://wiki.didosolutions.com/dido/99_annexes/annex-b-terms-and-definitions/t/traceability" text:style-name="Internet_20_link" text:visited-style-name="Visited_20_Internet_20_Link">Traceability</text:a> should use the wiki Backlinks function rather than a manually maintained list.</text:p>
      <text:p text:style-name="Text_20_body">To reference a requirement Statement from another wiki page, insert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&lt;namespace&gt;#Statement&amp;noheader&amp;nofooter&amp;noeditbtn}}</text:p>
          </table:table-cell>
        </table:table-row>
      </table:table>
      <text:p text:style-name="Text_20_body">Replace <text:span text:style-name="Source_20_Text">&lt;namespace&gt;</text:span> with the namespace of the requirement leaf page.</text:p>
      <text:p text:style-name="Text_20_body">The section name following <text:span text:style-name="Source_20_Text">#</text:span> SHALL match the section heading verbatim on the requirement page.</text:p>
      <text:p text:style-name="Text_20_body">Do not rename a requirement page after an external citation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49:07</meta:creation-date>
    <dc:creator>Generated</dc:creator>
    <dc:date>2026-08-24T08::49:07</dc:date>
    <dc:language>en-US</dc:language>
    <meta:editing-cycles>1</meta:editing-cycles>
    <meta:editing-duration>PT0S</meta:editing-duration>
    <dc:title>dido:02-crusible:99-annexes:annex-c-requirements:03-functional-requirements:03-06-compliance-management:start</dc:title>
  </office:meta>
</office:document-meta>
</file>