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2-crusible:99-annexes:annex-c-requirements:03-functional-requirements:03-06-compliance-management:fr-comp-010:start"/><text:bookmark-start text:name="__RefHeading___fr-comp-010_transferable_compliance_findings_1"/><text:bookmark-start text:name="fr-comp-010_transferable_compliance_findings"/>FR-COMP-010 — Transferable Compliance Findings<text:bookmark-end text:name="__RefHeading___fr-comp-010_transferable_compliance_findings_1"/><text:bookmark-end text:name="fr-comp-010_transferable_compliance_findings"/></text:h>
      <text:p text:style-name="Text_20_body"><text:a xlink:type="simple" xlink:href="https://wiki.didosolutions.com/dido/02-crusible/99-annexes/annex-c-requirements/03-functional-requirements/03-06-compliance-management/start" text:style-name="Internet_20_link" text:visited-style-name="Visited_20_Internet_20_Link">Go to Crucible Compliance Management Requirements</text:a></text:p>
      <text:h text:style-name="Heading_20_2" text:outline-level="2"><text:bookmark-start text:name="__RefHeading___original_requirement_2"/><text:bookmark-start text:name="original_requirement"/>Original Requirement<text:bookmark-end text:name="__RefHeading___original_requirement_2"/><text:bookmark-end text:name="original_requirement"/></text:h>
      <table:table table:style-name="Table_Quotation1">
        <table:table-column/>
        <table:table-row>
          <table:table-cell office:value-type="string" table:style-name="Cell_Quotation1">
            <text:p text:style-name="tablealignleft"> <text:span text:style-name="Emphasis">The system shall capture compliance findings into the transferable dependency/evidence bundle (see §4.10) so findings from connected build accompany artifacts into disconnected enclave.</text:span><text:a xlink:type="simple" xlink:href="https://wiki.didosolutions.com/dido/02-crusible/99-annexes/annex-b/cr-001" text:style-name="Internet_20_link" text:visited-style-name="Visited_20_Internet_20_Link">[C1]</text:a></text:p>
          </table:table-cell>
        </table:table-row>
      </table:table>
      <text:h text:style-name="Heading_20_2" text:outline-level="2"><text:bookmark-start text:name="__RefHeading___assessment_of_original_requirement_3"/><text:bookmark-start text:name="assessment_of_original_requirement"/>Assessment of Original Requirement<text:bookmark-end text:name="__RefHeading___assessment_of_original_requirement_3"/><text:bookmark-end text:name="assessment_of_original_requirement"/></text:h>
      <text:p text:style-name="Text_20_body">The Original Requirement contains two distinct obligations:</text:p>
      <text:p text:style-name="Text_20_body">Inclusion of Compliance Findings in the transferable dependency/evidence bundlePreservation of the relationship between the Compliance Findings and the Artifacts they describe when transferred from a <text:a xlink:type="simple" xlink:href="https://wiki.didosolutions.com/dido/99_annexes/annex-b-terms-and-definitions/c/connected_environment" text:style-name="Internet_20_link" text:visited-style-name="Visited_20_Internet_20_Link">Connected Environment</text:a> to a <text:a xlink:type="simple" xlink:href="https://wiki.didosolutions.com/dido/99_annexes/annex-b-terms-and-definitions/d/disconnected_environment" text:style-name="Internet_20_link" text:visited-style-name="Visited_20_Internet_20_Link">Disconnected Environment</text:a>These obligations require separate verification and therefore should be represented by separate leaf requirements.</text:p>
      <text:p text:style-name="Text_20_body">The phrase <text:span text:style-name="Strong_20_Emphasis">transferable dependency/evidence bundle</text:span> is normalized to the controlled term <text:a xlink:type="simple" xlink:href="https://wiki.didosolutions.com/dido/99_annexes/annex-b-terms-and-definitions/t/transfer_bundle" text:style-name="Internet_20_link" text:visited-style-name="Visited_20_Internet_20_Link">Transfer Bundle</text:a>.</text:p>
      <text:p text:style-name="Text_20_body">The phrase <text:span text:style-name="Strong_20_Emphasis">connected build</text:span> does not identify a defined architectural object. The decomposition instead identifies the Connected Environment as the source environment.</text:p>
      <text:p text:style-name="Text_20_body">The phrase <text:span text:style-name="Strong_20_Emphasis">disconnected enclave</text:span> is normalized to the controlled term Disconnected Environment unless the architecture establishes <text:span text:style-name="Strong_20_Emphasis">Enclave</text:span> as a distinct controlled concept.</text:p>
      <text:p text:style-name="Text_20_body">The decomposition does not require Crucible to generate Compliance Findings, resolve Compliance Findings, or determine whether a transferred Artifact complies with a Compliance Baseline.</text:p>
      <text:h text:style-name="Heading_20_2" text:outline-level="2"><text:bookmark-start text:name="__RefHeading___proposed_statements_4"/><text:bookmark-start text:name="proposed_statements"/>Proposed Statements<text:bookmark-end text:name="__RefHeading___proposed_statements_4"/><text:bookmark-end text:name="proposed_statements"/></text:h>
      <text:p text:style-name="Text_20_body">The Original Requirement is decomposed into:</text:p>
      <text:a xlink:type="simple" xlink:href="https://wiki.didosolutions.com/dido/02-crusible/99-annexes/annex-c-requirements/03-functional-requirements/03-06-compliance-management/fr-comp-010/fr-comp-010a" text:style-name="Internet_20_link" text:visited-style-name="Visited_20_Internet_20_Link">FR-COMP-010a — Compliance Finding Transfer Bundle Inclusion</text:a>
      <text:a xlink:type="simple" xlink:href="https://wiki.didosolutions.com/dido/02-crusible/99-annexes/annex-c-requirements/03-functional-requirements/03-06-compliance-management/fr-comp-010/fr-comp-010b" text:style-name="Internet_20_link" text:visited-style-name="Visited_20_Internet_20_Link">FR-COMP-010b — Compliance Finding Association Preservation</text:a>
      <text:h text:style-name="Heading_20_3" text:outline-level="3"><text:bookmark-start text:name="__RefHeading___fr-comp-010a_compliance_finding_transfer_bundle_inclusion_5"/><text:bookmark-start text:name="fr-comp-010a_compliance_finding_transfer_bundle_inclusion"/>FR-COMP-010a — Compliance Finding Transfer Bundle Inclusion<text:bookmark-end text:name="__RefHeading___fr-comp-010a_compliance_finding_transfer_bundle_inclusion_5"/><text:bookmark-end text:name="fr-comp-010a_compliance_finding_transfer_bundle_inclusion"/></text:h>
      <text:p text:style-name="Text_20_body"><text:a xlink:type="simple" xlink:href="https://wiki.didosolutions.com/dido/99_annexes/annex-b-terms-and-definitions/c/crucible" text:style-name="Internet_20_link" text:visited-style-name="Visited_20_Internet_20_Link">Crucible</text:a> SHALL include Compliance Findings in the <text:a xlink:type="simple" xlink:href="https://wiki.didosolutions.com/dido/99_annexes/annex-b-terms-and-definitions/t/transfer_bundle" text:style-name="Internet_20_link" text:visited-style-name="Visited_20_Internet_20_Link">Transfer Bundle</text:a> containing the <text:a xlink:type="simple" xlink:href="https://wiki.didosolutions.com/dido/99_annexes/annex-b-terms-and-definitions/a/artifact" text:style-name="Internet_20_link" text:visited-style-name="Visited_20_Internet_20_Link">Artifacts</text:a> to which the Compliance Findings apply.</text:p>
      <text:h text:style-name="Heading_20_3" text:outline-level="3"><text:bookmark-start text:name="__RefHeading___fr-comp-010b_compliance_finding_association_preservation_6"/><text:bookmark-start text:name="fr-comp-010b_compliance_finding_association_preservation"/>FR-COMP-010b — Compliance Finding Association Preservation<text:bookmark-end text:name="__RefHeading___fr-comp-010b_compliance_finding_association_preservation_6"/><text:bookmark-end text:name="fr-comp-010b_compliance_finding_association_preservation"/></text:h>
      <text:p text:style-name="Text_20_body"><text:a xlink:type="simple" xlink:href="https://wiki.didosolutions.com/dido/99_annexes/annex-b-terms-and-definitions/c/crucible" text:style-name="Internet_20_link" text:visited-style-name="Visited_20_Internet_20_Link">Crucible</text:a> SHALL preserve the association between each Compliance Finding and the <text:a xlink:type="simple" xlink:href="https://wiki.didosolutions.com/dido/99_annexes/annex-b-terms-and-definitions/a/artifact" text:style-name="Internet_20_link" text:visited-style-name="Visited_20_Internet_20_Link">Artifact</text:a> to which the Compliance Finding applies when transferring the Artifact from a <text:a xlink:type="simple" xlink:href="https://wiki.didosolutions.com/dido/99_annexes/annex-b-terms-and-definitions/c/connected_environment" text:style-name="Internet_20_link" text:visited-style-name="Visited_20_Internet_20_Link">Connected Environment</text:a> to a <text:a xlink:type="simple" xlink:href="https://wiki.didosolutions.com/dido/99_annexes/annex-b-terms-and-definitions/d/disconnected_environment" text:style-name="Internet_20_link" text:visited-style-name="Visited_20_Internet_20_Link">Disconnected Environment</text:a>.</text:p>
      <text:h text:style-name="Heading_20_2" text:outline-level="2"><text:bookmark-start text:name="__RefHeading___contents_7"/><text:bookmark-start text:name="contents"/>Contents<text:bookmark-end text:name="__RefHeading___contents_7"/><text:bookmark-end text:name="contents"/></text:h>
      <text:h text:style-name="Heading_20_2" text:outline-level="2"><text:bookmark-start text:name="__RefHeading___requirement_status_8"/><text:bookmark-start text:name="requirement_status"/>Requirement Status<text:bookmark-end text:name="__RefHeading___requirement_status_8"/><text:bookmark-end text:name="requirement_status"/></text:h>
      <text:p text:style-name="Horizontal_20_Line"/>
      <text:h text:style-name="Heading_20_2" text:outline-level="2"><text:bookmark-start text:name="__RefHeading___issues_9"/><text:bookmark-start text:name="issues"/>Issues<text:bookmark-end text:name="__RefHeading___issues_9"/><text:bookmark-end text:name="issues"/></text:h>
      <text:p text:style-name="Horizontal_20_Line"/>
      <text:h text:style-name="Heading_20_2" text:outline-level="2"><text:bookmark-start text:name="__RefHeading___notes_for_editors_10"/><text:bookmark-start text:name="notes_for_editors"/>Notes for Editors<text:bookmark-end text:name="__RefHeading___notes_for_editors_10"/><text:bookmark-end text:name="notes_for_editors"/></text:h>
      <text:p text:style-name="Text_20_body">This page is a non-leaf requirement page and therefore retains a trailing <text:span text:style-name="Source_20_Text">:start</text:span> in its namespace.</text:p>
      <text:p text:style-name="Text_20_body">The namespace for this requirement is:</text:p>
      <text:p text:style-name="Text_20_body"><text:span text:style-name="Source_20_Text">dido:02-crusible:99-annexes:annex-c-requirements:03-functional-requirements:03-06-compliance-management:fr-comp-010:start</text:span></text:p>
      <text:p text:style-name="Text_20_body">The child requirements are leaf pages nested beneath the FR-COMP-010 namespace and omit a trailing <text:span text:style-name="Source_20_Text">:start</text:span>.</text:p>
      <text:p text:style-name="Text_20_body">Use the following controlling Terms and Definitions entries:</text:p>
      <text:a xlink:type="simple" xlink:href="https://wiki.didosolutions.com/dido/99_annexes/annex-b-terms-and-definitions/t/transfer_bundle" text:style-name="Internet_20_link" text:visited-style-name="Visited_20_Internet_20_Link">Transfer Bundle</text:a>
      <text:a xlink:type="simple" xlink:href="https://wiki.didosolutions.com/dido/99_annexes/annex-b-terms-and-definitions/a/artifact" text:style-name="Internet_20_link" text:visited-style-name="Visited_20_Internet_20_Link">Artifact</text:a>
      <text:a xlink:type="simple" xlink:href="https://wiki.didosolutions.com/dido/99_annexes/annex-b-terms-and-definitions/c/connected_environment" text:style-name="Internet_20_link" text:visited-style-name="Visited_20_Internet_20_Link">Connected Environment</text:a>
      <text:a xlink:type="simple" xlink:href="https://wiki.didosolutions.com/dido/99_annexes/annex-b-terms-and-definitions/d/disconnected_environment" text:style-name="Internet_20_link" text:visited-style-name="Visited_20_Internet_20_Link">Disconnected Environment</text:a>
      <text:p text:style-name="Text_20_body">The decomposition separates inclusion of Compliance Findings in a Transfer Bundle from preservation of the relationship between each Compliance Finding and the Artifact it describes.</text:p>
      <text:p text:style-name="Text_20_body">FR-COMP-010 does not require Crucible to:</text:p>
      <text:p text:style-name="Text_20_body">Generate the Compliance FindingsDetermine the validity of the Compliance FindingsResolve the Compliance FindingsRemediate the affected ArtifactsReassess the affected ArtifactsDetermine whether the affected Artifacts comply with a Compliance BaselineDo not add finding generation, validation, resolution, remediation, reassessment, or compliance-decision responsibilities unless the controlling requirement changes through an approved requirements proces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6::33:32</meta:creation-date>
    <dc:creator>Generated</dc:creator>
    <dc:date>2026-08-23T06::33:32</dc:date>
    <dc:language>en-US</dc:language>
    <meta:editing-cycles>1</meta:editing-cycles>
    <meta:editing-duration>PT0S</meta:editing-duration>
    <dc:title>dido:02-crusible:99-annexes:annex-c-requirements:03-functional-requirements:03-06-compliance-management:fr-comp-010:start</dc:title>
  </office:meta>
</office:document-meta>
</file>