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10:fr-comp-010b"/><text:bookmark-start text:name="__RefHeading___fr-comp-010b_compliance_finding_association_preservation_1"/><text:bookmark-start text:name="fr-comp-010b_compliance_finding_association_preservation"/>FR-COMP-010b — Compliance Finding Association Preservation<text:bookmark-end text:name="__RefHeading___fr-comp-010b_compliance_finding_association_preservation_1"/><text:bookmark-end text:name="fr-comp-010b_compliance_finding_association_preservation"/></text:h>
      <text:p text:style-name="Text_20_body"><text:a xlink:type="simple" xlink:href="https://wiki.didosolutions.com/dido/02-crusible/99-annexes/annex-c-requirements/03-functional-requirements/03-06-compliance-management/fr-comp-010/start" text:style-name="Internet_20_link" text:visited-style-name="Visited_20_Internet_20_Link">Go to FR-COMP-010 — Transferable Compliance Finding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eserve the association between each Compliance Finding and the <text:a xlink:type="simple" xlink:href="https://wiki.didosolutions.com/dido/99_annexes/annex-b-terms-and-definitions/a/artifact" text:style-name="Internet_20_link" text:visited-style-name="Visited_20_Internet_20_Link">Artifact</text:a> to which the Compliance Finding applies when transferring them in a <text:a xlink:type="simple" xlink:href="https://wiki.didosolutions.com/dido/99_annexes/annex-b-terms-and-definitions/t/transfer_bundle" text:style-name="Internet_20_link" text:visited-style-name="Visited_20_Internet_20_Link">Transfer Bundle</text:a> from a <text:a xlink:type="simple" xlink:href="https://wiki.didosolutions.com/dido/99_annexes/annex-b-terms-and-definitions/c/connected_environment" text:style-name="Internet_20_link" text:visited-style-name="Visited_20_Internet_20_Link">Connected Environment</text:a> to a <text:a xlink:type="simple" xlink:href="https://wiki.didosolutions.com/dido/99_annexes/annex-b-terms-and-definitions/d/disconnected_environment" text:style-name="Internet_20_link" text:visited-style-name="Visited_20_Internet_20_Link">Disconnected Environmen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3-functional-requirements/03-06-compliance-management/fr-comp-010/start" text:style-name="Internet_20_link" text:visited-style-name="Visited_20_Internet_20_Link">FR-COMP-010 — Transferable Compliance Findings</text:a>
      <text:p text:style-name="Text_20_body">Crucible System Requirements Specification, Version 1.1 Draft, Functional Requirements, FR-COMP-010The Original Requirement states:</text:p>
      <table:table table:style-name="Table_Quotation1">
        <table:table-column/>
        <table:table-row>
          <table:table-cell office:value-type="string" table:style-name="Cell_Quotation1">
            <text:p text:style-name="tablealignleft"> <text:span text:style-name="Emphasis">The system shall capture compliance findings into the transferable dependency/evidence bundle (see §4.10) so findings from connected build accompany artifacts into disconnected enclave.</text:span><text:a xlink:type="simple" xlink:href="https://wiki.didosolutions.com/dido/02-crusible/99-annexes/annex-b/cr-001" text:style-name="Internet_20_link" text:visited-style-name="Visited_20_Internet_20_Link">[C1]</text:a></text:p>
          </table:table-cell>
        </table:table-row>
      </table:table>
      <text:p text:style-name="Text_20_body">FR-COMP-010b:</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Extracts preservation of the association between Compliance Findings and affected Artifacts as an independently verifiable requirementReplaces <text:span text:style-name="Strong_20_Emphasis">transferable dependency/evidence bundle</text:span> with the controlled term <text:a xlink:type="simple" xlink:href="https://wiki.didosolutions.com/dido/99_annexes/annex-b-terms-and-definitions/t/transfer_bundle" text:style-name="Internet_20_link" text:visited-style-name="Visited_20_Internet_20_Link">Transfer Bundle</text:a>Replaces <text:span text:style-name="Strong_20_Emphasis">connected build</text:span> with the controlled term <text:a xlink:type="simple" xlink:href="https://wiki.didosolutions.com/dido/99_annexes/annex-b-terms-and-definitions/c/connected_environment" text:style-name="Internet_20_link" text:visited-style-name="Visited_20_Internet_20_Link">Connected Environment</text:a>Replaces <text:span text:style-name="Strong_20_Emphasis">disconnected enclave</text:span> with the controlled term <text:a xlink:type="simple" xlink:href="https://wiki.didosolutions.com/dido/99_annexes/annex-b-terms-and-definitions/d/disconnected_environment" text:style-name="Internet_20_link" text:visited-style-name="Visited_20_Internet_20_Link">Disconnected Environment</text:a>Assigns inclusion of Compliance Findings and affected Artifacts in the same Transfer Bundle to FR-COMP-010a</text:p>
      <text:h text:style-name="Heading_20_2" text:outline-level="2"><text:bookmark-start text:name="__RefHeading___rationale_4"/><text:bookmark-start text:name="rationale"/>Rationale<text:bookmark-end text:name="__RefHeading___rationale_4"/><text:bookmark-end text:name="rationale"/></text:h>
      <text:p text:style-name="Text_20_body">A Compliance Finding remains useful after transfer only when its association with the evaluated <text:a xlink:type="simple" xlink:href="https://wiki.didosolutions.com/dido/99_annexes/annex-b-terms-and-definitions/a/artifact" text:style-name="Internet_20_link" text:visited-style-name="Visited_20_Internet_20_Link">Artifact</text:a> remains identifiable.</text:p>
      <text:p text:style-name="Text_20_body">Preserving this association enables actors and processes in a <text:a xlink:type="simple" xlink:href="https://wiki.didosolutions.com/dido/99_annexes/annex-b-terms-and-definitions/d/disconnected_environment" text:style-name="Internet_20_link" text:visited-style-name="Visited_20_Internet_20_Link">Disconnected Environment</text:a> to determine which Compliance Findings apply to each transferred Artifact.</text:p>
      <text:p text:style-name="Text_20_body">FR-COMP-010a governs inclusion of Compliance Findings and affected Artifacts in the same <text:a xlink:type="simple" xlink:href="https://wiki.didosolutions.com/dido/99_annexes/annex-b-terms-and-definitions/t/transfer_bundle" text:style-name="Internet_20_link" text:visited-style-name="Visited_20_Internet_20_Link">Transfer Bundle</text:a>. This requirement governs preservation of the association between them.</text:p>
      <text:p text:style-name="Text_20_body">This requirement does not require Crucible to:</text:p>
      <text:p text:style-name="Text_20_body">Generate Compliance FindingsValidate Compliance FindingsResolve Compliance FindingsRemediate affected ArtifactsReassess affected ArtifactsDetermine whether affected Artifacts comply with a Compliance Baselin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ompliance Findings<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t/transfer_bundle" text:style-name="Internet_20_link" text:visited-style-name="Visited_20_Internet_20_Link">Transfer Bundles</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n <text:a xlink:type="simple" xlink:href="https://wiki.didosolutions.com/dido/99_annexes/annex-b-terms-and-definitions/a/artifact" text:style-name="Internet_20_link" text:visited-style-name="Visited_20_Internet_20_Link">Artifact</text:a> with one or more associated Compliance Findings is selected for testing<text:a xlink:type="simple" xlink:href="https://wiki.didosolutions.com/dido/99_annexes/annex-b-terms-and-definitions/c/crucible" text:style-name="Internet_20_link" text:visited-style-name="Visited_20_Internet_20_Link">Crucible</text:a> includes the selected Artifact and its associated Compliance Findings in a <text:a xlink:type="simple" xlink:href="https://wiki.didosolutions.com/dido/99_annexes/annex-b-terms-and-definitions/t/transfer_bundle" text:style-name="Internet_20_link" text:visited-style-name="Visited_20_Internet_20_Link">Transfer Bundle</text:a>Crucible transfers the Transfer Bundle from a <text:a xlink:type="simple" xlink:href="https://wiki.didosolutions.com/dido/99_annexes/annex-b-terms-and-definitions/c/connected_environment" text:style-name="Internet_20_link" text:visited-style-name="Visited_20_Internet_20_Link">Connected Environment</text:a> to a <text:a xlink:type="simple" xlink:href="https://wiki.didosolutions.com/dido/99_annexes/annex-b-terms-and-definitions/d/disconnected_environment" text:style-name="Internet_20_link" text:visited-style-name="Visited_20_Internet_20_Link">Disconnected Environment</text:a>The transferred Artifact can be identified in the Disconnected EnvironmentEach transferred Compliance Finding can be identified in the Disconnected EnvironmentThe association between each transferred Compliance Finding and the Artifact to which it applies can be determined in the Disconnected Environ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derived requirement identifier <text:span text:style-name="Source_20_Text">FR-COMP-010b</text:span>.</text:p>
      <text:p text:style-name="Text_20_body">This page is a leaf requirement page and omits a trailing <text:span text:style-name="Source_20_Text">:start</text:span> from its namespace.</text:p>
      <text:p text:style-name="Text_20_body">The Statement addresses only preservation of the association between each Compliance Finding and the Artifact to which the Compliance Finding applies during transfer between Connected and Disconnected Environments.</text:p>
      <text:p text:style-name="Text_20_body">FR-COMP-010a governs inclusion of Compliance Findings and affected Artifacts in the same <text:a xlink:type="simple" xlink:href="https://wiki.didosolutions.com/dido/99_annexes/annex-b-terms-and-definitions/t/transfer_bundle" text:style-name="Internet_20_link" text:visited-style-name="Visited_20_Internet_20_Link">Transfer Bundle</text:a>.</text:p>
      <text:p text:style-name="Text_20_body">Do not add finding generation, validation, resolution, remediation, reassessment, identifier-format, or compliance-decis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10:fr-comp-010b#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4::17:21</meta:creation-date>
    <dc:creator>Generated</dc:creator>
    <dc:date>2026-08-25T04::17:21</dc:date>
    <dc:language>en-US</dc:language>
    <meta:editing-cycles>1</meta:editing-cycles>
    <meta:editing-duration>PT0S</meta:editing-duration>
    <dc:title>dido:02-crusible:99-annexes:annex-c-requirements:03-functional-requirements:03-06-compliance-management:fr-comp-010:fr-comp-010b</dc:title>
  </office:meta>
</office:document-meta>
</file>