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10:fr-comp-010a"/><text:bookmark-start text:name="__RefHeading___fr-comp-010a_compliance_finding_transfer_bundle_inclusion_1"/><text:bookmark-start text:name="fr-comp-010a_compliance_finding_transfer_bundle_inclusion"/>FR-COMP-010a — Compliance Finding Transfer Bundle Inclusion<text:bookmark-end text:name="__RefHeading___fr-comp-010a_compliance_finding_transfer_bundle_inclusion_1"/><text:bookmark-end text:name="fr-comp-010a_compliance_finding_transfer_bundle_inclusion"/></text:h>
      <text:p text:style-name="Text_20_body"><text:a xlink:type="simple" xlink:href="https://wiki.didosolutions.com/dido/02-crusible/99-annexes/annex-c-requirements/03-functional-requirements/03-06-compliance-management/fr-comp-010/start" text:style-name="Internet_20_link" text:visited-style-name="Visited_20_Internet_20_Link">Go to FR-COMP-010 — Transferable Compliance Finding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include Compliance Findings in the <text:a xlink:type="simple" xlink:href="https://wiki.didosolutions.com/dido/99_annexes/annex-b-terms-and-definitions/t/transfer_bundle" text:style-name="Internet_20_link" text:visited-style-name="Visited_20_Internet_20_Link">Transfer Bundle</text:a> containing the <text:a xlink:type="simple" xlink:href="https://wiki.didosolutions.com/dido/99_annexes/annex-b-terms-and-definitions/a/artifact" text:style-name="Internet_20_link" text:visited-style-name="Visited_20_Internet_20_Link">Artifacts</text:a> to which the Compliance Findings apply.</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3-functional-requirements/03-06-compliance-management/fr-comp-010/start" text:style-name="Internet_20_link" text:visited-style-name="Visited_20_Internet_20_Link">FR-COMP-010 — Transferable Compliance Findings</text:a>
      <text:p text:style-name="Text_20_body">Crucible System Requirements Specification, Version 1.1 Draft, Functional Requirements, FR-COMP-010The Original Requirement states:</text:p>
      <table:table table:style-name="Table_Quotation1">
        <table:table-column/>
        <table:table-row>
          <table:table-cell office:value-type="string" table:style-name="Cell_Quotation1">
            <text:p text:style-name="tablealignleft"> <text:span text:style-name="Emphasis">The system shall capture compliance findings into the transferable dependency/evidence bundle (see §4.10) so findings from connected build accompany artifacts into disconnected enclave.</text:span><text:a xlink:type="simple" xlink:href="https://wiki.didosolutions.com/dido/02-crusible/99-annexes/annex-b/cr-001" text:style-name="Internet_20_link" text:visited-style-name="Visited_20_Internet_20_Link">[C1]</text:a></text:p>
          </table:table-cell>
        </table:table-row>
      </table:table>
      <text:p text:style-name="Text_20_body">FR-COMP-010a:</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ext:span text:style-name="Strong_20_Emphasis">capture into</text:span> with the direct and observable behavior <text:span text:style-name="Strong_20_Emphasis">include in</text:span>Replaces <text:span text:style-name="Strong_20_Emphasis">transferable dependency/evidence bundle</text:span> with the controlled term <text:a xlink:type="simple" xlink:href="https://wiki.didosolutions.com/dido/99_annexes/annex-b-terms-and-definitions/t/transfer_bundle" text:style-name="Internet_20_link" text:visited-style-name="Visited_20_Internet_20_Link">Transfer Bundle</text:a>Extracts inclusion of Compliance Findings in a Transfer Bundle as an independently verifiable requirementAssigns preservation of the relationship between Compliance Findings and Artifacts to FR-COMP-010b</text:p>
      <text:h text:style-name="Heading_20_2" text:outline-level="2"><text:bookmark-start text:name="__RefHeading___rationale_4"/><text:bookmark-start text:name="rationale"/>Rationale<text:bookmark-end text:name="__RefHeading___rationale_4"/><text:bookmark-end text:name="rationale"/></text:h>
      <text:p text:style-name="Text_20_body">Compliance Findings describe compliance conditions associated with evaluated <text:a xlink:type="simple" xlink:href="https://wiki.didosolutions.com/dido/99_annexes/annex-b-terms-and-definitions/a/artifact" text:style-name="Internet_20_link" text:visited-style-name="Visited_20_Internet_20_Link">Artifacts</text:a>.</text:p>
      <text:p text:style-name="Text_20_body">Including the Compliance Findings in the same <text:a xlink:type="simple" xlink:href="https://wiki.didosolutions.com/dido/99_annexes/annex-b-terms-and-definitions/t/transfer_bundle" text:style-name="Internet_20_link" text:visited-style-name="Visited_20_Internet_20_Link">Transfer Bundle</text:a> as the affected Artifacts allows the findings to accompany those Artifacts during transfer.</text:p>
      <text:p text:style-name="Text_20_body">This requirement establishes Transfer Bundle inclusion without requiring Crucible to:</text:p>
      <text:p text:style-name="Text_20_body">Generate the Compliance FindingsValidate the Compliance FindingsResolve the Compliance FindingsRemediate the affected ArtifactsReassess the affected ArtifactsDetermine whether the affected Artifacts comply with a Compliance BaselinePreserve the association between each Compliance Finding and its affected ArtifactFR-COMP-010b governs preservation of the association between each Compliance Finding and the Artifact to which the finding appl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Compliance Findings<text:a xlink:type="simple" xlink:href="https://wiki.didosolutions.com/dido/99_annexes/annex-b-terms-and-definitions/t/transfer_bundle" text:style-name="Internet_20_link" text:visited-style-name="Visited_20_Internet_20_Link">Transfer Bundles</text:a><text:a xlink:type="simple" xlink:href="https://wiki.didosolutions.com/dido/99_annexes/annex-b-terms-and-definitions/a/artifact" text:style-name="Internet_20_link" text:visited-style-name="Visited_20_Internet_20_Link">Artifacts</text:a>Transfer Bundle creation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One or more <text:a xlink:type="simple" xlink:href="https://wiki.didosolutions.com/dido/99_annexes/annex-b-terms-and-definitions/a/artifact" text:style-name="Internet_20_link" text:visited-style-name="Visited_20_Internet_20_Link">Artifacts</text:a> with associated Compliance Findings are selected for testing<text:a xlink:type="simple" xlink:href="https://wiki.didosolutions.com/dido/99_annexes/annex-b-terms-and-definitions/c/crucible" text:style-name="Internet_20_link" text:visited-style-name="Visited_20_Internet_20_Link">Crucible</text:a> creates a <text:a xlink:type="simple" xlink:href="https://wiki.didosolutions.com/dido/99_annexes/annex-b-terms-and-definitions/t/transfer_bundle" text:style-name="Internet_20_link" text:visited-style-name="Visited_20_Internet_20_Link">Transfer Bundle</text:a> containing the selected ArtifactsCrucible includes the associated Compliance Findings in the same Transfer BundleThe Compliance Findings can be identified within the resulting Transfer BundleThe selected Artifacts can be identified within the resulting Transfer Bundle</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derived requirement identifier <text:span text:style-name="Source_20_Text">FR-COMP-010a</text:span>.</text:p>
      <text:p text:style-name="Text_20_body">This page is a leaf requirement page and omits a trailing <text:span text:style-name="Source_20_Text">:start</text:span> from its namespace.</text:p>
      <text:p text:style-name="Text_20_body">The namespace for this requirement is:</text:p>
      <text:p text:style-name="Text_20_body"><text:span text:style-name="Source_20_Text">dido:02-crusible:99-annexes:annex-c-requirements:03-functional-requirements:03-06-compliance-management:fr-comp-010:fr-comp-010a</text:span></text:p>
      <text:p text:style-name="Text_20_body">The Statement uses the controlling Transfer Bundle namespace:</text:p>
      <text:p text:style-name="Text_20_body"><text:span text:style-name="Source_20_Text">dido:99_annexes:annex-b-terms-and-definitions:t:transfer_bundle</text:span></text:p>
      <text:p text:style-name="Text_20_body">The Statement addresses only inclusion of Compliance Findings and their affected Artifacts in the same Transfer Bundle.</text:p>
      <text:p text:style-name="Text_20_body">FR-COMP-010b governs preservation of the association between each Compliance Finding and the Artifact to which the Compliance Finding applies.</text:p>
      <text:p text:style-name="Text_20_body">Do not add finding generation, validation, resolution, remediation, reassessment, association-preservation, or compliance-decis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10:fr-comp-010a#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02:40</meta:creation-date>
    <dc:creator>Generated</dc:creator>
    <dc:date>2026-08-22T21::02:40</dc:date>
    <dc:language>en-US</dc:language>
    <meta:editing-cycles>1</meta:editing-cycles>
    <meta:editing-duration>PT0S</meta:editing-duration>
    <dc:title>dido:02-crusible:99-annexes:annex-c-requirements:03-functional-requirements:03-06-compliance-management:fr-comp-010:fr-comp-010a</dc:title>
  </office:meta>
</office:document-meta>
</file>