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9:start"/><text:bookmark-start text:name="__RefHeading___fr-comp-009_security-control_implementation_evidence_1"/><text:bookmark-start text:name="fr-comp-009_security-control_implementation_evidence"/>FR-COMP-009 — Security-Control Implementation Evidence<text:bookmark-end text:name="__RefHeading___fr-comp-009_security-control_implementation_evidence_1"/><text:bookmark-end text:name="fr-comp-009_security-control_implementation_evidence"/></text:h>
      <text:p text:style-name="Text_20_body"><text:a xlink:type="simple" xlink:href="https://wiki.didosolutions.com/dido/02-crusible/99-annexes/annex-c-requirements/03-functional-requirements/03-06-compliance-management/start" text:style-name="Internet_20_link" text:visited-style-name="Visited_20_Internet_20_Link">Go to Crucible Compliance Management Requirements</text:a></text:p>
      <text:h text:style-name="Heading_20_2" text:outline-level="2"><text:bookmark-start text:name="__RefHeading___original_requirement_2"/><text:bookmark-start text:name="original_requirement"/>Original Requirement<text:bookmark-end text:name="__RefHeading___original_requirement_2"/><text:bookmark-end text:name="original_requiremen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generate security-control implementation evidence suitable for supporting <text:a xlink:type="simple" xlink:href="https://wiki.didosolutions.com/dido/99_annexes/annex-b-terms-and-definitions/s/sctm" text:style-name="Internet_20_link" text:visited-style-name="Visited_20_Internet_20_Link">SCTM</text:a>, <text:a xlink:type="simple" xlink:href="https://wiki.didosolutions.com/dido/99_annexes/annex-b-terms-and-definitions/r/rmf" text:style-name="Internet_20_link" text:visited-style-name="Visited_20_Internet_20_Link">RMF</text:a>, and <text:a xlink:type="simple" xlink:href="https://wiki.didosolutions.com/dido/99_annexes/annex-b-terms-and-definitions/a/ato" text:style-name="Internet_20_link" text:visited-style-name="Visited_20_Internet_20_Link">ATO</text:a> processe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h text:style-name="Heading_20_2" text:outline-level="2"><text:bookmark-start text:name="__RefHeading___assessment_of_original_requirement_3"/><text:bookmark-start text:name="assessment_of_original_requirement"/>Assessment of Original Requirement<text:bookmark-end text:name="__RefHeading___assessment_of_original_requirement_3"/><text:bookmark-end text:name="assessment_of_original_requirement"/></text:h>
      <text:p text:style-name="Text_20_body">The Original Requirement identifies three distinct uses for Security-Control Implementation <text:a xlink:type="simple" xlink:href="https://wiki.didosolutions.com/dido/99_annexes/annex-b-terms-and-definitions/e/evidence" text:style-name="Internet_20_link" text:visited-style-name="Visited_20_Internet_20_Link">Evidence</text:a>:</text:p>
      <text:p text:style-name="Text_20_body">Inclusion in a <text:a xlink:type="simple" xlink:href="https://wiki.didosolutions.com/dido/99_annexes/annex-b-terms-and-definitions/s/sctm" text:style-name="Internet_20_link" text:visited-style-name="Visited_20_Internet_20_Link">Security Control Traceability Matrix (SCTM)</text:a>Use in <text:a xlink:type="simple" xlink:href="https://wiki.didosolutions.com/dido/99_annexes/annex-b-terms-and-definitions/r/rmf" text:style-name="Internet_20_link" text:visited-style-name="Visited_20_Internet_20_Link">Risk Management Framework (RMF)</text:a> activitiesUse in <text:a xlink:type="simple" xlink:href="https://wiki.didosolutions.com/dido/99_annexes/annex-b-terms-and-definitions/a/ato" text:style-name="Internet_20_link" text:visited-style-name="Visited_20_Internet_20_Link">Authorization to Operate (ATO)</text:a> activitiesEach use has a distinct purpose and requires separate verification. The Original Requirement should therefore be decomposed into three leaf requirements.</text:p>
      <text:p text:style-name="Text_20_body">Generation of Security-Control Implementation Evidence is the common behavior across the three leaf requirements. It does not require a separate leaf because the Original Requirement does not establish an independent Evidence-generation obligation outside the SCTM, RMF, and ATO contexts.</text:p>
      <text:p text:style-name="Text_20_body">The phrase <text:span text:style-name="Strong_20_Emphasis">suitable for supporting</text:span> does not identify an observable behavior or the characteristics that make the Evidence suitable. Each child Statement therefore identifies the intended use directly.</text:p>
      <text:p text:style-name="Text_20_body">The decomposition does not assign security-control approval, risk-management, risk-acceptance, authorization, or operational approval responsibilities to <text:a xlink:type="simple" xlink:href="https://wiki.didosolutions.com/dido/99_annexes/annex-b-terms-and-definitions/c/crucible" text:style-name="Internet_20_link" text:visited-style-name="Visited_20_Internet_20_Link">Crucible</text:a>.</text:p>
      <text:h text:style-name="Heading_20_3" text:outline-level="3"><text:bookmark-start text:name="__RefHeading___fr-comp-009a_security_control_traceability_matrix_evidence_4"/><text:bookmark-start text:name="fr-comp-009a_security_control_traceability_matrix_evidence"/>FR-COMP-009a — Security Control Traceability Matrix Evidence<text:bookmark-end text:name="__RefHeading___fr-comp-009a_security_control_traceability_matrix_evidence_4"/><text:bookmark-end text:name="fr-comp-009a_security_control_traceability_matrix_evidenc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generate Security-Control Implementation <text:a xlink:type="simple" xlink:href="https://wiki.didosolutions.com/dido/99_annexes/annex-b-terms-and-definitions/e/evidence" text:style-name="Internet_20_link" text:visited-style-name="Visited_20_Internet_20_Link">Evidence</text:a> for inclusion in a <text:a xlink:type="simple" xlink:href="https://wiki.didosolutions.com/dido/99_annexes/annex-b-terms-and-definitions/s/sctm" text:style-name="Internet_20_link" text:visited-style-name="Visited_20_Internet_20_Link">Security Control Traceability Matrix (SCTM)</text:a>.</text:p>
      <text:h text:style-name="Heading_20_3" text:outline-level="3"><text:bookmark-start text:name="__RefHeading___fr-comp-009b_risk_management_framework_evidence_5"/><text:bookmark-start text:name="fr-comp-009b_risk_management_framework_evidence"/>FR-COMP-009b — Risk Management Framework Evidence<text:bookmark-end text:name="__RefHeading___fr-comp-009b_risk_management_framework_evidence_5"/><text:bookmark-end text:name="fr-comp-009b_risk_management_framework_evidenc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generate Security-Control Implementation <text:a xlink:type="simple" xlink:href="https://wiki.didosolutions.com/dido/99_annexes/annex-b-terms-and-definitions/e/evidence" text:style-name="Internet_20_link" text:visited-style-name="Visited_20_Internet_20_Link">Evidence</text:a> for use in <text:a xlink:type="simple" xlink:href="https://wiki.didosolutions.com/dido/99_annexes/annex-b-terms-and-definitions/r/rmf" text:style-name="Internet_20_link" text:visited-style-name="Visited_20_Internet_20_Link">Risk Management Framework (RMF)</text:a> activities.</text:p>
      <text:h text:style-name="Heading_20_3" text:outline-level="3"><text:bookmark-start text:name="__RefHeading___fr-comp-009c_authorization_to_operate_evidence_6"/><text:bookmark-start text:name="fr-comp-009c_authorization_to_operate_evidence"/>FR-COMP-009c — Authorization to Operate Evidence<text:bookmark-end text:name="__RefHeading___fr-comp-009c_authorization_to_operate_evidence_6"/><text:bookmark-end text:name="fr-comp-009c_authorization_to_operate_evidenc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generate Security-Control Implementation <text:a xlink:type="simple" xlink:href="https://wiki.didosolutions.com/dido/99_annexes/annex-b-terms-and-definitions/e/evidence" text:style-name="Internet_20_link" text:visited-style-name="Visited_20_Internet_20_Link">Evidence</text:a> for use in <text:a xlink:type="simple" xlink:href="https://wiki.didosolutions.com/dido/99_annexes/annex-b-terms-and-definitions/a/ato" text:style-name="Internet_20_link" text:visited-style-name="Visited_20_Internet_20_Link">Authorization to Operate (ATO)</text:a> activities.</text:p>
      <text:h text:style-name="Heading_20_2" text:outline-level="2"><text:bookmark-start text:name="__RefHeading___contents_7"/><text:bookmark-start text:name="contents"/>Contents<text:bookmark-end text:name="__RefHeading___contents_7"/><text:bookmark-end text:name="contents"/></text:h>
      <text:h text:style-name="Heading_20_2" text:outline-level="2"><text:bookmark-start text:name="__RefHeading___requirement_status_8"/><text:bookmark-start text:name="requirement_status"/>Requirement Status<text:bookmark-end text:name="__RefHeading___requirement_status_8"/><text:bookmark-end text:name="requirement_status"/></text:h>
      <text:p text:style-name="Horizontal_20_Line"/>
      <text:h text:style-name="Heading_20_2" text:outline-level="2"><text:bookmark-start text:name="__RefHeading___issues_9"/><text:bookmark-start text:name="issues"/>Issues<text:bookmark-end text:name="__RefHeading___issues_9"/><text:bookmark-end text:name="issues"/></text:h>
      <text:p text:style-name="Horizontal_20_Line"/>
      <text:h text:style-name="Heading_20_2" text:outline-level="2"><text:bookmark-start text:name="__RefHeading___notes_for_editors_10"/><text:bookmark-start text:name="notes_for_editors"/>Notes for Editors<text:bookmark-end text:name="__RefHeading___notes_for_editors_10"/><text:bookmark-end text:name="notes_for_editors"/></text:h>
      <text:p text:style-name="Text_20_body">This page is a non-leaf requirement page and therefore retains a trailing <text:span text:style-name="Source_20_Text">:start</text:span> in its namespace.</text:p>
      <text:p text:style-name="Text_20_body">The namespace for this requirement is:</text:p>
      <text:p text:style-name="Text_20_body"><text:span text:style-name="Source_20_Text">dido:02-crusible:99-annexes:annex-c-requirements:03-functional-requirements:03-06-compliance-management:fr-comp-009:start</text:span></text:p>
      <text:p text:style-name="Text_20_body">The child requirements are leaf pages nested beneath the FR-COMP-009 namespace and omit a trailing <text:span text:style-name="Source_20_Text">:start</text:span>.</text:p>
      <text:p text:style-name="Text_20_body">Use the following controlling Terms and Definitions entries:</text:p>
      <text:a xlink:type="simple" xlink:href="https://wiki.didosolutions.com/dido/99_annexes/annex-b-terms-and-definitions/s/sctm" text:style-name="Internet_20_link" text:visited-style-name="Visited_20_Internet_20_Link">Security Control Traceability Matrix (SCTM)</text:a>
      <text:a xlink:type="simple" xlink:href="https://wiki.didosolutions.com/dido/99_annexes/annex-b-terms-and-definitions/r/rmf" text:style-name="Internet_20_link" text:visited-style-name="Visited_20_Internet_20_Link">Risk Management Framework (RMF)</text:a>
      <text:a xlink:type="simple" xlink:href="https://wiki.didosolutions.com/dido/99_annexes/annex-b-terms-and-definitions/a/ato" text:style-name="Internet_20_link" text:visited-style-name="Visited_20_Internet_20_Link">Authorization to Operate (ATO)</text:a>
      <text:a xlink:type="simple" xlink:href="https://wiki.didosolutions.com/dido/99_annexes/annex-b-terms-and-definitions/e/evidence" text:style-name="Internet_20_link" text:visited-style-name="Visited_20_Internet_20_Link">Evidence</text:a>
      <text:p text:style-name="Text_20_body">The decomposition contains three leaf requirements because the Original Requirement identifies three uses of Security-Control Implementation Evidence.</text:p>
      <text:p text:style-name="Text_20_body">Do not create a separate generic Evidence-generation leaf unless the controlling source adds an independent requirement to generate Security-Control Implementation Evidence outside the SCTM, RMF, and ATO contexts.</text:p>
      <text:p text:style-name="Text_20_body">FR-COMP-009 does not require Crucible to:</text:p>
      <text:p text:style-name="Text_20_body">Approve a Security Control implementationPerform the responsibilities of a control assessorMake a risk-management decisionAccept residual riskIssue an Authorization to OperateAct as an <text:a xlink:type="simple" xlink:href="https://wiki.didosolutions.com/dido/99_annexes/annex-b-terms-and-definitions/a/authorizing_authority" text:style-name="Internet_20_link" text:visited-style-name="Visited_20_Internet_20_Link">Authorizing Authority</text:a>Do not add Security Control approval, assessment authority, risk acceptance, authorization, or operational approval responsibilities unless the controlling requirement changes through an approved requirements proces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3:24</meta:creation-date>
    <dc:creator>Generated</dc:creator>
    <dc:date>2026-08-24T14::03:24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9:start</dc:title>
  </office:meta>
</office:document-meta>
</file>