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6-compliance-management:fr-comp-009:fr-comp-009c"/><text:bookmark-start text:name="__RefHeading___fr-comp-009c_authorization_to_operate_evidence_1"/><text:bookmark-start text:name="fr-comp-009c_authorization_to_operate_evidence"/>FR-COMP-009c — Authorization to Operate Evidence<text:bookmark-end text:name="__RefHeading___fr-comp-009c_authorization_to_operate_evidence_1"/><text:bookmark-end text:name="fr-comp-009c_authorization_to_operate_evidence"/></text:h>
      <text:p text:style-name="Text_20_body"><text:a xlink:type="simple" xlink:href="https://wiki.didosolutions.com/dido/02-crusible/99-annexes/annex-c-requirements/03-functional-requirements/03-06-compliance-management/fr-comp-009/start" text:style-name="Internet_20_link" text:visited-style-name="Visited_20_Internet_20_Link">Go to FR-COMP-009 — Security-Control Implementation Evidence</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generate Security-Control Implementation <text:a xlink:type="simple" xlink:href="https://wiki.didosolutions.com/dido/99_annexes/annex-b-terms-and-definitions/e/evidence" text:style-name="Internet_20_link" text:visited-style-name="Visited_20_Internet_20_Link">Evidence</text:a> for use in <text:a xlink:type="simple" xlink:href="https://wiki.didosolutions.com/dido/99_annexes/annex-b-terms-and-definitions/a/ato" text:style-name="Internet_20_link" text:visited-style-name="Visited_20_Internet_20_Link">Authorization to Operate (ATO)</text:a> activities.</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3-functional-requirements/03-06-compliance-management/fr-comp-009/start" text:style-name="Internet_20_link" text:visited-style-name="Visited_20_Internet_20_Link">FR-COMP-009 — Security-Control Implementation Evidence</text:a>
      <text:p text:style-name="Text_20_body">Crucible System Requirements Specification, Version 1.1 Draft, Functional Requirements, FR-COMP-009The Original Requirement states:</text:p>
      <table:table table:style-name="Table_Quotation1">
        <table:table-column/>
        <table:table-row>
          <table:table-cell office:value-type="string" table:style-name="Cell_Quotation1">
            <text:p text:style-name="tablealignleft"> <text:span text:style-name="Emphasis">The system shall generate security-control implementation evidence suitable for supporting <text:a xlink:type="simple" xlink:href="https://wiki.didosolutions.com/dido/99_annexes/annex-b-terms-and-definitions/s/sctm" text:style-name="Internet_20_link" text:visited-style-name="Visited_20_Internet_20_Link">SCTM</text:a>, <text:a xlink:type="simple" xlink:href="https://wiki.didosolutions.com/dido/99_annexes/annex-b-terms-and-definitions/r/rmf" text:style-name="Internet_20_link" text:visited-style-name="Visited_20_Internet_20_Link">RMF</text:a>, and <text:a xlink:type="simple" xlink:href="https://wiki.didosolutions.com/dido/99_annexes/annex-b-terms-and-definitions/a/ato" text:style-name="Internet_20_link" text:visited-style-name="Visited_20_Internet_20_Link">ATO</text:a> processes.</text:span><text:a xlink:type="simple" xlink:href="https://wiki.didosolutions.com/dido/02-crusible/99-annexes/annex-b/cr-001" text:style-name="Internet_20_link" text:visited-style-name="Visited_20_Internet_20_Link">[C1]</text:a></text:p>
          </table:table-cell>
        </table:table-row>
      </table:table>
      <text:p text:style-name="Text_20_body">FR-COMP-009c:</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Extracts generation of Security-Control Implementation Evidence for the ATO context as an independently verifiable requirementReplaces the weak phrase <text:span text:style-name="Strong_20_Emphasis">suitable for supporting ATO processes</text:span> with the direct purpose <text:span text:style-name="Strong_20_Emphasis">for use in Authorization to Operate activities</text:span>Assigns SCTM Evidence to FR-COMP-009aAssigns RMF Evidence to FR-COMP-009b</text:p>
      <text:h text:style-name="Heading_20_2" text:outline-level="2"><text:bookmark-start text:name="__RefHeading___rationale_4"/><text:bookmark-start text:name="rationale"/>Rationale<text:bookmark-end text:name="__RefHeading___rationale_4"/><text:bookmark-end text:name="rationale"/></text:h>
      <text:p text:style-name="Text_20_body">An <text:a xlink:type="simple" xlink:href="https://wiki.didosolutions.com/dido/99_annexes/annex-b-terms-and-definitions/a/ato" text:style-name="Internet_20_link" text:visited-style-name="Visited_20_Internet_20_Link">Authorization to Operate (ATO)</text:a> records a risk-based management decision by an <text:a xlink:type="simple" xlink:href="https://wiki.didosolutions.com/dido/99_annexes/annex-b-terms-and-definitions/a/authorizing_authority" text:style-name="Internet_20_link" text:visited-style-name="Visited_20_Internet_20_Link">Authorizing Authority</text:a> to permit a system to operate within a defined scope and to accept the associated residual risk.</text:p>
      <text:p text:style-name="Text_20_body">Security-Control Implementation <text:a xlink:type="simple" xlink:href="https://wiki.didosolutions.com/dido/99_annexes/annex-b-terms-and-definitions/e/evidence" text:style-name="Internet_20_link" text:visited-style-name="Visited_20_Internet_20_Link">Evidence</text:a> provides information that an Authorizing Authority and supporting participants can review when evaluating the implementation of Security Controls and the security posture of a system.</text:p>
      <text:p text:style-name="Text_20_body">This requirement establishes generation of Security-Control Implementation Evidence for use in ATO activities without requiring Crucible to:</text:p>
      <text:p text:style-name="Text_20_body">Approve a Security Control implementationDetermine whether a Security Control operates effectivelyPerform the responsibilities of a control assessorDetermine the acceptability of residual riskMake an authorization decisionIssue an ATOAct as an Authorizing AuthorityDefine the duration, scope, conditions, or limitations of an ATOSeparate requirements, authorization procedures, evidence profiles, and governance processes govern those subjects and responsibilit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Security-Control implementationsSecurity-Control Implementation <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a/ato" text:style-name="Internet_20_link" text:visited-style-name="Visited_20_Internet_20_Link">Authorization to Operate (ATO)</text:a> activiti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Security Control implementation is selected for testingAn ATO activity requiring Security-Control Implementation Evidence is identified<text:a xlink:type="simple" xlink:href="https://wiki.didosolutions.com/dido/99_annexes/annex-b-terms-and-definitions/c/crucible" text:style-name="Internet_20_link" text:visited-style-name="Visited_20_Internet_20_Link">Crucible</text:a> generates Security-Control Implementation <text:a xlink:type="simple" xlink:href="https://wiki.didosolutions.com/dido/99_annexes/annex-b-terms-and-definitions/e/evidence" text:style-name="Internet_20_link" text:visited-style-name="Visited_20_Internet_20_Link">Evidence</text:a> for the selected implementationThe generated Evidence identifies or references the Security Control implementation that the Evidence describesThe generated Evidence can be used as input to the identified ATO activityThe relationship between the generated Evidence and the identified ATO activity can be determined</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derived requirement identifier <text:span text:style-name="Source_20_Text">FR-COMP-009c</text:span>.</text:p>
      <text:p text:style-name="Text_20_body">This page is a leaf requirement page and omits a trailing <text:span text:style-name="Source_20_Text">:start</text:span> from its namespace.</text:p>
      <text:p text:style-name="Text_20_body">The namespace for this requirement is:</text:p>
      <text:p text:style-name="Text_20_body"><text:span text:style-name="Source_20_Text">dido:02-crusible:99-annexes:annex-c-requirements:03-functional-requirements:03-06-compliance-management:fr-comp-009:fr-comp-009c</text:span></text:p>
      <text:p text:style-name="Text_20_body">The Statement addresses only generation of Security-Control Implementation Evidence for use in Authorization to Operate activities.</text:p>
      <text:p text:style-name="Text_20_body">FR-COMP-009a governs Evidence generated for inclusion in a Security Control Traceability Matrix.</text:p>
      <text:p text:style-name="Text_20_body">FR-COMP-009b governs Evidence generated for use in Risk Management Framework activities.</text:p>
      <text:p text:style-name="Text_20_body">This requirement does not assign authorization or risk-acceptance responsibilities to Crucible. The Authorizing Authority remains responsible for evaluating the available information, accepting residual risk, and issuing or denying an ATO.</text:p>
      <text:p text:style-name="Text_20_body">Do not add Security Control approval, assessment authority, risk acceptance, authorization, ATO issuance, or operational approval responsibilitie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6-compliance-management:fr-comp-009:fr-comp-009c#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25:57</meta:creation-date>
    <dc:creator>Generated</dc:creator>
    <dc:date>2026-08-24T08::25:57</dc:date>
    <dc:language>en-US</dc:language>
    <meta:editing-cycles>1</meta:editing-cycles>
    <meta:editing-duration>PT0S</meta:editing-duration>
    <dc:title>dido:02-crusible:99-annexes:annex-c-requirements:03-functional-requirements:03-06-compliance-management:fr-comp-009:fr-comp-009c</dc:title>
  </office:meta>
</office:document-meta>
</file>