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99-annexes:annex-c-requirements:03-functional-requirements:03-06-compliance-management:fr-comp-009:fr-comp-009b"/><text:bookmark-start text:name="__RefHeading___fr-comp-009b_risk_management_framework_evidence_1"/><text:bookmark-start text:name="fr-comp-009b_risk_management_framework_evidence"/>FR-COMP-009b — Risk Management Framework Evidence<text:bookmark-end text:name="__RefHeading___fr-comp-009b_risk_management_framework_evidence_1"/><text:bookmark-end text:name="fr-comp-009b_risk_management_framework_evidence"/></text:h>
      <text:p text:style-name="Text_20_body"><text:a xlink:type="simple" xlink:href="https://wiki.didosolutions.com/dido/02-crusible/99-annexes/annex-c-requirements/03-functional-requirements/03-06-compliance-management/fr-comp-009/start" text:style-name="Internet_20_link" text:visited-style-name="Visited_20_Internet_20_Link">Go to FR-COMP-009 — Security-Control Implementation Evidence</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c/crucible" text:style-name="Internet_20_link" text:visited-style-name="Visited_20_Internet_20_Link">Crucible</text:a> SHALL generate Security-Control Implementation <text:a xlink:type="simple" xlink:href="https://wiki.didosolutions.com/dido/99_annexes/annex-b-terms-and-definitions/e/evidence" text:style-name="Internet_20_link" text:visited-style-name="Visited_20_Internet_20_Link">Evidence</text:a> for use in <text:a xlink:type="simple" xlink:href="https://wiki.didosolutions.com/dido/99_annexes/annex-b-terms-and-definitions/r/rmf" text:style-name="Internet_20_link" text:visited-style-name="Visited_20_Internet_20_Link">Risk Management Framework (RMF)</text:a> activities.</text:p>
      <text:h text:style-name="Heading_20_2" text:outline-level="2"><text:bookmark-start text:name="__RefHeading___derived_from_3"/><text:bookmark-start text:name="derived_from"/>Derived From<text:bookmark-end text:name="__RefHeading___derived_from_3"/><text:bookmark-end text:name="derived_from"/></text:h>
      <text:p text:style-name="Text_20_body">This requirement derives from:</text:p>
      <text:a xlink:type="simple" xlink:href="https://wiki.didosolutions.com/dido/02-crusible/99-annexes/annex-c-requirements/03-functional-requirements/03-06-compliance-management/fr-comp-009/start" text:style-name="Internet_20_link" text:visited-style-name="Visited_20_Internet_20_Link">FR-COMP-009 — Security-Control Implementation Evidence</text:a>
      <text:p text:style-name="Text_20_body">Crucible System Requirements Specification, Version 1.1 Draft, Functional Requirements, FR-COMP-009The Original Requirement states:</text:p>
      <table:table table:style-name="Table_Quotation1">
        <table:table-column/>
        <table:table-row>
          <table:table-cell office:value-type="string" table:style-name="Cell_Quotation1">
            <text:p text:style-name="tablealignleft"> <text:span text:style-name="Emphasis">The system shall generate security-control implementation evidence suitable for supporting <text:a xlink:type="simple" xlink:href="https://wiki.didosolutions.com/dido/99_annexes/annex-b-terms-and-definitions/s/sctm" text:style-name="Internet_20_link" text:visited-style-name="Visited_20_Internet_20_Link">SCTM</text:a>, <text:a xlink:type="simple" xlink:href="https://wiki.didosolutions.com/dido/99_annexes/annex-b-terms-and-definitions/r/rmf" text:style-name="Internet_20_link" text:visited-style-name="Visited_20_Internet_20_Link">RMF</text:a>, and <text:a xlink:type="simple" xlink:href="https://wiki.didosolutions.com/dido/99_annexes/annex-b-terms-and-definitions/a/ato" text:style-name="Internet_20_link" text:visited-style-name="Visited_20_Internet_20_Link">ATO</text:a> processes.</text:span><text:a xlink:type="simple" xlink:href="https://wiki.didosolutions.com/dido/02-crusible/99-annexes/annex-b/cr-001" text:style-name="Internet_20_link" text:visited-style-name="Visited_20_Internet_20_Link">[C1]</text:a></text:p>
          </table:table-cell>
        </table:table-row>
      </table:table>
      <text:p text:style-name="Text_20_body">FR-COMP-009b:</text:p>
      <text:p text:style-name="Text_20_body">Replaces <text:span text:style-name="Strong_20_Emphasis">The system</text:span> with the defined system name <text:a xlink:type="simple" xlink:href="https://wiki.didosolutions.com/dido/99_annexes/annex-b-terms-and-definitions/c/crucible" text:style-name="Internet_20_link" text:visited-style-name="Visited_20_Internet_20_Link">Crucible</text:a>Changes <text:span text:style-name="Strong_20_Emphasis">shall</text:span> to the established uppercase normative form <text:span text:style-name="Strong_20_Emphasis">SHALL</text:span>Extracts generation of Security-Control Implementation Evidence for the RMF context as an independently verifiable requirementReplaces the weak phrase <text:span text:style-name="Strong_20_Emphasis">suitable for supporting RMF processes</text:span> with the direct purpose <text:span text:style-name="Strong_20_Emphasis">for use in Risk Management Framework activities</text:span>Assigns SCTM Evidence to FR-COMP-009aAssigns ATO Evidence to FR-COMP-009c</text:p>
      <text:h text:style-name="Heading_20_2" text:outline-level="2"><text:bookmark-start text:name="__RefHeading___rationale_4"/><text:bookmark-start text:name="rationale"/>Rationale<text:bookmark-end text:name="__RefHeading___rationale_4"/><text:bookmark-end text:name="rationale"/></text:h>
      <text:p text:style-name="Text_20_body">The <text:a xlink:type="simple" xlink:href="https://wiki.didosolutions.com/dido/99_annexes/annex-b-terms-and-definitions/r/rmf" text:style-name="Internet_20_link" text:visited-style-name="Visited_20_Internet_20_Link">Risk Management Framework (RMF)</text:a> provides a structured process for managing security, privacy, and related risks throughout a system lifecycle.</text:p>
      <text:p text:style-name="Text_20_body">Security-Control Implementation <text:a xlink:type="simple" xlink:href="https://wiki.didosolutions.com/dido/99_annexes/annex-b-terms-and-definitions/e/evidence" text:style-name="Internet_20_link" text:visited-style-name="Visited_20_Internet_20_Link">Evidence</text:a> provides information that RMF participants can use when reviewing the implementation and assessment of Security Controls.</text:p>
      <text:p text:style-name="Text_20_body">Such Evidence can support RMF activities involving:</text:p>
      <text:p text:style-name="Text_20_body">Control implementationControl assessmentAuthorization preparationContinuous monitoringRisk reviewCorrective-action planningThis requirement establishes generation of Security-Control Implementation Evidence for use in RMF activities without requiring Crucible to:</text:p>
      <text:p text:style-name="Text_20_body">Select Security ControlsApprove Security Control implementationsPerform the responsibilities of a control assessorDetermine whether a Security Control operates effectivelyCategorize a systemMake a risk-management decisionAccept residual riskPerform the responsibilities of an <text:a xlink:type="simple" xlink:href="https://wiki.didosolutions.com/dido/99_annexes/annex-b-terms-and-definitions/a/authorizing_authority" text:style-name="Internet_20_link" text:visited-style-name="Visited_20_Internet_20_Link">Authorizing Authority</text:a>Issue an <text:a xlink:type="simple" xlink:href="https://wiki.didosolutions.com/dido/99_annexes/annex-b-terms-and-definitions/a/ato" text:style-name="Internet_20_link" text:visited-style-name="Visited_20_Internet_20_Link">Authorization to Operate (ATO)</text:a>Separate requirements, architecture specifications, evidence profiles, and RMF procedures govern those subjects and responsibilities.</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text:p>
      <text:a xlink:type="simple" xlink:href="https://wiki.didosolutions.com/dido/99_annexes/annex-b-terms-and-definitions/c/crucible" text:style-name="Internet_20_link" text:visited-style-name="Visited_20_Internet_20_Link">Crucible</text:a>
      <text:p text:style-name="Text_20_body">Security-Control implementationsSecurity-Control Implementation <text:a xlink:type="simple" xlink:href="https://wiki.didosolutions.com/dido/99_annexes/annex-b-terms-and-definitions/e/evidence" text:style-name="Internet_20_link" text:visited-style-name="Visited_20_Internet_20_Link">Evidence</text:a><text:a xlink:type="simple" xlink:href="https://wiki.didosolutions.com/dido/99_annexes/annex-b-terms-and-definitions/r/rmf" text:style-name="Internet_20_link" text:visited-style-name="Visited_20_Internet_20_Link">Risk Management Framework (RMF)</text:a> activitie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A Security Control implementation is selected for testingAn RMF activity requiring Security-Control Implementation Evidence is identified<text:a xlink:type="simple" xlink:href="https://wiki.didosolutions.com/dido/99_annexes/annex-b-terms-and-definitions/c/crucible" text:style-name="Internet_20_link" text:visited-style-name="Visited_20_Internet_20_Link">Crucible</text:a> generates Security-Control Implementation <text:a xlink:type="simple" xlink:href="https://wiki.didosolutions.com/dido/99_annexes/annex-b-terms-and-definitions/e/evidence" text:style-name="Internet_20_link" text:visited-style-name="Visited_20_Internet_20_Link">Evidence</text:a> for the selected implementationThe generated Evidence identifies or references the Security Control implementation that the Evidence describesThe generated Evidence can be used as input to the identified RMF activityThe relationship between the generated Evidence and the identified RMF activity can be determined</text:p>
      <text:h text:style-name="Heading_20_2" text:outline-level="2"><text:bookmark-start text:name="__RefHeading___referenced_by_7"/><text:bookmark-start text:name="referenced_by"/>Referenced By<text:bookmark-end text:name="__RefHeading___referenced_by_7"/><text:bookmark-end text:name="referenced_by"/></text:h>
      <text:p text:style-name="Text_20_body">The following pages reference this requirement:</text:p>
      <text:h text:style-name="Heading_20_2" text:outline-level="2"><text:bookmark-start text:name="__RefHeading___implementation_status_8"/><text:bookmark-start text:name="implementation_status"/>Implementation Status<text:bookmark-end text:name="__RefHeading___implementation_status_8"/><text:bookmark-end text:name="implementation_status"/></text:h>
      <text:p text:style-name="Text_20_body">Implemented and Verified</text:p>
      <text:h text:style-name="Heading_20_2" text:outline-level="2"><text:bookmark-start text:name="__RefHeading___requirement_status_9"/><text:bookmark-start text:name="requirement_status"/>Requirement Status<text:bookmark-end text:name="__RefHeading___requirement_status_9"/><text:bookmark-end text:name="requirement_status"/></text:h>
      <text:p text:style-name="Horizontal_20_Line"/>
      <text:h text:style-name="Heading_20_2" text:outline-level="2"><text:bookmark-start text:name="__RefHeading___issues_10"/><text:bookmark-start text:name="issues"/>Issues<text:bookmark-end text:name="__RefHeading___issues_10"/><text:bookmark-end text:name="issues"/></text:h>
      <text:p text:style-name="Horizontal_20_Line"/>
      <text:h text:style-name="Heading_20_2" text:outline-level="2"><text:bookmark-start text:name="__RefHeading___notes_for_editors_11"/><text:bookmark-start text:name="notes_for_editors"/>Notes for Editors<text:bookmark-end text:name="__RefHeading___notes_for_editors_11"/><text:bookmark-end text:name="notes_for_editors"/></text:h>
      <text:p text:style-name="Text_20_body">This requirement page retains the derived requirement identifier <text:span text:style-name="Source_20_Text">FR-COMP-009b</text:span>.</text:p>
      <text:p text:style-name="Text_20_body">This page is a leaf requirement page and omits a trailing <text:span text:style-name="Source_20_Text">:start</text:span> from its namespace.</text:p>
      <text:p text:style-name="Text_20_body">The namespace for this requirement is:</text:p>
      <text:p text:style-name="Text_20_body"><text:span text:style-name="Source_20_Text">dido:02-crusible:99-annexes:annex-c-requirements:03-functional-requirements:03-06-compliance-management:fr-comp-009:fr-comp-009b</text:span></text:p>
      <text:p text:style-name="Text_20_body">The Statement addresses only generation of Security-Control Implementation Evidence for use in Risk Management Framework activities.</text:p>
      <text:p text:style-name="Text_20_body">FR-COMP-009a governs Evidence generated for inclusion in a Security Control Traceability Matrix.</text:p>
      <text:p text:style-name="Text_20_body">FR-COMP-009c governs Evidence generated for use in Authorization to Operate activities.</text:p>
      <text:p text:style-name="Text_20_body">This requirement does not assign RMF responsibilities to Crucible. RMF participants remain responsible for control selection, implementation decisions, assessment, risk management, authorization, and monitoring decisions.</text:p>
      <text:p text:style-name="Text_20_body">Do not add Security Control selection, control approval, assessment authority, risk acceptance, authorization, or operational approval responsibilities unless the controlling requirement changes through an approved requirements process.</text:p>
      <text:p text:style-name="Text_20_body">To reference this requirement Statement from another wiki page, insert:</text:p>
      <table:table table:style-name="Table">
        <table:table-column table:style-name="odt_auto_style_table_column_2_1"/>
        <table:table-row>
          <table:table-cell office:value-type="string" table:style-name="tablecell">
            <text:p text:style-name="Preformatted_20_Text">{{section&gt;dido:02-crusible:99-annexes:annex-c-requirements:03-functional-requirements:03-06-compliance-management:fr-comp-009:fr-comp-009b#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2::44:35</meta:creation-date>
    <dc:creator>Generated</dc:creator>
    <dc:date>2026-08-24T02::44:35</dc:date>
    <dc:language>en-US</dc:language>
    <meta:editing-cycles>1</meta:editing-cycles>
    <meta:editing-duration>PT0S</meta:editing-duration>
    <dc:title>dido:02-crusible:99-annexes:annex-c-requirements:03-functional-requirements:03-06-compliance-management:fr-comp-009:fr-comp-009b</dc:title>
  </office:meta>
</office:document-meta>
</file>