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6-compliance-management:fr-comp-009:fr-comp-009a"/><text:bookmark-start text:name="__RefHeading___fr-comp-009a_security_control_traceability_matrix_evidence_1"/><text:bookmark-start text:name="fr-comp-009a_security_control_traceability_matrix_evidence"/>FR-COMP-009a — Security Control Traceability Matrix Evidence<text:bookmark-end text:name="__RefHeading___fr-comp-009a_security_control_traceability_matrix_evidence_1"/><text:bookmark-end text:name="fr-comp-009a_security_control_traceability_matrix_evidence"/></text:h>
      <text:p text:style-name="Text_20_body"><text:a xlink:type="simple" xlink:href="https://wiki.didosolutions.com/dido/02-crusible/99-annexes/annex-c-requirements/03-functional-requirements/03-06-compliance-management/fr-comp-009/start" text:style-name="Internet_20_link" text:visited-style-name="Visited_20_Internet_20_Link">Go to FR-COMP-009 — Security-Control Implementation Evidence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generate Security-Control Implementation <text:a xlink:type="simple" xlink:href="https://wiki.didosolutions.com/dido/99_annexes/annex-b-terms-and-definitions/e/evidence" text:style-name="Internet_20_link" text:visited-style-name="Visited_20_Internet_20_Link">Evidence</text:a> for inclusion in a <text:a xlink:type="simple" xlink:href="https://wiki.didosolutions.com/dido/99_annexes/annex-b-terms-and-definitions/s/sctm" text:style-name="Internet_20_link" text:visited-style-name="Visited_20_Internet_20_Link">Security Control Traceability Matrix (SCTM)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a xlink:type="simple" xlink:href="https://wiki.didosolutions.com/dido/02-crusible/99-annexes/annex-c-requirements/03-functional-requirements/03-06-compliance-management/fr-comp-009/start" text:style-name="Internet_20_link" text:visited-style-name="Visited_20_Internet_20_Link">FR-COMP-009 — Security-Control Implementation Evidence</text:a>
      <text:p text:style-name="Text_20_body">Crucible System Requirements Specification, Version 1.1 Draft, Functional Requirements, FR-COMP-009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generate security-control implementation evidence suitable for supporting <text:a xlink:type="simple" xlink:href="https://wiki.didosolutions.com/dido/99_annexes/annex-b-terms-and-definitions/s/sctm" text:style-name="Internet_20_link" text:visited-style-name="Visited_20_Internet_20_Link">SCTM</text:a>, <text:a xlink:type="simple" xlink:href="https://wiki.didosolutions.com/dido/99_annexes/annex-b-terms-and-definitions/r/rmf" text:style-name="Internet_20_link" text:visited-style-name="Visited_20_Internet_20_Link">RMF</text:a>, and <text:a xlink:type="simple" xlink:href="https://wiki.didosolutions.com/dido/99_annexes/annex-b-terms-and-definitions/a/ato" text:style-name="Internet_20_link" text:visited-style-name="Visited_20_Internet_20_Link">ATO</text:a> processes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p text:style-name="Text_20_body">FR-COMP-009a:</text:p>
      <text:p text:style-name="Text_20_body">Replaces <text:span text:style-name="Strong_20_Emphasis">The system</text:span> with the defined system name <text:a xlink:type="simple" xlink:href="https://wiki.didosolutions.com/dido/99_annexes/annex-b-terms-and-definitions/c/crucible" text:style-name="Internet_20_link" text:visited-style-name="Visited_20_Internet_20_Link">Crucible</text:a>Changes <text:span text:style-name="Strong_20_Emphasis">shall</text:span> to the established uppercase normative form <text:span text:style-name="Strong_20_Emphasis">SHALL</text:span>Extracts generation of Security-Control Implementation Evidence for the SCTM context as an independently verifiable requirementReplaces the weak phrase <text:span text:style-name="Strong_20_Emphasis">suitable for supporting SCTM processes</text:span> with the direct purpose <text:span text:style-name="Strong_20_Emphasis">for inclusion in a Security Control Traceability Matrix</text:span>Assigns RMF Evidence to FR-COMP-009bAssigns ATO Evidence to FR-COMP-009c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s/sctm" text:style-name="Internet_20_link" text:visited-style-name="Visited_20_Internet_20_Link">Security Control Traceability Matrix (SCTM)</text:a> records traceable relationships between Security Controls and associated implementation, assessment, finding, remediation, and <text:a xlink:type="simple" xlink:href="https://wiki.didosolutions.com/dido/99_annexes/annex-b-terms-and-definitions/e/evidence" text:style-name="Internet_20_link" text:visited-style-name="Visited_20_Internet_20_Link">Evidence</text:a> information.</text:p>
      <text:p text:style-name="Text_20_body">Security-Control Implementation Evidence generated for inclusion in an SCTM enables a reviewer to associate the Evidence with the Security Control implementation that the Evidence describes.</text:p>
      <text:p text:style-name="Text_20_body">This requirement establishes generation of Security-Control Implementation Evidence for inclusion in an SCTM without requiring Crucible to:</text:p>
      <text:p text:style-name="Text_20_body">Create or maintain the complete SCTMApprove a Security Control implementationDetermine whether a Security Control operates effectivelyPerform the responsibilities of a control assessorResolve Compliance FindingsMake a risk-management decisionIssue an <text:a xlink:type="simple" xlink:href="https://wiki.didosolutions.com/dido/99_annexes/annex-b-terms-and-definitions/a/ato" text:style-name="Internet_20_link" text:visited-style-name="Visited_20_Internet_20_Link">Authorization to Operate (ATO)</text:a>Separate requirements, architecture specifications, evidence profiles, or procedures govern those subjects and behavio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Security-Control implementationsSecurity-Control Implementation 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s/sctm" text:style-name="Internet_20_link" text:visited-style-name="Visited_20_Internet_20_Link">Security Control Traceability Matrices (SCTMs)</text:a>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A Security Control implementation is selected for testing<text:a xlink:type="simple" xlink:href="https://wiki.didosolutions.com/dido/99_annexes/annex-b-terms-and-definitions/c/crucible" text:style-name="Internet_20_link" text:visited-style-name="Visited_20_Internet_20_Link">Crucible</text:a> generates Security-Control Implementation <text:a xlink:type="simple" xlink:href="https://wiki.didosolutions.com/dido/99_annexes/annex-b-terms-and-definitions/e/evidence" text:style-name="Internet_20_link" text:visited-style-name="Visited_20_Internet_20_Link">Evidence</text:a> for the selected implementationThe generated Evidence can be associated with the Security Control represented in a <text:a xlink:type="simple" xlink:href="https://wiki.didosolutions.com/dido/99_annexes/annex-b-terms-and-definitions/s/sctm" text:style-name="Internet_20_link" text:visited-style-name="Visited_20_Internet_20_Link">Security Control Traceability Matrix (SCTM)</text:a>The generated Evidence can be included in the SCTMThe association between the SCTM entry and the generated Evidence can be determined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implementation_status_8"/><text:bookmark-start text:name="implementation_status"/>Implementation Status<text:bookmark-end text:name="__RefHeading___implementation_status_8"/><text:bookmark-end text:name="implementation_status"/></text:h>
      <text:p text:style-name="Text_20_body">Implemented and Verified</text:p>
      <text:h text:style-name="Heading_20_2" text:outline-level="2"><text:bookmark-start text:name="__RefHeading___requirement_status_9"/><text:bookmark-start text:name="requirement_status"/>Requirement Status<text:bookmark-end text:name="__RefHeading___requirement_status_9"/><text:bookmark-end text:name="requirement_status"/></text:h>
      <text:p text:style-name="Horizontal_20_Line"/>
      <text:h text:style-name="Heading_20_2" text:outline-level="2"><text:bookmark-start text:name="__RefHeading___issues_10"/><text:bookmark-start text:name="issues"/>Issues<text:bookmark-end text:name="__RefHeading___issues_10"/><text:bookmark-end text:name="issues"/></text:h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his requirement page retains the derived requirement identifier <text:span text:style-name="Source_20_Text">FR-COMP-009a</text:span>.</text:p>
      <text:p text:style-name="Text_20_body">This page is a leaf requirement page and omits a trailing <text:span text:style-name="Source_20_Text">:start</text:span> from its namespace.</text:p>
      <text:p text:style-name="Text_20_body">The namespace for this requirement is:</text:p>
      <text:p text:style-name="Text_20_body"><text:span text:style-name="Source_20_Text">dido:02-crusible:99-annexes:annex-c-requirements:03-functional-requirements:03-06-compliance-management:fr-comp-009:fr-comp-009a</text:span></text:p>
      <text:p text:style-name="Text_20_body">The Statement addresses only generation of Security-Control Implementation Evidence for inclusion in a Security Control Traceability Matrix.</text:p>
      <text:p text:style-name="Text_20_body">FR-COMP-009b governs Evidence generated for use in Risk Management Framework activities.</text:p>
      <text:p text:style-name="Text_20_body">FR-COMP-009c governs Evidence generated for use in Authorization to Operate activities.</text:p>
      <text:p text:style-name="Text_20_body">This requirement does not require Crucible to create, maintain, approve, or complete an SCTM.</text:p>
      <text:p text:style-name="Text_20_body">Do not add Security Control approval, assessment authority, finding resolution, risk acceptance, or authorization responsibilities unless the controlling requirement changes through an approved requirements process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6-compliance-management:fr-comp-009:fr-comp-009a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12:27</meta:creation-date>
    <dc:creator>Generated</dc:creator>
    <dc:date>2026-08-24T06::12:27</dc:date>
    <dc:language>en-US</dc:language>
    <meta:editing-cycles>1</meta:editing-cycles>
    <meta:editing-duration>PT0S</meta:editing-duration>
    <dc:title>dido:02-crusible:99-annexes:annex-c-requirements:03-functional-requirements:03-06-compliance-management:fr-comp-009:fr-comp-009a</dc:title>
  </office:meta>
</office:document-meta>
</file>