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08:start"/><text:bookmark-start text:name="__RefHeading___fr-comp-008_operating-system-independent_compliance_scanning_1"/><text:bookmark-start text:name="fr-comp-008_operating-system-independent_compliance_scanning"/>FR-COMP-008 — Operating-System-Independent Compliance Scanning<text:bookmark-end text:name="__RefHeading___fr-comp-008_operating-system-independent_compliance_scanning_1"/><text:bookmark-end text:name="fr-comp-008_operating-system-independent_compliance_scanning"/></text:h>
      <text:p text:style-name="Text_20_body"><text:a xlink:type="simple" xlink:href="https://wiki.didosolutions.com/dido/02-crusible/99-annexes/annex-c-requirements/03-functional-requirements/03-06-compliance-management/start" text:style-name="Internet_20_link" text:visited-style-name="Visited_20_Internet_20_Link">Go to Crucible Compliance Management Requirements</text:a></text:p>
      <text:h text:style-name="Heading_20_2" text:outline-level="2"><text:bookmark-start text:name="__RefHeading___original_requirement_2"/><text:bookmark-start text:name="original_requirement"/>Original Requirement<text:bookmark-end text:name="__RefHeading___original_requirement_2"/><text:bookmark-end text:name="original_requiremen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provide an operating-system-agnostic compliance scanning abstraction. Compliance scanning shall not be limited to a single operating system (the current OpenSCAP/RHEL-9 integration is one concrete provider behind this abstraction)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h text:style-name="Heading_20_2" text:outline-level="2"><text:bookmark-start text:name="__RefHeading___assessment_of_original_requirement_3"/><text:bookmark-start text:name="assessment_of_original_requirement"/>Assessment of Original Requirement<text:bookmark-end text:name="__RefHeading___assessment_of_original_requirement_3"/><text:bookmark-end text:name="assessment_of_original_requirement"/></text:h>
      <text:p text:style-name="Text_20_body">The Original Requirement contains two distinct normative obligations:</text:p>
      <text:p text:style-name="Text_20_body">Provision of a compliance scanning abstractionCompliance scanning across more than one operating systemThese obligations require separate verification and therefore should be represented by separate leaf requirements.</text:p>
      <text:p text:style-name="Text_20_body">The parenthetical reference to the current OpenSCAP and RHEL 9 integration identifies an implementation example. It does not establish an additional normative obligation and should not appear in a child requirement Statement.</text:p>
      <text:p text:style-name="Text_20_body">The phrase <text:span text:style-name="Strong_20_Emphasis">operating-system-agnostic</text:span> is replaced with <text:span text:style-name="Strong_20_Emphasis">operating-system-independent</text:span> to align the requirement title and avoid implying complete absence of operating-system-specific implementation components.</text:p>
      <text:h text:style-name="Heading_20_2" text:outline-level="2"><text:bookmark-start text:name="__RefHeading___proposed_statements_4"/><text:bookmark-start text:name="proposed_statements"/>Proposed Statements<text:bookmark-end text:name="__RefHeading___proposed_statements_4"/><text:bookmark-end text:name="proposed_statements"/></text:h>
      <text:p text:style-name="Text_20_body">The Original Requirement is decomposed into:</text:p>
      <text:a xlink:type="simple" xlink:href="https://wiki.didosolutions.com/dido/02-crusible/99-annexes/annex-c-requirements/03-functional-requirements/03-06-compliance-management/fr-comp-008/fr-comp-008a" text:style-name="Internet_20_link" text:visited-style-name="Visited_20_Internet_20_Link">FR-COMP-008a — Compliance Scanning Abstraction</text:a>
      <text:a xlink:type="simple" xlink:href="https://wiki.didosolutions.com/dido/02-crusible/99-annexes/annex-c-requirements/03-functional-requirements/03-06-compliance-management/fr-comp-008/fr-comp-008b" text:style-name="Internet_20_link" text:visited-style-name="Visited_20_Internet_20_Link">FR-COMP-008b — Multiple Operating-System Support</text:a>
      <text:h text:style-name="Heading_20_3" text:outline-level="3"><text:bookmark-start text:name="__RefHeading___fr-comp-008a_compliance_scanning_abstraction_5"/><text:bookmark-start text:name="fr-comp-008a_compliance_scanning_abstraction"/>FR-COMP-008a — Compliance Scanning Abstraction<text:bookmark-end text:name="__RefHeading___fr-comp-008a_compliance_scanning_abstraction_5"/><text:bookmark-end text:name="fr-comp-008a_compliance_scanning_abstraction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provide a Compliance Scanning Abstraction.</text:p>
      <text:h text:style-name="Heading_20_3" text:outline-level="3"><text:bookmark-start text:name="__RefHeading___fr-comp-008b_multiple_operating-system_support_6"/><text:bookmark-start text:name="fr-comp-008b_multiple_operating-system_support"/>FR-COMP-008b — Multiple Operating-System Support<text:bookmark-end text:name="__RefHeading___fr-comp-008b_multiple_operating-system_support_6"/><text:bookmark-end text:name="fr-comp-008b_multiple_operating-system_suppor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perform compliance scanning for two or more operating systems.</text:p>
      <text:h text:style-name="Heading_20_2" text:outline-level="2"><text:bookmark-start text:name="__RefHeading___contents_7"/><text:bookmark-start text:name="contents"/>Contents<text:bookmark-end text:name="__RefHeading___contents_7"/><text:bookmark-end text:name="contents"/></text:h>
      <text:h text:style-name="Heading_20_2" text:outline-level="2"><text:bookmark-start text:name="__RefHeading___requirement_status_8"/><text:bookmark-start text:name="requirement_status"/>Requirement Status<text:bookmark-end text:name="__RefHeading___requirement_status_8"/><text:bookmark-end text:name="requirement_status"/></text:h>
      <text:p text:style-name="Horizontal_20_Line"/>
      <text:h text:style-name="Heading_20_2" text:outline-level="2"><text:bookmark-start text:name="__RefHeading___issues_9"/><text:bookmark-start text:name="issues"/>Issues<text:bookmark-end text:name="__RefHeading___issues_9"/><text:bookmark-end text:name="issues"/></text:h>
      <text:p text:style-name="Horizontal_20_Line"/>
      <text:h text:style-name="Heading_20_2" text:outline-level="2"><text:bookmark-start text:name="__RefHeading___notes_for_editors_10"/><text:bookmark-start text:name="notes_for_editors"/>Notes for Editors<text:bookmark-end text:name="__RefHeading___notes_for_editors_10"/><text:bookmark-end text:name="notes_for_editors"/></text:h>
      <text:p text:style-name="Text_20_body">This page is a non-leaf requirement page and therefore retains a trailing <text:span text:style-name="Source_20_Text">:start</text:span> in its namespace.</text:p>
      <text:p text:style-name="Text_20_body">The child requirements are leaf pages and omit a trailing <text:span text:style-name="Source_20_Text">:start</text:span> from their namespaces.</text:p>
      <text:p text:style-name="Text_20_body">The OpenSCAP and RHEL 9 reference describes one implementation of the abstraction and does not create a requirement to use either technology.</text:p>
      <text:p text:style-name="Text_20_body">Do not add requirements for dynamic provider loading, plugin discovery, provider registration, common result formats, or automatic operating-system detection unless the controlling source adds those oblig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6:30</meta:creation-date>
    <dc:creator>Generated</dc:creator>
    <dc:date>2026-08-24T03::36:30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08:start</dc:title>
  </office:meta>
</office:document-meta>
</file>