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6-compliance-management:fr-comp-008:fr-comp-008b"/><text:bookmark-start text:name="__RefHeading___fr-comp-008b_multiple_operating-system_support_1"/><text:bookmark-start text:name="fr-comp-008b_multiple_operating-system_support"/>FR-COMP-008b — Multiple Operating-System Support<text:bookmark-end text:name="__RefHeading___fr-comp-008b_multiple_operating-system_support_1"/><text:bookmark-end text:name="fr-comp-008b_multiple_operating-system_support"/></text:h>
      <text:p text:style-name="Text_20_body"><text:a xlink:type="simple" xlink:href="https://wiki.didosolutions.com/dido/02-crusible/99-annexes/annex-c-requirements/03-functional-requirements/03-06-compliance-management/fr-comp-008/start" text:style-name="Internet_20_link" text:visited-style-name="Visited_20_Internet_20_Link">Go to FR-COMP-008 — Operating-System-Independent Compliance Scanning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evaluate two or more Operating Systems against defined compliance criteria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a xlink:type="simple" xlink:href="https://wiki.didosolutions.com/dido/02-crusible/99-annexes/annex-c-requirements/03-functional-requirements/03-06-compliance-management/fr-comp-008/start" text:style-name="Internet_20_link" text:visited-style-name="Visited_20_Internet_20_Link">FR-COMP-008 — Operating-System-Independent Compliance Scanning</text:a>
      <text:p text:style-name="Text_20_body">Crucible System Requirements Specification, Version 1.1 Draft, Functional Requirements, FR-COMP-008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provide an operating-system-agnostic compliance scanning abstraction. Compliance scanning shall not be limited to a single operating system (the current OpenSCAP/RHEL-9 integration is one concrete provider behind this abstraction)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COMP-008b:</text:p>
      <text:p text:style-name="Text_20_body">Extracts the requirement that compliance evaluation is not limited to a single Operating SystemReplaces the negative phrase <text:span text:style-name="Strong_20_Emphasis">shall not be limited to a single operating system</text:span> with the positive and verifiable behavior <text:span text:style-name="Strong_20_Emphasis">SHALL evaluate two or more Operating Systems against defined compliance criteria</text:span>Uses <text:span text:style-name="Strong_20_Emphasis">two or more Operating Systems</text:span> as the minimum verifiable threshold for multiple Operating-System supportClarifies the purpose of the evaluation by identifying defined compliance criteriaAssigns provision of the Compliance Scanning Abstraction to FR-COMP-008aExcludes the OpenSCAP and RHEL 9 implementation example from the normative Statement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valuating only one Operating System would couple Crucible compliance capabilities to a single operating-system environment.</text:p>
      <text:p text:style-name="Text_20_body">Evaluation of two or more Operating Systems against defined compliance criteria demonstrates that Crucible can perform compliance evaluation across multiple Operating Systems.</text:p>
      <text:p text:style-name="Text_20_body">The Statement uses <text:span text:style-name="Strong_20_Emphasis">evaluate</text:span> rather than <text:span text:style-name="Strong_20_Emphasis">scan</text:span> because <text:span text:style-name="Strong_20_Emphasis">evaluate</text:span> identifies the intended compliance behavior without prescribing a particular scanning technology, tool, or implementation method.</text:p>
      <text:p text:style-name="Text_20_body">This requirement establishes the minimum Operating-System coverage without prescribing:</text:p>
      <text:p text:style-name="Text_20_body">Particular Operating SystemsParticular compliance criteriaA particular <text:a xlink:type="simple" xlink:href="https://wiki.didosolutions.com/dido/99_annexes/annex-b-terms-and-definitions/c/compliance_baseline" text:style-name="Internet_20_link" text:visited-style-name="Visited_20_Internet_20_Link">Compliance Baseline</text:a>A particular Compliance Scanning ToolA particular scanning providerIdentical evaluation capabilities for every Operating SystemA common Compliance Baseline for every Operating SystemA common result formatAutomatic Operating-System detectionProvider selectionProvider installationDynamic provider loadingUse of OpenSCAPUse of <text:a xlink:type="simple" xlink:href="https://wiki.didosolutions.com/dido/99_annexes/annex-b-terms-and-definitions/r/rhel" text:style-name="Internet_20_link" text:visited-style-name="Visited_20_Internet_20_Link">Red Hat Enterprise Linux (RHEL)</text:a>Separate requirements, architecture specifications, compliance profiles, and interface definitions govern those subjects and behavior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Operating SystemsCompliance criteriaCompliance evaluation operationsCompliance evaluation implementa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wo different Operating Systems are selected for testingCompliance criteria are defined for each selected Operating System<text:a xlink:type="simple" xlink:href="https://wiki.didosolutions.com/dido/99_annexes/annex-b-terms-and-definitions/c/crucible" text:style-name="Internet_20_link" text:visited-style-name="Visited_20_Internet_20_Link">Crucible</text:a> evaluates the first selected Operating System against its defined compliance criteriaCrucible evaluates the second selected Operating System against its defined compliance criteriaEach evaluation produces an observable resul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derived requirement identifier <text:span text:style-name="Source_20_Text">FR-COMP-008b</text:span>.</text:p>
      <text:p text:style-name="Text_20_body">This page is a leaf requirement page and omits a trailing <text:span text:style-name="Source_20_Text">:start</text:span> from its namespace.</text:p>
      <text:p text:style-name="Text_20_body">The namespace for this requirement is:</text:p>
      <text:p text:style-name="Text_20_body"><text:span text:style-name="Source_20_Text">dido:02-crusible:99-annexes:annex-c-requirements:03-functional-requirements:03-06-compliance-management:fr-comp-008:fr-comp-008b</text:span></text:p>
      <text:p text:style-name="Text_20_body">The word <text:span text:style-name="Strong_20_Emphasis">Support</text:span> remains in the page title as the name of the capability. The normative Statement does not use <text:span text:style-name="Strong_20_Emphasis">support</text:span> as its governing verb.</text:p>
      <text:p text:style-name="Text_20_body">The Statement uses <text:span text:style-name="Strong_20_Emphasis">evaluate</text:span> rather than <text:span text:style-name="Strong_20_Emphasis">scan</text:span> because <text:span text:style-name="Strong_20_Emphasis">evaluate against defined compliance criteria</text:span> identifies the intended compliance behavior more clearly.</text:p>
      <text:p text:style-name="Text_20_body">The Statement addresses only evaluation of two or more Operating Systems.</text:p>
      <text:p text:style-name="Text_20_body">FR-COMP-008a governs provision of the Compliance Scanning Abstraction.</text:p>
      <text:p text:style-name="Text_20_body">The OpenSCAP and RHEL 9 reference in the Original Requirement describes one current implementation and does not create a requirement to use either technology.</text:p>
      <text:p text:style-name="Text_20_body">Do not add particular Operating Systems, compliance criteria, Compliance Baselines, scanning tools, scanning providers, provider-selection behavior, automatic detection, common result formats, or equivalent evaluation coverage unless the controlling requirement changes through an approved requirements process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6-compliance-management:fr-comp-008:fr-comp-008b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5::29:53</meta:creation-date>
    <dc:creator>Generated</dc:creator>
    <dc:date>2026-08-22T15::29:53</dc:date>
    <dc:language>en-US</dc:language>
    <meta:editing-cycles>1</meta:editing-cycles>
    <meta:editing-duration>PT0S</meta:editing-duration>
    <dc:title>dido:02-crusible:99-annexes:annex-c-requirements:03-functional-requirements:03-06-compliance-management:fr-comp-008:fr-comp-008b</dc:title>
  </office:meta>
</office:document-meta>
</file>