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6-compliance-management:fr-comp-008:fr-comp-008a"/><text:bookmark-start text:name="__RefHeading___fr-comp-008a_compliance_scanning_abstraction_1"/><text:bookmark-start text:name="fr-comp-008a_compliance_scanning_abstraction"/>FR-COMP-008a — Compliance Scanning Abstraction<text:bookmark-end text:name="__RefHeading___fr-comp-008a_compliance_scanning_abstraction_1"/><text:bookmark-end text:name="fr-comp-008a_compliance_scanning_abstraction"/></text:h>
      <text:p text:style-name="Text_20_body"><text:a xlink:type="simple" xlink:href="https://wiki.didosolutions.com/dido/02-crusible/99-annexes/annex-c-requirements/03-functional-requirements/03-06-compliance-management/fr-comp-008/start" text:style-name="Internet_20_link" text:visited-style-name="Visited_20_Internet_20_Link">Go to FR-COMP-008 — Operating-System-Independent Compliance Scanning</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rovide a Compliance Scanning Abstraction.</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3-functional-requirements/03-06-compliance-management/fr-comp-008/start" text:style-name="Internet_20_link" text:visited-style-name="Visited_20_Internet_20_Link">FR-COMP-008 — Operating-System-Independent Compliance Scanning</text:a>
      <text:p text:style-name="Text_20_body">Crucible System Requirements Specification, Version 1.1 Draft, Functional Requirements, FR-COMP-008The Original Requirement states:</text:p>
      <table:table table:style-name="Table_Quotation1">
        <table:table-column/>
        <table:table-row>
          <table:table-cell office:value-type="string" table:style-name="Cell_Quotation1">
            <text:p text:style-name="tablealignleft"> <text:span text:style-name="Emphasis">The system shall provide an operating-system-agnostic compliance scanning abstraction. Compliance scanning shall not be limited to a single operating system (the current OpenSCAP/RHEL-9 integration is one concrete provider behind this abstraction).</text:span><text:a xlink:type="simple" xlink:href="https://wiki.didosolutions.com/dido/02-crusible/99-annexes/annex-b/cr-001" text:style-name="Internet_20_link" text:visited-style-name="Visited_20_Internet_20_Link">[C1]</text:a></text:p>
          </table:table-cell>
        </table:table-row>
      </table:table>
      <text:p text:style-name="Text_20_body">FR-COMP-008a:</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tains the direct behavior <text:span text:style-name="Strong_20_Emphasis">provide</text:span>Extracts provision of the Compliance Scanning Abstraction as an independently verifiable requirementAssigns operating-system coverage to FR-COMP-008bExcludes the OpenSCAP and RHEL 9 implementation example from the normative Statement</text:p>
      <text:h text:style-name="Heading_20_2" text:outline-level="2"><text:bookmark-start text:name="__RefHeading___rationale_4"/><text:bookmark-start text:name="rationale"/>Rationale<text:bookmark-end text:name="__RefHeading___rationale_4"/><text:bookmark-end text:name="rationale"/></text:h>
      <text:p text:style-name="Text_20_body">A Compliance Scanning Abstraction separates Crucible compliance scanning operations from a particular scanning tool or operating-system-specific implementation.</text:p>
      <text:p text:style-name="Text_20_body">The abstraction allows Crucible to use different compliance scanning implementations through a common architectural boundary.</text:p>
      <text:p text:style-name="Text_20_body">This requirement establishes provision of the abstraction without prescribing:</text:p>
      <text:p text:style-name="Text_20_body">A particular Compliance Scanning ToolA particular operating systemA particular providerA plugin mechanismA provider discovery mechanismAn application programming interfaceA command-line interfaceA data exchange formatA common Compliance Finding formatDynamic provider loadingAutomatic operating-system detectionSeparate requirements, architecture specifications, and interface definition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Compliance scanning operationsCompliance scanning implementationsCompliance Scanning Tool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compliance scanning operation is selected for testingTwo compliance scanning implementations are configured behind the Compliance Scanning Abstraction<text:a xlink:type="simple" xlink:href="https://wiki.didosolutions.com/dido/99_annexes/annex-b-terms-and-definitions/c/crucible" text:style-name="Internet_20_link" text:visited-style-name="Visited_20_Internet_20_Link">Crucible</text:a> initiates the selected compliance scanning operation through the Compliance Scanning AbstractionThe selected compliance scanning operation can use either configured implementation without changing the Crucible operation that invokes the abstractionEach configured implementation returns an observable scanning result through the abstrac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derived requirement identifier <text:span text:style-name="Source_20_Text">FR-COMP-008a</text:span>.</text:p>
      <text:p text:style-name="Text_20_body">This page is a leaf requirement page and omits a trailing <text:span text:style-name="Source_20_Text">:start</text:span> from its namespace.</text:p>
      <text:p text:style-name="Text_20_body">The Statement addresses only provision of the Compliance Scanning Abstraction.</text:p>
      <text:p text:style-name="Text_20_body">FR-COMP-008b governs compliance scanning across two or more operating systems.</text:p>
      <text:p text:style-name="Text_20_body">The OpenSCAP and RHEL 9 reference in the Original Requirement describes one implementation of the abstraction and does not create a requirement to use either technology.</text:p>
      <text:p text:style-name="Text_20_body">Do not add provider loading, provider discovery, plugin registration, operating-system detection, interface protocol, data-format, or result-normalization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6-compliance-management:fr-comp-008:fr-comp-008a#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23:32</meta:creation-date>
    <dc:creator>Generated</dc:creator>
    <dc:date>2026-08-23T02::23:32</dc:date>
    <dc:language>en-US</dc:language>
    <meta:editing-cycles>1</meta:editing-cycles>
    <meta:editing-duration>PT0S</meta:editing-duration>
    <dc:title>dido:02-crusible:99-annexes:annex-c-requirements:03-functional-requirements:03-06-compliance-management:fr-comp-008:fr-comp-008a</dc:title>
  </office:meta>
</office:document-meta>
</file>