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6-compliance-management:fr-comp-007:start"/><text:bookmark-start text:name="__RefHeading___fr-comp-007_custom_compliance_frameworks_1"/><text:bookmark-start text:name="fr-comp-007_custom_compliance_frameworks"/>FR-COMP-007 — Custom Compliance Frameworks<text:bookmark-end text:name="__RefHeading___fr-comp-007_custom_compliance_frameworks_1"/><text:bookmark-end text:name="fr-comp-007_custom_compliance_frameworks"/></text:h>
      <text:p text:style-name="Text_20_body"><text:a xlink:type="simple" xlink:href="https://wiki.didosolutions.com/dido/02-crusible/99-annexes/annex-c-requirements/03-functional-requirements/03-06-compliance-management/start" text:style-name="Internet_20_link" text:visited-style-name="Visited_20_Internet_20_Link">Go to Crucible Compliance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define user-defined Compliance Frameworks.</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COMP-007The Original Requirement states:</text:p>
      <table:table table:style-name="Table_Quotation1">
        <table:table-column/>
        <table:table-row>
          <table:table-cell office:value-type="string" table:style-name="Cell_Quotation1">
            <text:p text:style-name="tablealignleft"> <text:span text:style-name="Emphasis">The system shall support custom compliance frameworks.</text:span><text:a xlink:type="simple" xlink:href="https://wiki.didosolutions.com/dido/02-crusible/99-annexes/annex-b/cr-001" text:style-name="Internet_20_link" text:visited-style-name="Visited_20_Internet_20_Link">[C1]</text:a></text:p>
          </table:table-cell>
        </table:table-row>
      </table:table>
      <text:p text:style-name="Text_20_body">FR-COMP-007:</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places the weak verb <text:span text:style-name="Strong_20_Emphasis">support</text:span> with the observable behavior <text:span text:style-name="Strong_20_Emphasis">define</text:span>Replaces the relative adjective <text:span text:style-name="Strong_20_Emphasis">custom</text:span> with <text:span text:style-name="Strong_20_Emphasis">user-defined</text:span>Preserves Compliance Framework as the source-identified subject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Organizations can operate under compliance obligations that extend beyond standardized frameworks such as <text:a xlink:type="simple" xlink:href="https://wiki.didosolutions.com/dido/99_annexes/annex-b-terms-and-definitions/d/disa" text:style-name="Internet_20_link" text:visited-style-name="Visited_20_Internet_20_Link">Defense Information Systems Agency (DISA)</text:a> <text:a xlink:type="simple" xlink:href="https://wiki.didosolutions.com/dido/99_annexes/annex-b-terms-and-definitions/s/stig" text:style-name="Internet_20_link" text:visited-style-name="Visited_20_Internet_20_Link">Security Technical Implementation Guides (STIGs)</text:a> and <text:a xlink:type="simple" xlink:href="https://wiki.didosolutions.com/dido/99_annexes/annex-b-terms-and-definitions/f/fedramp" text:style-name="Internet_20_link" text:visited-style-name="Visited_20_Internet_20_Link">Federal Risk and Authorization Management Program (FedRAMP)</text:a> baselines.</text:p>
      <text:p text:style-name="Text_20_body">User-defined Compliance Frameworks allow an organization to represent compliance criteria derived from:</text:p>
      <text:p text:style-name="Text_20_body">Organizational policiesContractual obligationsProgram-specific requirementsMission-specific requirementsCustomer requirementsIndustry standardsRegulatory obligationsLocal security policiesCombinations of existing compliance frameworksA user-defined Compliance Framework can organize:</text:p>
      <text:p text:style-name="Text_20_body">Compliance requirementsSecurity controlsCompliance criteriaControl mappingsEvaluation proceduresExpected valuesSeverity classificationsRequired EvidenceReferences to source authoritiesAssociated <text:a xlink:type="simple" xlink:href="https://wiki.didosolutions.com/dido/99_annexes/annex-b-terms-and-definitions/c/compliance_baseline" text:style-name="Internet_20_link" text:visited-style-name="Visited_20_Internet_20_Link">Compliance Baselines</text:a>This requirement establishes definition of user-defined Compliance Frameworks without prescribing:</text:p>
      <text:p text:style-name="Text_20_body">A particular Compliance FrameworkA particular source authorityImport of an externally defined frameworkMapping between Compliance FrameworksApplication of a Compliance FrameworkCompliance scanningCompliance assessmentCompliance reportingEvidence generationFramework approvalFramework publicationFramework version managementSeparate requirements, architecture specifications, workflows, or policies define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User-defined Compliance FrameworksCompliance Framework definition operat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set of user-specified compliance criteria is selected for testing<text:a xlink:type="simple" xlink:href="https://wiki.didosolutions.com/dido/99_annexes/annex-b-terms-and-definitions/c/crucible" text:style-name="Internet_20_link" text:visited-style-name="Visited_20_Internet_20_Link">Crucible</text:a> defines a Compliance Framework containing the selected compliance criteriaThe resulting Compliance Framework can be identifiedThe compliance criteria contained in the resulting Compliance Framework can be determinedThe resulting Compliance Framework is not restricted to a predefined DISA STIG or FedRAMP framework</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COMP-007</text:span>.</text:p>
      <text:p text:style-name="Text_20_body">This page is a leaf requirement page and omits a trailing <text:span text:style-name="Source_20_Text">:start</text:span> from its namespace.</text:p>
      <text:p text:style-name="Text_20_body">The Statement preserves the approved source intent by requiring Crucible to define user-defined Compliance Frameworks.</text:p>
      <text:p text:style-name="Text_20_body">The Statement uses <text:span text:style-name="Strong_20_Emphasis">user-defined</text:span> rather than <text:span text:style-name="Strong_20_Emphasis">custom</text:span> because <text:span text:style-name="Strong_20_Emphasis">custom</text:span> does not identify who establishes the framework or how the framework differs from a predefined framework.</text:p>
      <text:p text:style-name="Text_20_body">Do not change <text:span text:style-name="Strong_20_Emphasis">define</text:span> to <text:span text:style-name="Strong_20_Emphasis">provide</text:span>, <text:span text:style-name="Strong_20_Emphasis">import</text:span>, <text:span text:style-name="Strong_20_Emphasis">maintain</text:span>, <text:span text:style-name="Strong_20_Emphasis">apply</text:span>, <text:span text:style-name="Strong_20_Emphasis">scan against</text:span>, or <text:span text:style-name="Strong_20_Emphasis">assess against</text:span> unless the controlling requirement identifies that specific behavior.</text:p>
      <text:p text:style-name="Text_20_body">Do not add framework mapping, approval, publication, version management, scanning, reporting, or Evidence-generation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6-compliance-management:fr-comp-007#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14:07</meta:creation-date>
    <dc:creator>Generated</dc:creator>
    <dc:date>2026-08-24T05::14:07</dc:date>
    <dc:language>en-US</dc:language>
    <meta:editing-cycles>1</meta:editing-cycles>
    <meta:editing-duration>PT0S</meta:editing-duration>
    <dc:title>dido:02-crusible:99-annexes:annex-c-requirements:03-functional-requirements:03-06-compliance-management:fr-comp-007:start</dc:title>
  </office:meta>
</office:document-meta>
</file>