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6-compliance-management:fr-comp-006:start"/><text:bookmark-start text:name="__RefHeading___fr-comp-006_fedramp_baseline_definitions_1"/><text:bookmark-start text:name="fr-comp-006_fedramp_baseline_definitions"/>FR-COMP-006 — FedRAMP Baseline Definitions<text:bookmark-end text:name="__RefHeading___fr-comp-006_fedramp_baseline_definitions_1"/><text:bookmark-end text:name="fr-comp-006_fedramp_baseline_definitions"/></text:h>
      <text:p text:style-name="Text_20_body"><text:a xlink:type="simple" xlink:href="https://wiki.didosolutions.com/dido/02-crusible/99-annexes/annex-c-requirements/03-functional-requirements/03-06-compliance-management/start" text:style-name="Internet_20_link" text:visited-style-name="Visited_20_Internet_20_Link">Go to Crucible Compliance Management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define <text:a xlink:type="simple" xlink:href="https://wiki.didosolutions.com/dido/99_annexes/annex-b-terms-and-definitions/f/fedramp" text:style-name="Internet_20_link" text:visited-style-name="Visited_20_Internet_20_Link">Federal Risk and Authorization Management Program (FedRAMP)</text:a> <text:a xlink:type="simple" xlink:href="https://wiki.didosolutions.com/dido/99_annexes/annex-b-terms-and-definitions/c/compliance_baseline" text:style-name="Internet_20_link" text:visited-style-name="Visited_20_Internet_20_Link">Compliance Baselines</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p text:style-name="Text_20_body">Crucible System Requirements Specification, Version 1.1 Draft, Functional Requirements, FR-COMP-006The Original Requirement states:</text:p>
      <table:table table:style-name="Table_Quotation1">
        <table:table-column/>
        <table:table-row>
          <table:table-cell office:value-type="string" table:style-name="Cell_Quotation1">
            <text:p text:style-name="tablealignleft"> <text:span text:style-name="Emphasis">The system shall support <text:a xlink:type="simple" xlink:href="https://wiki.didosolutions.com/dido/99_annexes/annex-b-terms-and-definitions/f/fedramp" text:style-name="Internet_20_link" text:visited-style-name="Visited_20_Internet_20_Link">FedRAMP</text:a> baseline definitions.</text:span><text:a xlink:type="simple" xlink:href="https://wiki.didosolutions.com/dido/02-crusible/99-annexes/annex-b/cr-001" text:style-name="Internet_20_link" text:visited-style-name="Visited_20_Internet_20_Link">[C1]</text:a></text:p>
          </table:table-cell>
        </table:table-row>
      </table:table>
      <text:p text:style-name="Text_20_body">FR-COMP-006:</text:p>
      <text:p text:style-name="Text_20_body">Replaces <text:span text:style-name="Strong_20_Emphasis">The system</text:span> with the defined system name <text:a xlink:type="simple" xlink:href="https://wiki.didosolutions.com/dido/99_annexes/annex-b-terms-and-definitions/c/crucible" text:style-name="Internet_20_link" text:visited-style-name="Visited_20_Internet_20_Link">Crucible</text:a>Changes <text:span text:style-name="Strong_20_Emphasis">shall</text:span> to the established uppercase normative form <text:span text:style-name="Strong_20_Emphasis">SHALL</text:span>Replaces the weak phrase <text:span text:style-name="Strong_20_Emphasis">support FedRAMP baseline definitions</text:span> with the observable behavior <text:span text:style-name="Strong_20_Emphasis">define FedRAMP Compliance Baselines</text:span>Links <text:span text:style-name="Strong_20_Emphasis">FedRAMP</text:span> and <text:span text:style-name="Strong_20_Emphasis">Compliance Baselines</text:span> to their controlling definitionsPreserves FedRAMP as the source-identified compliance frameworkNo other substantive normalization is required.</text:p>
      <text:h text:style-name="Heading_20_2" text:outline-level="2"><text:bookmark-start text:name="__RefHeading___rationale_4"/><text:bookmark-start text:name="rationale"/>Rationale<text:bookmark-end text:name="__RefHeading___rationale_4"/><text:bookmark-end text:name="rationale"/></text:h>
      <text:p text:style-name="Text_20_body">The <text:a xlink:type="simple" xlink:href="https://wiki.didosolutions.com/dido/99_annexes/annex-b-terms-and-definitions/f/fedramp" text:style-name="Internet_20_link" text:visited-style-name="Visited_20_Internet_20_Link">Federal Risk and Authorization Management Program (FedRAMP)</text:a> establishes standardized security requirements and assessment expectations for cloud services used by United States federal agencies.</text:p>
      <text:p text:style-name="Text_20_body">A FedRAMP <text:a xlink:type="simple" xlink:href="https://wiki.didosolutions.com/dido/99_annexes/annex-b-terms-and-definitions/c/compliance_baseline" text:style-name="Internet_20_link" text:visited-style-name="Visited_20_Internet_20_Link">Compliance Baseline</text:a> enables Crucible compliance activities to represent criteria derived from an identified FedRAMP baseline.</text:p>
      <text:p text:style-name="Text_20_body">Such a Compliance Baseline can include:</text:p>
      <text:p text:style-name="Text_20_body">Security controlsControl enhancementsControl parametersAssessment objectivesRequired implementation informationApplicability conditionsRequired EvidenceReferences to the source FedRAMP baselineReferences to related control catalogsThis requirement establishes definition of FedRAMP Compliance Baselines without prescribing:</text:p>
      <text:p text:style-name="Text_20_body">A particular FedRAMP baselineA particular FedRAMP revisionImport of externally defined FedRAMP contentApplication of a Compliance BaselineCompliance scanningCompliance assessmentRemediationCompliance reportingEvidence generationAutomatic updatesApproval or lifecycle managementSeparate requirements, architecture specifications, workflows, or policies define those subjects and behavior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f/fedramp" text:style-name="Internet_20_link" text:visited-style-name="Visited_20_Internet_20_Link">Federal Risk and Authorization Management Program (FedRAMP)</text:a>
      <text:p text:style-name="Text_20_body">FedRAMP <text:a xlink:type="simple" xlink:href="https://wiki.didosolutions.com/dido/99_annexes/annex-b-terms-and-definitions/c/compliance_baseline" text:style-name="Internet_20_link" text:visited-style-name="Visited_20_Internet_20_Link">Compliance Baselines</text:a>FedRAMP Compliance Baseline definition operation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 FedRAMP baseline is selected for testing<text:a xlink:type="simple" xlink:href="https://wiki.didosolutions.com/dido/99_annexes/annex-b-terms-and-definitions/c/crucible" text:style-name="Internet_20_link" text:visited-style-name="Visited_20_Internet_20_Link">Crucible</text:a> defines a <text:a xlink:type="simple" xlink:href="https://wiki.didosolutions.com/dido/99_annexes/annex-b-terms-and-definitions/c/compliance_baseline" text:style-name="Internet_20_link" text:visited-style-name="Visited_20_Internet_20_Link">Compliance Baseline</text:a> associated with the selected FedRAMP baselineThe defined Compliance Baseline identifies the FedRAMP baseline from which it derivesThe compliance criteria represented by the defined Compliance Baseline can be determinedThe resulting Compliance Baseline can be identified</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implementation_status_8"/><text:bookmark-start text:name="implementation_status"/>Implementation Status<text:bookmark-end text:name="__RefHeading___implementation_status_8"/><text:bookmark-end text:name="implementation_status"/></text:h>
      <text:p text:style-name="Text_20_body">Implemented and Verified</text:p>
      <text:h text:style-name="Heading_20_2" text:outline-level="2"><text:bookmark-start text:name="__RefHeading___requirement_status_9"/><text:bookmark-start text:name="requirement_status"/>Requirement Status<text:bookmark-end text:name="__RefHeading___requirement_status_9"/><text:bookmark-end text:name="requirement_status"/></text:h>
      <text:p text:style-name="Horizontal_20_Line"/>
      <text:h text:style-name="Heading_20_2" text:outline-level="2"><text:bookmark-start text:name="__RefHeading___issues_10"/><text:bookmark-start text:name="issues"/>Issues<text:bookmark-end text:name="__RefHeading___issues_10"/><text:bookmark-end text:name="issues"/></text:h>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his requirement page retains the stable requirement identifier <text:span text:style-name="Source_20_Text">FR-COMP-006</text:span>.</text:p>
      <text:p text:style-name="Text_20_body">This page is a leaf requirement page and omits a trailing <text:span text:style-name="Source_20_Text">:start</text:span> from its namespace.</text:p>
      <text:p text:style-name="Text_20_body">The Statement preserves the approved source intent by requiring Crucible to define FedRAMP Compliance Baselines.</text:p>
      <text:p text:style-name="Text_20_body">Use the following controlling Terms and Definitions entries:</text:p>
      <text:a xlink:type="simple" xlink:href="https://wiki.didosolutions.com/dido/99_annexes/annex-b-terms-and-definitions/f/fedramp" text:style-name="Internet_20_link" text:visited-style-name="Visited_20_Internet_20_Link">Federal Risk and Authorization Management Program (FedRAMP)</text:a>
      <text:a xlink:type="simple" xlink:href="https://wiki.didosolutions.com/dido/99_annexes/annex-b-terms-and-definitions/c/compliance_baseline" text:style-name="Internet_20_link" text:visited-style-name="Visited_20_Internet_20_Link">Compliance Baseline</text:a>
      <text:p text:style-name="Text_20_body">Do not change <text:span text:style-name="Strong_20_Emphasis">define</text:span> to <text:span text:style-name="Strong_20_Emphasis">provide</text:span>, <text:span text:style-name="Strong_20_Emphasis">import</text:span>, <text:span text:style-name="Strong_20_Emphasis">maintain</text:span>, <text:span text:style-name="Strong_20_Emphasis">apply</text:span>, <text:span text:style-name="Strong_20_Emphasis">scan against</text:span>, or <text:span text:style-name="Strong_20_Emphasis">assess against</text:span> unless the controlling requirement identifies that specific behavior.</text:p>
      <text:p text:style-name="Text_20_body">Do not add a particular FedRAMP baseline, FedRAMP revision, cloud service, scanning tool, update mechanism, remediation process, reporting obligation, or Evidence-generation obligation unless the controlling requirement changes through an approved requirements proces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6-compliance-management:fr-comp-006#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8::24:49</meta:creation-date>
    <dc:creator>Generated</dc:creator>
    <dc:date>2026-08-24T08::24:49</dc:date>
    <dc:language>en-US</dc:language>
    <meta:editing-cycles>1</meta:editing-cycles>
    <meta:editing-duration>PT0S</meta:editing-duration>
    <dc:title>dido:02-crusible:99-annexes:annex-c-requirements:03-functional-requirements:03-06-compliance-management:fr-comp-006:start</dc:title>
  </office:meta>
</office:document-meta>
</file>