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3-functional-requirements:03-06-compliance-management:fr-comp-005:start"/><text:bookmark-start text:name="__RefHeading___fr-comp-005_disa_stig_compliance_baselines_1"/><text:bookmark-start text:name="fr-comp-005_disa_stig_compliance_baselines"/>FR-COMP-005 — DISA STIG Compliance Baselines<text:bookmark-end text:name="__RefHeading___fr-comp-005_disa_stig_compliance_baselines_1"/><text:bookmark-end text:name="fr-comp-005_disa_stig_compliance_baselines"/></text:h>
      <text:p text:style-name="Text_20_body"><text:a xlink:type="simple" xlink:href="https://wiki.didosolutions.com/dido/02-crusible/99-annexes/annex-c-requirements/03-functional-requirements/03-06-compliance-management/start" text:style-name="Internet_20_link" text:visited-style-name="Visited_20_Internet_20_Link">Go to Crucible Compliance Management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provide <text:a xlink:type="simple" xlink:href="https://wiki.didosolutions.com/dido/99_annexes/annex-b-terms-and-definitions/d/disa" text:style-name="Internet_20_link" text:visited-style-name="Visited_20_Internet_20_Link">Defense Information Systems Agency (DISA)</text:a> <text:a xlink:type="simple" xlink:href="https://wiki.didosolutions.com/dido/99_annexes/annex-b-terms-and-definitions/s/stig" text:style-name="Internet_20_link" text:visited-style-name="Visited_20_Internet_20_Link">Security Technical Implementation Guide (STIG)</text:a> <text:a xlink:type="simple" xlink:href="https://wiki.didosolutions.com/dido/99_annexes/annex-b-terms-and-definitions/c/compliance_baseline" text:style-name="Internet_20_link" text:visited-style-name="Visited_20_Internet_20_Link">Compliance Baselines</text:a>.</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p text:style-name="Text_20_body">Crucible System Requirements Specification, Version 1.1 Draft, Functional Requirements, FR-COMP-005The Original Requirement states:</text:p>
      <table:table table:style-name="Table_Quotation1">
        <table:table-column/>
        <table:table-row>
          <table:table-cell office:value-type="string" table:style-name="Cell_Quotation1">
            <text:p text:style-name="tablealignleft"> <text:span text:style-name="Emphasis">The system shall support <text:a xlink:type="simple" xlink:href="https://wiki.didosolutions.com/dido/99_annexes/annex-b-terms-and-definitions/d/disa" text:style-name="Internet_20_link" text:visited-style-name="Visited_20_Internet_20_Link">DISA</text:a> <text:a xlink:type="simple" xlink:href="https://wiki.didosolutions.com/dido/99_annexes/annex-b-terms-and-definitions/s/stig" text:style-name="Internet_20_link" text:visited-style-name="Visited_20_Internet_20_Link">STIG</text:a> compliance baselines.</text:span><text:a xlink:type="simple" xlink:href="https://wiki.didosolutions.com/dido/02-crusible/99-annexes/annex-b/cr-001" text:style-name="Internet_20_link" text:visited-style-name="Visited_20_Internet_20_Link">[C1]</text:a></text:p>
          </table:table-cell>
        </table:table-row>
      </table:table>
      <text:p text:style-name="Text_20_body">FR-COMP-005:</text:p>
      <text:p text:style-name="Text_20_body">Replaces <text:span text:style-name="Strong_20_Emphasis">The system</text:span> with the defined system name <text:a xlink:type="simple" xlink:href="https://wiki.didosolutions.com/dido/99_annexes/annex-b-terms-and-definitions/c/crucible" text:style-name="Internet_20_link" text:visited-style-name="Visited_20_Internet_20_Link">Crucible</text:a>Changes <text:span text:style-name="Strong_20_Emphasis">shall</text:span> to the established uppercase normative form <text:span text:style-name="Strong_20_Emphasis">SHALL</text:span>Replaces the weak verb <text:span text:style-name="Strong_20_Emphasis">support</text:span> with <text:span text:style-name="Strong_20_Emphasis">provide</text:span>Links <text:span text:style-name="Strong_20_Emphasis">DISA</text:span>, <text:span text:style-name="Strong_20_Emphasis">STIG</text:span>, and <text:span text:style-name="Strong_20_Emphasis">Compliance Baselines</text:span> to their controlling definitionsPreserves DISA STIG as the source-identified compliance frameworkNo other substantive normalization is required.</text:p>
      <text:h text:style-name="Heading_20_2" text:outline-level="2"><text:bookmark-start text:name="__RefHeading___rationale_4"/><text:bookmark-start text:name="rationale"/>Rationale<text:bookmark-end text:name="__RefHeading___rationale_4"/><text:bookmark-end text:name="rationale"/></text:h>
      <text:p text:style-name="Text_20_body">The <text:a xlink:type="simple" xlink:href="https://wiki.didosolutions.com/dido/99_annexes/annex-b-terms-and-definitions/d/disa" text:style-name="Internet_20_link" text:visited-style-name="Visited_20_Internet_20_Link">Defense Information Systems Agency (DISA)</text:a> publishes <text:a xlink:type="simple" xlink:href="https://wiki.didosolutions.com/dido/99_annexes/annex-b-terms-and-definitions/s/stig" text:style-name="Internet_20_link" text:visited-style-name="Visited_20_Internet_20_Link">Security Technical Implementation Guides (STIGs)</text:a> that provide security configuration guidance and associated evaluation criteria for specified technologies.</text:p>
      <text:p text:style-name="Text_20_body">A DISA STIG <text:a xlink:type="simple" xlink:href="https://wiki.didosolutions.com/dido/99_annexes/annex-b-terms-and-definitions/c/compliance_baseline" text:style-name="Internet_20_link" text:visited-style-name="Visited_20_Internet_20_Link">Compliance Baseline</text:a> enables Crucible compliance activities to use criteria derived from an identified STIG.</text:p>
      <text:p text:style-name="Text_20_body">Such a Compliance Baseline can include:</text:p>
      <text:p text:style-name="Text_20_body">Security configuration requirementsEvaluation criteriaExpected valuesSeverity classificationsApplicability conditionsCheck proceduresRemediation guidanceReferences to the source STIGReferences to related security controlsThis requirement establishes provision of DISA STIG Compliance Baselines without prescribing:</text:p>
      <text:p text:style-name="Text_20_body">Which STIGs Crucible providesA particular STIG revisionThe process used to create or import a Compliance BaselineApplication of a Compliance BaselineCompliance scanningCompliance assessmentRemediationCompliance reportingEvidence generationAutomatic updatesApproval or lifecycle managementSeparate requirements, architecture specifications, workflows, or policies define those subjects and behavior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d/disa" text:style-name="Internet_20_link" text:visited-style-name="Visited_20_Internet_20_Link">Defense Information Systems Agency (DISA)</text:a>
      <text:a xlink:type="simple" xlink:href="https://wiki.didosolutions.com/dido/99_annexes/annex-b-terms-and-definitions/s/stig" text:style-name="Internet_20_link" text:visited-style-name="Visited_20_Internet_20_Link">Security Technical Implementation Guides (STIGs)</text:a>
      <text:p text:style-name="Text_20_body">DISA STIG <text:a xlink:type="simple" xlink:href="https://wiki.didosolutions.com/dido/99_annexes/annex-b-terms-and-definitions/c/compliance_baseline" text:style-name="Internet_20_link" text:visited-style-name="Visited_20_Internet_20_Link">Compliance Baselines</text:a></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A <text:a xlink:type="simple" xlink:href="https://wiki.didosolutions.com/dido/99_annexes/annex-b-terms-and-definitions/s/stig" text:style-name="Internet_20_link" text:visited-style-name="Visited_20_Internet_20_Link">Security Technical Implementation Guide (STIG)</text:a> is selected for testing<text:a xlink:type="simple" xlink:href="https://wiki.didosolutions.com/dido/99_annexes/annex-b-terms-and-definitions/c/crucible" text:style-name="Internet_20_link" text:visited-style-name="Visited_20_Internet_20_Link">Crucible</text:a> provides a <text:a xlink:type="simple" xlink:href="https://wiki.didosolutions.com/dido/99_annexes/annex-b-terms-and-definitions/c/compliance_baseline" text:style-name="Internet_20_link" text:visited-style-name="Visited_20_Internet_20_Link">Compliance Baseline</text:a> associated with the selected STIGThe provided Compliance Baseline identifies the DISA STIG from which it derivesThe compliance criteria represented by the provided Compliance Baseline can be determinedThe resulting Compliance Baseline can be identified</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implementation_status_8"/><text:bookmark-start text:name="implementation_status"/>Implementation Status<text:bookmark-end text:name="__RefHeading___implementation_status_8"/><text:bookmark-end text:name="implementation_status"/></text:h>
      <text:p text:style-name="Text_20_body">Implemented and Verified</text:p>
      <text:h text:style-name="Heading_20_2" text:outline-level="2"><text:bookmark-start text:name="__RefHeading___requirement_status_9"/><text:bookmark-start text:name="requirement_status"/>Requirement Status<text:bookmark-end text:name="__RefHeading___requirement_status_9"/><text:bookmark-end text:name="requirement_status"/></text:h>
      <text:p text:style-name="Horizontal_20_Line"/>
      <text:h text:style-name="Heading_20_2" text:outline-level="2"><text:bookmark-start text:name="__RefHeading___issues_10"/><text:bookmark-start text:name="issues"/>Issues<text:bookmark-end text:name="__RefHeading___issues_10"/><text:bookmark-end text:name="issues"/></text:h>
      <text:p text:style-name="Horizontal_20_Line"/>
      <text:h text:style-name="Heading_20_2" text:outline-level="2"><text:bookmark-start text:name="__RefHeading___notes_for_editors_11"/><text:bookmark-start text:name="notes_for_editors"/>Notes for Editors<text:bookmark-end text:name="__RefHeading___notes_for_editors_11"/><text:bookmark-end text:name="notes_for_editors"/></text:h>
      <text:p text:style-name="Text_20_body">This requirement page retains the stable requirement identifier <text:span text:style-name="Source_20_Text">FR-COMP-005</text:span>.</text:p>
      <text:p text:style-name="Text_20_body">This page is a leaf requirement page and omits a trailing <text:span text:style-name="Source_20_Text">:start</text:span> from its namespace.</text:p>
      <text:p text:style-name="Text_20_body">The Statement preserves the approved source intent by requiring Crucible to provide DISA STIG Compliance Baselines.</text:p>
      <text:p text:style-name="Text_20_body">Use the following controlling Terms and Definitions entries:</text:p>
      <text:a xlink:type="simple" xlink:href="https://wiki.didosolutions.com/dido/99_annexes/annex-b-terms-and-definitions/d/disa" text:style-name="Internet_20_link" text:visited-style-name="Visited_20_Internet_20_Link">Defense Information Systems Agency (DISA)</text:a>
      <text:a xlink:type="simple" xlink:href="https://wiki.didosolutions.com/dido/99_annexes/annex-b-terms-and-definitions/s/stig" text:style-name="Internet_20_link" text:visited-style-name="Visited_20_Internet_20_Link">Security Technical Implementation Guide (STIG)</text:a>
      <text:a xlink:type="simple" xlink:href="https://wiki.didosolutions.com/dido/99_annexes/annex-b-terms-and-definitions/c/compliance_baseline" text:style-name="Internet_20_link" text:visited-style-name="Visited_20_Internet_20_Link">Compliance Baseline</text:a>
      <text:p text:style-name="Text_20_body">Do not change <text:span text:style-name="Strong_20_Emphasis">provide</text:span> to <text:span text:style-name="Strong_20_Emphasis">define</text:span>, <text:span text:style-name="Strong_20_Emphasis">import</text:span>, <text:span text:style-name="Strong_20_Emphasis">maintain</text:span>, <text:span text:style-name="Strong_20_Emphasis">apply</text:span>, <text:span text:style-name="Strong_20_Emphasis">scan against</text:span>, or <text:span text:style-name="Strong_20_Emphasis">assess against</text:span> unless the controlling requirement identifies that specific behavior.</text:p>
      <text:p text:style-name="Text_20_body">Do not add a particular STIG, STIG revision, operating system, scanning tool, update mechanism, remediation process, reporting obligation, or Evidence-generation obligation unless the controlling requirement changes through an approved requirements process.</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3-functional-requirements:03-06-compliance-management:fr-comp-005#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8::34:04</meta:creation-date>
    <dc:creator>Generated</dc:creator>
    <dc:date>2026-08-22T18::34:04</dc:date>
    <dc:language>en-US</dc:language>
    <meta:editing-cycles>1</meta:editing-cycles>
    <meta:editing-duration>PT0S</meta:editing-duration>
    <dc:title>dido:02-crusible:99-annexes:annex-c-requirements:03-functional-requirements:03-06-compliance-management:fr-comp-005:start</dc:title>
  </office:meta>
</office:document-meta>
</file>