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6-compliance-management:fr-comp-004:start"/><text:bookmark-start text:name="__RefHeading___fr-comp-004_compliance_evidence_artifacts_1"/><text:bookmark-start text:name="fr-comp-004_compliance_evidence_artifacts"/>FR-COMP-004 — Compliance Evidence Artifacts<text:bookmark-end text:name="__RefHeading___fr-comp-004_compliance_evidence_artifacts_1"/><text:bookmark-end text:name="fr-comp-004_compliance_evidence_artifacts"/></text:h>
      <text:p text:style-name="Text_20_body"><text:a xlink:type="simple" xlink:href="https://wiki.didosolutions.com/dido/02-crusible/99-annexes/annex-c-requirements/03-functional-requirements/03-06-compliance-management/start" text:style-name="Internet_20_link" text:visited-style-name="Visited_20_Internet_20_Link">Go to Crucible Compliance Management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generate Compliance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a/artifact" text:style-name="Internet_20_link" text:visited-style-name="Visited_20_Internet_20_Link">Artifacts</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COMP-004The Original Requirement states:</text:p>
      <table:table table:style-name="Table_Quotation1">
        <table:table-column/>
        <table:table-row>
          <table:table-cell office:value-type="string" table:style-name="Cell_Quotation1">
            <text:p text:style-name="tablealignleft"> <text:span text:style-name="Emphasis">The system shall generate compliance evidence artifacts.</text:span><text:a xlink:type="simple" xlink:href="https://wiki.didosolutions.com/dido/02-crusible/99-annexes/annex-b/cr-001" text:style-name="Internet_20_link" text:visited-style-name="Visited_20_Internet_20_Link">[C1]</text:a></text:p>
          </table:table-cell>
        </table:table-row>
      </table:table>
      <text:p text:style-name="Text_20_body">FR-COMP-004:</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Retains the direct and observable verb <text:span text:style-name="Strong_20_Emphasis">generate</text:span>Links <text:span text:style-name="Strong_20_Emphasis">Evidence</text:span> and <text:span text:style-name="Strong_20_Emphasis">Artifacts</text:span> to their controlling definitionsCapitalizes <text:span text:style-name="Strong_20_Emphasis">Compliance Evidence Artifacts</text:span> as the named outputNo other substantive normalization is required.</text:p>
      <text:h text:style-name="Heading_20_2" text:outline-level="2"><text:bookmark-start text:name="__RefHeading___rationale_4"/><text:bookmark-start text:name="rationale"/>Rationale<text:bookmark-end text:name="__RefHeading___rationale_4"/><text:bookmark-end text:name="rationale"/></text:h>
      <text:p text:style-name="Text_20_body">Compliance Evidence Artifacts provide durable information produced by compliance activities.</text:p>
      <text:p text:style-name="Text_20_body">A Compliance Evidence Artifact can document:</text:p>
      <text:p text:style-name="Text_20_body">The evaluated subjectThe applicable <text:a xlink:type="simple" xlink:href="https://wiki.didosolutions.com/dido/99_annexes/annex-b-terms-and-definitions/c/compliance_baseline" text:style-name="Internet_20_link" text:visited-style-name="Visited_20_Internet_20_Link">Compliance Baseline</text:a>The compliance criteria evaluatedThe evaluation methodCompliance FindingsPassed and failed evaluationsObserved valuesEvaluation timestampsThe Compliance Scanning ToolSupporting content digestsReferences to related reports or recordsCompliance Evidence Artifacts allow actors and processes to inspect, retain, transfer, and associate compliance results with the subjects those results describe.</text:p>
      <text:p text:style-name="Text_20_body">This requirement establishes generation of Compliance Evidence Artifacts without prescribing:</text:p>
      <text:p text:style-name="Text_20_body">The minimum contents of each ArtifactAn Artifact formatAn Artifact schemaArtifact signingArtifact verificationArtifact approvalArtifact retentionArtifact transferArtifact publicationInclusion in a <text:a xlink:type="simple" xlink:href="https://wiki.didosolutions.com/dido/99_annexes/annex-b-terms-and-definitions/t/transfer_bundle" text:style-name="Internet_20_link" text:visited-style-name="Visited_20_Internet_20_Link">Transfer Bundle</text:a>Use in an SCTM, RMF activity, or ATO processSeparate requirements, architecture specifications, workflows, or evidence profiles define those subjects and behavio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Compliance activitiesCompliance <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a/artifact" text:style-name="Internet_20_link" text:visited-style-name="Visited_20_Internet_20_Link">Artifacts</text:a>Compliance Evidence Artifact generation operation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compliance activity is selected for testingThe tested compliance activity produces compliance results<text:a xlink:type="simple" xlink:href="https://wiki.didosolutions.com/dido/99_annexes/annex-b-terms-and-definitions/c/crucible" text:style-name="Internet_20_link" text:visited-style-name="Visited_20_Internet_20_Link">Crucible</text:a> generates a Compliance Evidence Artifact from the compliance resultsThe generated Artifact identifies or references the compliance activity or evaluated subjectThe resulting Compliance Evidence Artifact can be identified as the output of the tested generation operation</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COMP-004</text:span>.</text:p>
      <text:p text:style-name="Text_20_body">This page is a leaf requirement page and omits a trailing <text:span text:style-name="Source_20_Text">:start</text:span> from its namespace.</text:p>
      <text:p text:style-name="Text_20_body">The Statement preserves the approved source intent by requiring Crucible to generate Compliance Evidence Artifacts.</text:p>
      <text:p text:style-name="Text_20_body">Do not add particular Artifact contents, formats, schemas, signatures, verification results, retention periods, transfer behavior, reporting behavior, or authorization-process uses unless the controlling requirement changes through an approved requirements process.</text:p>
      <text:p text:style-name="Text_20_body">Do not merge Compliance Reports and Compliance Evidence Artifacts unless the controlling architecture defines them as the same Artifact type.</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6-compliance-management:fr-comp-004#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46:02</meta:creation-date>
    <dc:creator>Generated</dc:creator>
    <dc:date>2026-08-24T00::46:02</dc:date>
    <dc:language>en-US</dc:language>
    <meta:editing-cycles>1</meta:editing-cycles>
    <meta:editing-duration>PT0S</meta:editing-duration>
    <dc:title>dido:02-crusible:99-annexes:annex-c-requirements:03-functional-requirements:03-06-compliance-management:fr-comp-004:start</dc:title>
  </office:meta>
</office:document-meta>
</file>